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7.381875cm" style:use-optimal-column-width="true"/>
    </style:style>
    <style:style style:name="co3" style:family="table-column">
      <style:table-column-properties fo:break-before="auto" style:column-width="3.254375cm" style:use-optimal-column-width="true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4.07458333333333cm" style:use-optimal-column-width="true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67229166666667cm" style:use-optimal-column-width="true"/>
    </style:style>
    <style:style style:name="co9" style:family="table-column">
      <style:table-column-properties fo:break-before="auto" style:column-width="2.72520833333333cm" style:use-optimal-column-width="true"/>
    </style:style>
    <style:style style:name="co10" style:family="table-column">
      <style:table-column-properties fo:break-before="auto" style:column-width="2.619375cm"/>
    </style:style>
    <style:style style:name="co11" style:family="table-column">
      <style:table-column-properties fo:break-before="auto" style:column-width="2.989791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1.61395833333333cm" style:use-optimal-column-width="true"/>
    </style:style>
    <style:style style:name="co14" style:family="table-column">
      <style:table-column-properties fo:break-before="auto" style:column-width="6.35cm" style:use-optimal-column-width="true"/>
    </style:style>
    <style:style style:name="co15" style:family="table-column">
      <style:table-column-properties fo:break-before="auto" style:column-width="4.78895833333333cm" style:use-optimal-column-width="true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3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&quot;達標&quot;" style:apply-style-name="cf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4"/>
        <table:table-column table:style-name="co3" table:default-cell-style-name="ce3"/>
        <table:table-column table:style-name="co4" table:number-columns-repeated="2" table:default-cell-style-name="ce1"/>
        <table:table-column table:style-name="co5" table:default-cell-style-name="ce1"/>
        <table:table-column table:style-name="co4" table:number-columns-repeated="2" table:default-cell-style-name="ce1"/>
        <table:table-column table:style-name="co6" table:default-cell-style-name="ce1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1"/>
        <table:table-column table:style-name="co12" table:number-columns-repeated="16370" table:default-cell-style-name="ce1"/>
        <table:table-row table:style-name="ro1">
          <table:table-cell table:style-name="ce2"/>
          <table:table-cell table:style-name="ce4"/>
          <table:table-cell table:style-name="ce3"/>
          <table:table-cell office:value-type="string" table:style-name="ce1">
            <text:p>各校平板總活動時數</text:p>
          </table:table-cell>
          <table:table-cell table:number-columns-repeated="2" table:style-name="ce1"/>
          <table:table-cell office:value-type="string" table:style-name="ce1">
            <text:p>各校平板五大平台活動時數</text:p>
          </table:table-cell>
          <table:table-cell table:number-columns-repeated="2" table:style-name="ce1"/>
          <table:table-cell office:value-type="string" table:style-name="ce3">
            <text:p>應達標時數</text:p>
          </table:table-cell>
          <table:table-cell office:value-type="string" table:number-columns-spanned="2" table:number-rows-spanned="1" table:style-name="ce12">
            <text:p>平板總活動時數</text:p>
          </table:table-cell>
          <table:covered-table-cell/>
          <table:table-cell office:value-type="string" table:number-columns-spanned="2" table:number-rows-spanned="1" table:style-name="ce12">
            <text:p>五大平台活動時數</text:p>
          </table:table-cell>
          <table:covered-table-cell/>
          <table:table-cell table:number-columns-repeated="16370"/>
        </table:table-row>
        <table:table-row table:style-name="ro1">
          <table:table-cell office:value-type="string" table:style-name="ce2">
            <text:p>scode</text:p>
          </table:table-cell>
          <table:table-cell office:value-type="string" table:style-name="ce4">
            <text:p>school_name</text:p>
          </table:table-cell>
          <table:table-cell office:value-type="string" table:style-name="ce3">
            <text:p>載具配發數量</text:p>
          </table:table-cell>
          <table:table-cell office:value-type="string" table:style-name="ce1">
            <text:p>12月總時數</text:p>
          </table:table-cell>
          <table:table-cell office:value-type="string" table:style-name="ce1">
            <text:p>1月總時數</text:p>
          </table:table-cell>
          <table:table-cell office:value-type="string" table:style-name="ce1">
            <text:p>111/12/15-112/01/15</text:p>
          </table:table-cell>
          <table:table-cell office:value-type="string" table:style-name="ce1">
            <text:p>12月總時數</text:p>
          </table:table-cell>
          <table:table-cell office:value-type="string" table:style-name="ce1">
            <text:p>1月總時數</text:p>
          </table:table-cell>
          <table:table-cell office:value-type="string" table:style-name="ce1">
            <text:p>111/12/15-112/01/15</text:p>
          </table:table-cell>
          <table:table-cell office:value-type="string" table:style-name="ce3">
            <text:p>(平台數*4)</text:p>
          </table:table-cell>
          <table:table-cell office:value-type="string" table:style-name="ce3">
            <text:p>12月</text:p>
          </table:table-cell>
          <table:table-cell office:value-type="string" table:style-name="ce3">
            <text:p>1月</text:p>
          </table:table-cell>
          <table:table-cell office:value-type="string" table:style-name="ce3">
            <text:p>12月</text:p>
          </table:table-cell>
          <table:table-cell office:value-type="string" table:style-name="ce3">
            <text:p>1月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0301</text:p>
          </table:table-cell>
          <table:table-cell office:value-type="string" table:style-name="ce4">
            <text:p>華僑高中</text:p>
          </table:table-cell>
          <table:table-cell office:value-type="float" office:value="37" table:style-name="ce3">
            <text:p>3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:.E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:.H3])" table:style-name="ce1">
            <text:p>0</text:p>
          </table:table-cell>
          <table:table-cell office:value-type="float" office:value="148" table:formula="of:=[.C3]*4" table:style-name="ce3">
            <text:p>148</text:p>
          </table:table-cell>
          <table:table-cell office:value-type="string" office:string-value="未達標" table:formula="of:=IF([.D3]&gt;=[.J3];&quot;達標&quot;;&quot;未達標&quot;)" table:style-name="ce13">
            <text:p>未達標</text:p>
          </table:table-cell>
          <table:table-cell office:value-type="string" office:string-value="未達標" table:formula="of:=IF([.E3]&gt;=[.J3];&quot;達標&quot;;&quot;未達標&quot;)" table:style-name="ce13">
            <text:p>未達標</text:p>
          </table:table-cell>
          <table:table-cell office:value-type="string" office:string-value="未達標" table:formula="of:=IF([.G3]&gt;=[.J3];&quot;達標&quot;;&quot;未達標&quot;)" table:style-name="ce13">
            <text:p>未達標</text:p>
          </table:table-cell>
          <table:table-cell office:value-type="string" office:string-value="未達標" table:formula="of:=IF([.H3]&gt;=[.J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01</text:p>
          </table:table-cell>
          <table:table-cell office:value-type="string" table:style-name="ce4">
            <text:p>淡江高中</text:p>
          </table:table-cell>
          <table:table-cell office:value-type="float" office:value="167" table:style-name="ce5">
            <text:p>167</text:p>
          </table:table-cell>
          <table:table-cell office:value-type="float" office:value="79.709999999999994" table:style-name="ce1">
            <text:p>79.71</text:p>
          </table:table-cell>
          <table:table-cell office:value-type="float" office:value="28.28" table:style-name="ce1">
            <text:p>28.28</text:p>
          </table:table-cell>
          <table:table-cell office:value-type="float" office:value="107.99" table:formula="of:=SUM([.D4:.E4])" table:style-name="ce1">
            <text:p>107.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:.H4])" table:style-name="ce1">
            <text:p>0</text:p>
          </table:table-cell>
          <table:table-cell office:value-type="float" office:value="668" table:formula="of:=[.C4]*4" table:style-name="ce3">
            <text:p>668</text:p>
          </table:table-cell>
          <table:table-cell office:value-type="string" office:string-value="未達標" table:formula="of:=IF([.D4]&gt;=[.J4];&quot;達標&quot;;&quot;未達標&quot;)" table:style-name="ce13">
            <text:p>未達標</text:p>
          </table:table-cell>
          <table:table-cell office:value-type="string" office:string-value="未達標" table:formula="of:=IF([.E4]&gt;=[.J4];&quot;達標&quot;;&quot;未達標&quot;)" table:style-name="ce13">
            <text:p>未達標</text:p>
          </table:table-cell>
          <table:table-cell office:value-type="string" office:string-value="未達標" table:formula="of:=IF([.G4]&gt;=[.J4];&quot;達標&quot;;&quot;未達標&quot;)" table:style-name="ce13">
            <text:p>未達標</text:p>
          </table:table-cell>
          <table:table-cell office:value-type="string" office:string-value="未達標" table:formula="of:=IF([.H4]&gt;=[.J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06</text:p>
          </table:table-cell>
          <table:table-cell office:value-type="string" table:style-name="ce4">
            <text:p>金陵女中</text:p>
          </table:table-cell>
          <table:table-cell office:value-type="float" office:value="75" table:style-name="ce3">
            <text:p>7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5:.E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5:.H5])" table:style-name="ce1">
            <text:p>0</text:p>
          </table:table-cell>
          <table:table-cell office:value-type="float" office:value="300" table:formula="of:=[.C5]*4" table:style-name="ce3">
            <text:p>300</text:p>
          </table:table-cell>
          <table:table-cell office:value-type="string" office:string-value="未達標" table:formula="of:=IF([.D5]&gt;=[.J5];&quot;達標&quot;;&quot;未達標&quot;)" table:style-name="ce13">
            <text:p>未達標</text:p>
          </table:table-cell>
          <table:table-cell office:value-type="string" office:string-value="未達標" table:formula="of:=IF([.E5]&gt;=[.J5];&quot;達標&quot;;&quot;未達標&quot;)" table:style-name="ce13">
            <text:p>未達標</text:p>
          </table:table-cell>
          <table:table-cell office:value-type="string" office:string-value="未達標" table:formula="of:=IF([.G5]&gt;=[.J5];&quot;達標&quot;;&quot;未達標&quot;)" table:style-name="ce13">
            <text:p>未達標</text:p>
          </table:table-cell>
          <table:table-cell office:value-type="string" office:string-value="未達標" table:formula="of:=IF([.H5]&gt;=[.J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09</text:p>
          </table:table-cell>
          <table:table-cell office:value-type="string" table:style-name="ce4">
            <text:p>南山高中</text:p>
          </table:table-cell>
          <table:table-cell office:value-type="float" office:value="203" table:style-name="ce3">
            <text:p>20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6:.E6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6:.H6])" table:style-name="ce1">
            <text:p>0</text:p>
          </table:table-cell>
          <table:table-cell office:value-type="float" office:value="812" table:formula="of:=[.C6]*4" table:style-name="ce3">
            <text:p>812</text:p>
          </table:table-cell>
          <table:table-cell office:value-type="string" office:string-value="未達標" table:formula="of:=IF([.D6]&gt;=[.J6];&quot;達標&quot;;&quot;未達標&quot;)" table:style-name="ce13">
            <text:p>未達標</text:p>
          </table:table-cell>
          <table:table-cell office:value-type="string" office:string-value="未達標" table:formula="of:=IF([.E6]&gt;=[.J6];&quot;達標&quot;;&quot;未達標&quot;)" table:style-name="ce13">
            <text:p>未達標</text:p>
          </table:table-cell>
          <table:table-cell office:value-type="string" office:string-value="未達標" table:formula="of:=IF([.G6]&gt;=[.J6];&quot;達標&quot;;&quot;未達標&quot;)" table:style-name="ce13">
            <text:p>未達標</text:p>
          </table:table-cell>
          <table:table-cell office:value-type="string" office:string-value="未達標" table:formula="of:=IF([.H6]&gt;=[.J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0</text:p>
          </table:table-cell>
          <table:table-cell office:value-type="string" table:style-name="ce4">
            <text:p>恆毅高中</text:p>
          </table:table-cell>
          <table:table-cell office:value-type="float" office:value="145" table:style-name="ce3">
            <text:p>14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7:.E7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7:.H7])" table:style-name="ce1">
            <text:p>0</text:p>
          </table:table-cell>
          <table:table-cell office:value-type="float" office:value="580" table:formula="of:=[.C7]*4" table:style-name="ce3">
            <text:p>580</text:p>
          </table:table-cell>
          <table:table-cell office:value-type="string" office:string-value="未達標" table:formula="of:=IF([.D7]&gt;=[.J7];&quot;達標&quot;;&quot;未達標&quot;)" table:style-name="ce13">
            <text:p>未達標</text:p>
          </table:table-cell>
          <table:table-cell office:value-type="string" office:string-value="未達標" table:formula="of:=IF([.E7]&gt;=[.J7];&quot;達標&quot;;&quot;未達標&quot;)" table:style-name="ce13">
            <text:p>未達標</text:p>
          </table:table-cell>
          <table:table-cell office:value-type="string" office:string-value="未達標" table:formula="of:=IF([.G7]&gt;=[.J7];&quot;達標&quot;;&quot;未達標&quot;)" table:style-name="ce13">
            <text:p>未達標</text:p>
          </table:table-cell>
          <table:table-cell office:value-type="string" office:string-value="未達標" table:formula="of:=IF([.H7]&gt;=[.J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1</text:p>
          </table:table-cell>
          <table:table-cell office:value-type="string" table:style-name="ce4">
            <text:p>聖心女中</text:p>
          </table:table-cell>
          <table:table-cell office:value-type="float" office:value="76" table:style-name="ce5">
            <text:p>7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8:.E8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8:.H8])" table:style-name="ce1">
            <text:p>0</text:p>
          </table:table-cell>
          <table:table-cell office:value-type="float" office:value="304" table:formula="of:=[.C8]*4" table:style-name="ce3">
            <text:p>304</text:p>
          </table:table-cell>
          <table:table-cell office:value-type="string" office:string-value="未達標" table:formula="of:=IF([.D8]&gt;=[.J8];&quot;達標&quot;;&quot;未達標&quot;)" table:style-name="ce13">
            <text:p>未達標</text:p>
          </table:table-cell>
          <table:table-cell office:value-type="string" office:string-value="未達標" table:formula="of:=IF([.E8]&gt;=[.J8];&quot;達標&quot;;&quot;未達標&quot;)" table:style-name="ce13">
            <text:p>未達標</text:p>
          </table:table-cell>
          <table:table-cell office:value-type="string" office:string-value="未達標" table:formula="of:=IF([.G8]&gt;=[.J8];&quot;達標&quot;;&quot;未達標&quot;)" table:style-name="ce13">
            <text:p>未達標</text:p>
          </table:table-cell>
          <table:table-cell office:value-type="string" office:string-value="未達標" table:formula="of:=IF([.H8]&gt;=[.J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2</text:p>
          </table:table-cell>
          <table:table-cell office:value-type="string" table:style-name="ce4">
            <text:p>崇義高中</text:p>
          </table:table-cell>
          <table:table-cell office:value-type="float" office:value="57" table:style-name="ce3">
            <text:p>5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9:.E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9:.H9])" table:style-name="ce1">
            <text:p>0</text:p>
          </table:table-cell>
          <table:table-cell office:value-type="float" office:value="228" table:formula="of:=[.C9]*4" table:style-name="ce3">
            <text:p>228</text:p>
          </table:table-cell>
          <table:table-cell office:value-type="string" office:string-value="未達標" table:formula="of:=IF([.D9]&gt;=[.J9];&quot;達標&quot;;&quot;未達標&quot;)" table:style-name="ce13">
            <text:p>未達標</text:p>
          </table:table-cell>
          <table:table-cell office:value-type="string" office:string-value="未達標" table:formula="of:=IF([.E9]&gt;=[.J9];&quot;達標&quot;;&quot;未達標&quot;)" table:style-name="ce13">
            <text:p>未達標</text:p>
          </table:table-cell>
          <table:table-cell office:value-type="string" office:string-value="未達標" table:formula="of:=IF([.G9]&gt;=[.J9];&quot;達標&quot;;&quot;未達標&quot;)" table:style-name="ce13">
            <text:p>未達標</text:p>
          </table:table-cell>
          <table:table-cell office:value-type="string" office:string-value="未達標" table:formula="of:=IF([.H9]&gt;=[.J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5</text:p>
          </table:table-cell>
          <table:table-cell office:value-type="string" table:style-name="ce4">
            <text:p>東海高中</text:p>
          </table:table-cell>
          <table:table-cell office:value-type="float" office:value="191" table:style-name="ce3">
            <text:p>19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0:.E10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0:.H10])" table:style-name="ce1">
            <text:p>0</text:p>
          </table:table-cell>
          <table:table-cell office:value-type="float" office:value="764" table:formula="of:=[.C10]*4" table:style-name="ce3">
            <text:p>764</text:p>
          </table:table-cell>
          <table:table-cell office:value-type="string" office:string-value="未達標" table:formula="of:=IF([.D10]&gt;=[.J10];&quot;達標&quot;;&quot;未達標&quot;)" table:style-name="ce13">
            <text:p>未達標</text:p>
          </table:table-cell>
          <table:table-cell office:value-type="string" office:string-value="未達標" table:formula="of:=IF([.E10]&gt;=[.J10];&quot;達標&quot;;&quot;未達標&quot;)" table:style-name="ce13">
            <text:p>未達標</text:p>
          </table:table-cell>
          <table:table-cell office:value-type="string" office:string-value="未達標" table:formula="of:=IF([.G10]&gt;=[.J10];&quot;達標&quot;;&quot;未達標&quot;)" table:style-name="ce13">
            <text:p>未達標</text:p>
          </table:table-cell>
          <table:table-cell office:value-type="string" office:string-value="未達標" table:formula="of:=IF([.H10]&gt;=[.J1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6</text:p>
          </table:table-cell>
          <table:table-cell office:value-type="string" table:style-name="ce4">
            <text:p>格致高中</text:p>
          </table:table-cell>
          <table:table-cell office:value-type="float" office:value="179" table:style-name="ce5">
            <text:p>17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1:.E11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1:.H11])" table:style-name="ce1">
            <text:p>0</text:p>
          </table:table-cell>
          <table:table-cell office:value-type="float" office:value="716" table:formula="of:=[.C11]*4" table:style-name="ce3">
            <text:p>716</text:p>
          </table:table-cell>
          <table:table-cell office:value-type="string" office:string-value="未達標" table:formula="of:=IF([.D11]&gt;=[.J11];&quot;達標&quot;;&quot;未達標&quot;)" table:style-name="ce13">
            <text:p>未達標</text:p>
          </table:table-cell>
          <table:table-cell office:value-type="string" office:string-value="未達標" table:formula="of:=IF([.E11]&gt;=[.J11];&quot;達標&quot;;&quot;未達標&quot;)" table:style-name="ce13">
            <text:p>未達標</text:p>
          </table:table-cell>
          <table:table-cell office:value-type="string" office:string-value="未達標" table:formula="of:=IF([.G11]&gt;=[.J11];&quot;達標&quot;;&quot;未達標&quot;)" table:style-name="ce13">
            <text:p>未達標</text:p>
          </table:table-cell>
          <table:table-cell office:value-type="string" office:string-value="未達標" table:formula="of:=IF([.H11]&gt;=[.J1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7</text:p>
          </table:table-cell>
          <table:table-cell office:value-type="string" table:style-name="ce4">
            <text:p>醒吾高中</text:p>
          </table:table-cell>
          <table:table-cell office:value-type="float" office:value="104" table:style-name="ce5">
            <text:p>10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2:.E12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2:.H12])" table:style-name="ce1">
            <text:p>0</text:p>
          </table:table-cell>
          <table:table-cell office:value-type="float" office:value="416" table:formula="of:=[.C12]*4" table:style-name="ce3">
            <text:p>416</text:p>
          </table:table-cell>
          <table:table-cell office:value-type="string" office:string-value="未達標" table:formula="of:=IF([.D12]&gt;=[.J12];&quot;達標&quot;;&quot;未達標&quot;)" table:style-name="ce13">
            <text:p>未達標</text:p>
          </table:table-cell>
          <table:table-cell office:value-type="string" office:string-value="未達標" table:formula="of:=IF([.E12]&gt;=[.J12];&quot;達標&quot;;&quot;未達標&quot;)" table:style-name="ce13">
            <text:p>未達標</text:p>
          </table:table-cell>
          <table:table-cell office:value-type="string" office:string-value="未達標" table:formula="of:=IF([.G12]&gt;=[.J12];&quot;達標&quot;;&quot;未達標&quot;)" table:style-name="ce13">
            <text:p>未達標</text:p>
          </table:table-cell>
          <table:table-cell office:value-type="string" office:string-value="未達標" table:formula="of:=IF([.H12]&gt;=[.J1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18</text:p>
          </table:table-cell>
          <table:table-cell office:value-type="string" table:style-name="ce4">
            <text:p>徐匯高中</text:p>
          </table:table-cell>
          <table:table-cell office:value-type="float" office:value="46" table:style-name="ce5">
            <text:p>4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3:.E1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3:.H13])" table:style-name="ce1">
            <text:p>0</text:p>
          </table:table-cell>
          <table:table-cell office:value-type="float" office:value="184" table:formula="of:=[.C13]*4" table:style-name="ce3">
            <text:p>184</text:p>
          </table:table-cell>
          <table:table-cell office:value-type="string" office:string-value="未達標" table:formula="of:=IF([.D13]&gt;=[.J13];&quot;達標&quot;;&quot;未達標&quot;)" table:style-name="ce13">
            <text:p>未達標</text:p>
          </table:table-cell>
          <table:table-cell office:value-type="string" office:string-value="未達標" table:formula="of:=IF([.E13]&gt;=[.J13];&quot;達標&quot;;&quot;未達標&quot;)" table:style-name="ce13">
            <text:p>未達標</text:p>
          </table:table-cell>
          <table:table-cell office:value-type="string" office:string-value="未達標" table:formula="of:=IF([.G13]&gt;=[.J13];&quot;達標&quot;;&quot;未達標&quot;)" table:style-name="ce13">
            <text:p>未達標</text:p>
          </table:table-cell>
          <table:table-cell office:value-type="string" office:string-value="未達標" table:formula="of:=IF([.H13]&gt;=[.J1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22</text:p>
          </table:table-cell>
          <table:table-cell office:value-type="string" table:style-name="ce4">
            <text:p>崇光女中</text:p>
          </table:table-cell>
          <table:table-cell office:value-type="float" office:value="92" table:style-name="ce5">
            <text:p>9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4:.E14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4:.H14])" table:style-name="ce1">
            <text:p>0</text:p>
          </table:table-cell>
          <table:table-cell office:value-type="float" office:value="368" table:formula="of:=[.C14]*4" table:style-name="ce3">
            <text:p>368</text:p>
          </table:table-cell>
          <table:table-cell office:value-type="string" office:string-value="未達標" table:formula="of:=IF([.D14]&gt;=[.J14];&quot;達標&quot;;&quot;未達標&quot;)" table:style-name="ce13">
            <text:p>未達標</text:p>
          </table:table-cell>
          <table:table-cell office:value-type="string" office:string-value="未達標" table:formula="of:=IF([.E14]&gt;=[.J14];&quot;達標&quot;;&quot;未達標&quot;)" table:style-name="ce13">
            <text:p>未達標</text:p>
          </table:table-cell>
          <table:table-cell office:value-type="string" office:string-value="未達標" table:formula="of:=IF([.G14]&gt;=[.J14];&quot;達標&quot;;&quot;未達標&quot;)" table:style-name="ce13">
            <text:p>未達標</text:p>
          </table:table-cell>
          <table:table-cell office:value-type="string" office:string-value="未達標" table:formula="of:=IF([.H14]&gt;=[.J1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23</text:p>
          </table:table-cell>
          <table:table-cell office:value-type="string" table:style-name="ce4">
            <text:p>光仁高中</text:p>
          </table:table-cell>
          <table:table-cell office:value-type="float" office:value="147" table:style-name="ce5">
            <text:p>14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5:.E1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5:.H15])" table:style-name="ce1">
            <text:p>0</text:p>
          </table:table-cell>
          <table:table-cell office:value-type="float" office:value="588" table:formula="of:=[.C15]*4" table:style-name="ce3">
            <text:p>588</text:p>
          </table:table-cell>
          <table:table-cell office:value-type="string" office:string-value="未達標" table:formula="of:=IF([.D15]&gt;=[.J15];&quot;達標&quot;;&quot;未達標&quot;)" table:style-name="ce13">
            <text:p>未達標</text:p>
          </table:table-cell>
          <table:table-cell office:value-type="string" office:string-value="未達標" table:formula="of:=IF([.E15]&gt;=[.J15];&quot;達標&quot;;&quot;未達標&quot;)" table:style-name="ce13">
            <text:p>未達標</text:p>
          </table:table-cell>
          <table:table-cell office:value-type="string" office:string-value="未達標" table:formula="of:=IF([.G15]&gt;=[.J15];&quot;達標&quot;;&quot;未達標&quot;)" table:style-name="ce13">
            <text:p>未達標</text:p>
          </table:table-cell>
          <table:table-cell office:value-type="string" office:string-value="未達標" table:formula="of:=IF([.H15]&gt;=[.J1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24</text:p>
          </table:table-cell>
          <table:table-cell office:value-type="string" table:style-name="ce4">
            <text:p>竹林高中</text:p>
          </table:table-cell>
          <table:table-cell office:value-type="float" office:value="196" table:style-name="ce5">
            <text:p>19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6:.E16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6:.H16])" table:style-name="ce1">
            <text:p>0</text:p>
          </table:table-cell>
          <table:table-cell office:value-type="float" office:value="784" table:formula="of:=[.C16]*4" table:style-name="ce3">
            <text:p>784</text:p>
          </table:table-cell>
          <table:table-cell office:value-type="string" office:string-value="未達標" table:formula="of:=IF([.D16]&gt;=[.J16];&quot;達標&quot;;&quot;未達標&quot;)" table:style-name="ce13">
            <text:p>未達標</text:p>
          </table:table-cell>
          <table:table-cell office:value-type="string" office:string-value="未達標" table:formula="of:=IF([.E16]&gt;=[.J16];&quot;達標&quot;;&quot;未達標&quot;)" table:style-name="ce13">
            <text:p>未達標</text:p>
          </table:table-cell>
          <table:table-cell office:value-type="string" office:string-value="未達標" table:formula="of:=IF([.G16]&gt;=[.J16];&quot;達標&quot;;&quot;未達標&quot;)" table:style-name="ce13">
            <text:p>未達標</text:p>
          </table:table-cell>
          <table:table-cell office:value-type="string" office:string-value="未達標" table:formula="of:=IF([.H16]&gt;=[.J1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25</text:p>
          </table:table-cell>
          <table:table-cell office:value-type="string" table:style-name="ce4">
            <text:p>及人高中</text:p>
          </table:table-cell>
          <table:table-cell office:value-type="float" office:value="147" table:style-name="ce3">
            <text:p>14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7:.E17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7:.H17])" table:style-name="ce1">
            <text:p>0</text:p>
          </table:table-cell>
          <table:table-cell office:value-type="float" office:value="588" table:formula="of:=[.C17]*4" table:style-name="ce3">
            <text:p>588</text:p>
          </table:table-cell>
          <table:table-cell office:value-type="string" office:string-value="未達標" table:formula="of:=IF([.D17]&gt;=[.J17];&quot;達標&quot;;&quot;未達標&quot;)" table:style-name="ce13">
            <text:p>未達標</text:p>
          </table:table-cell>
          <table:table-cell office:value-type="string" office:string-value="未達標" table:formula="of:=IF([.E17]&gt;=[.J17];&quot;達標&quot;;&quot;未達標&quot;)" table:style-name="ce13">
            <text:p>未達標</text:p>
          </table:table-cell>
          <table:table-cell office:value-type="string" office:string-value="未達標" table:formula="of:=IF([.G17]&gt;=[.J17];&quot;達標&quot;;&quot;未達標&quot;)" table:style-name="ce13">
            <text:p>未達標</text:p>
          </table:table-cell>
          <table:table-cell office:value-type="string" office:string-value="未達標" table:formula="of:=IF([.H17]&gt;=[.J1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29</text:p>
          </table:table-cell>
          <table:table-cell office:value-type="string" table:style-name="ce4">
            <text:p>辭修高中</text:p>
          </table:table-cell>
          <table:table-cell office:value-type="float" office:value="94" table:style-name="ce3">
            <text:p>9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8:.E18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8:.H18])" table:style-name="ce1">
            <text:p>0</text:p>
          </table:table-cell>
          <table:table-cell office:value-type="float" office:value="376" table:formula="of:=[.C18]*4" table:style-name="ce3">
            <text:p>376</text:p>
          </table:table-cell>
          <table:table-cell office:value-type="string" office:string-value="未達標" table:formula="of:=IF([.D18]&gt;=[.J18];&quot;達標&quot;;&quot;未達標&quot;)" table:style-name="ce13">
            <text:p>未達標</text:p>
          </table:table-cell>
          <table:table-cell office:value-type="string" office:string-value="未達標" table:formula="of:=IF([.E18]&gt;=[.J18];&quot;達標&quot;;&quot;未達標&quot;)" table:style-name="ce13">
            <text:p>未達標</text:p>
          </table:table-cell>
          <table:table-cell office:value-type="string" office:string-value="未達標" table:formula="of:=IF([.G18]&gt;=[.J18];&quot;達標&quot;;&quot;未達標&quot;)" table:style-name="ce13">
            <text:p>未達標</text:p>
          </table:table-cell>
          <table:table-cell office:value-type="string" office:string-value="未達標" table:formula="of:=IF([.H18]&gt;=[.J1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399</text:p>
          </table:table-cell>
          <table:table-cell office:value-type="string" table:style-name="ce4">
            <text:p>時雨高中</text:p>
          </table:table-cell>
          <table:table-cell office:value-type="float" office:value="95" table:style-name="ce3">
            <text:p>9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9:.E1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9:.H19])" table:style-name="ce1">
            <text:p>0</text:p>
          </table:table-cell>
          <table:table-cell office:value-type="float" office:value="380" table:formula="of:=[.C19]*4" table:style-name="ce3">
            <text:p>380</text:p>
          </table:table-cell>
          <table:table-cell office:value-type="string" office:string-value="未達標" table:formula="of:=IF([.D19]&gt;=[.J19];&quot;達標&quot;;&quot;未達標&quot;)" table:style-name="ce13">
            <text:p>未達標</text:p>
          </table:table-cell>
          <table:table-cell office:value-type="string" office:string-value="未達標" table:formula="of:=IF([.E19]&gt;=[.J19];&quot;達標&quot;;&quot;未達標&quot;)" table:style-name="ce13">
            <text:p>未達標</text:p>
          </table:table-cell>
          <table:table-cell office:value-type="string" office:string-value="未達標" table:formula="of:=IF([.G19]&gt;=[.J19];&quot;達標&quot;;&quot;未達標&quot;)" table:style-name="ce13">
            <text:p>未達標</text:p>
          </table:table-cell>
          <table:table-cell office:value-type="string" office:string-value="未達標" table:formula="of:=IF([.H19]&gt;=[.J1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05</text:p>
          </table:table-cell>
          <table:table-cell office:value-type="string" table:style-name="ce4">
            <text:p>樹人家商</text:p>
          </table:table-cell>
          <table:table-cell office:value-type="float" office:value="452" table:style-name="ce5">
            <text:p>45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0:.E20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0:.H20])" table:style-name="ce1">
            <text:p>0</text:p>
          </table:table-cell>
          <table:table-cell office:value-type="float" office:value="1808" table:formula="of:=[.C20]*4" table:style-name="ce3">
            <text:p>1808</text:p>
          </table:table-cell>
          <table:table-cell office:value-type="string" office:string-value="未達標" table:formula="of:=IF([.D20]&gt;=[.J20];&quot;達標&quot;;&quot;未達標&quot;)" table:style-name="ce13">
            <text:p>未達標</text:p>
          </table:table-cell>
          <table:table-cell office:value-type="string" office:string-value="未達標" table:formula="of:=IF([.E20]&gt;=[.J20];&quot;達標&quot;;&quot;未達標&quot;)" table:style-name="ce13">
            <text:p>未達標</text:p>
          </table:table-cell>
          <table:table-cell office:value-type="string" office:string-value="未達標" table:formula="of:=IF([.G20]&gt;=[.J20];&quot;達標&quot;;&quot;未達標&quot;)" table:style-name="ce13">
            <text:p>未達標</text:p>
          </table:table-cell>
          <table:table-cell office:value-type="string" office:string-value="未達標" table:formula="of:=IF([.H20]&gt;=[.J2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08</text:p>
          </table:table-cell>
          <table:table-cell office:value-type="string" table:style-name="ce4">
            <text:p>南強工商</text:p>
          </table:table-cell>
          <table:table-cell office:value-type="float" office:value="301" table:style-name="ce5">
            <text:p>30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1:.E21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1:.H21])" table:style-name="ce1">
            <text:p>0</text:p>
          </table:table-cell>
          <table:table-cell office:value-type="float" office:value="1204" table:formula="of:=[.C21]*4" table:style-name="ce3">
            <text:p>1204</text:p>
          </table:table-cell>
          <table:table-cell office:value-type="string" office:string-value="未達標" table:formula="of:=IF([.D21]&gt;=[.J21];&quot;達標&quot;;&quot;未達標&quot;)" table:style-name="ce13">
            <text:p>未達標</text:p>
          </table:table-cell>
          <table:table-cell office:value-type="string" office:string-value="未達標" table:formula="of:=IF([.E21]&gt;=[.J21];&quot;達標&quot;;&quot;未達標&quot;)" table:style-name="ce13">
            <text:p>未達標</text:p>
          </table:table-cell>
          <table:table-cell office:value-type="string" office:string-value="未達標" table:formula="of:=IF([.G21]&gt;=[.J21];&quot;達標&quot;;&quot;未達標&quot;)" table:style-name="ce13">
            <text:p>未達標</text:p>
          </table:table-cell>
          <table:table-cell office:value-type="string" office:string-value="未達標" table:formula="of:=IF([.H21]&gt;=[.J2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13</text:p>
          </table:table-cell>
          <table:table-cell office:value-type="string" table:style-name="ce4">
            <text:p>穀保家商</text:p>
          </table:table-cell>
          <table:table-cell office:value-type="float" office:value="322" table:style-name="ce3">
            <text:p>32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2:.E22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:.H22])" table:style-name="ce1">
            <text:p>0</text:p>
          </table:table-cell>
          <table:table-cell office:value-type="float" office:value="1288" table:formula="of:=[.C22]*4" table:style-name="ce3">
            <text:p>1288</text:p>
          </table:table-cell>
          <table:table-cell office:value-type="string" office:string-value="未達標" table:formula="of:=IF([.D22]&gt;=[.J22];&quot;達標&quot;;&quot;未達標&quot;)" table:style-name="ce13">
            <text:p>未達標</text:p>
          </table:table-cell>
          <table:table-cell office:value-type="string" office:string-value="未達標" table:formula="of:=IF([.E22]&gt;=[.J22];&quot;達標&quot;;&quot;未達標&quot;)" table:style-name="ce13">
            <text:p>未達標</text:p>
          </table:table-cell>
          <table:table-cell office:value-type="string" office:string-value="未達標" table:formula="of:=IF([.G22]&gt;=[.J22];&quot;達標&quot;;&quot;未達標&quot;)" table:style-name="ce13">
            <text:p>未達標</text:p>
          </table:table-cell>
          <table:table-cell office:value-type="string" office:string-value="未達標" table:formula="of:=IF([.H22]&gt;=[.J2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20</text:p>
          </table:table-cell>
          <table:table-cell office:value-type="string" table:style-name="ce4">
            <text:p>智光商工</text:p>
          </table:table-cell>
          <table:table-cell office:value-type="float" office:value="279" table:style-name="ce3">
            <text:p>27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3:.E2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3:.H23])" table:style-name="ce1">
            <text:p>0</text:p>
          </table:table-cell>
          <table:table-cell office:value-type="float" office:value="1116" table:formula="of:=[.C23]*4" table:style-name="ce3">
            <text:p>1116</text:p>
          </table:table-cell>
          <table:table-cell office:value-type="string" office:string-value="未達標" table:formula="of:=IF([.D23]&gt;=[.J23];&quot;達標&quot;;&quot;未達標&quot;)" table:style-name="ce13">
            <text:p>未達標</text:p>
          </table:table-cell>
          <table:table-cell office:value-type="string" office:string-value="未達標" table:formula="of:=IF([.E23]&gt;=[.J23];&quot;達標&quot;;&quot;未達標&quot;)" table:style-name="ce13">
            <text:p>未達標</text:p>
          </table:table-cell>
          <table:table-cell office:value-type="string" office:string-value="未達標" table:formula="of:=IF([.G23]&gt;=[.J23];&quot;達標&quot;;&quot;未達標&quot;)" table:style-name="ce13">
            <text:p>未達標</text:p>
          </table:table-cell>
          <table:table-cell office:value-type="string" office:string-value="未達標" table:formula="of:=IF([.H23]&gt;=[.J2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26</text:p>
          </table:table-cell>
          <table:table-cell office:value-type="string" table:style-name="ce4">
            <text:p>能仁家商</text:p>
          </table:table-cell>
          <table:table-cell office:value-type="float" office:value="429" table:style-name="ce5">
            <text:p>42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4:.E24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4:.H24])" table:style-name="ce1">
            <text:p>0</text:p>
          </table:table-cell>
          <table:table-cell office:value-type="float" office:value="1716" table:formula="of:=[.C24]*4" table:style-name="ce3">
            <text:p>1716</text:p>
          </table:table-cell>
          <table:table-cell office:value-type="string" office:string-value="未達標" table:formula="of:=IF([.D24]&gt;=[.J24];&quot;達標&quot;;&quot;未達標&quot;)" table:style-name="ce13">
            <text:p>未達標</text:p>
          </table:table-cell>
          <table:table-cell office:value-type="string" office:string-value="未達標" table:formula="of:=IF([.E24]&gt;=[.J24];&quot;達標&quot;;&quot;未達標&quot;)" table:style-name="ce13">
            <text:p>未達標</text:p>
          </table:table-cell>
          <table:table-cell office:value-type="string" office:string-value="未達標" table:formula="of:=IF([.G24]&gt;=[.J24];&quot;達標&quot;;&quot;未達標&quot;)" table:style-name="ce13">
            <text:p>未達標</text:p>
          </table:table-cell>
          <table:table-cell office:value-type="string" office:string-value="未達標" table:formula="of:=IF([.H24]&gt;=[.J2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27</text:p>
          </table:table-cell>
          <table:table-cell office:value-type="string" table:style-name="ce4">
            <text:p>豫章工商</text:p>
          </table:table-cell>
          <table:table-cell office:value-type="float" office:value="208" table:style-name="ce5">
            <text:p>20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5:.E2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5:.H25])" table:style-name="ce1">
            <text:p>0</text:p>
          </table:table-cell>
          <table:table-cell office:value-type="float" office:value="832" table:formula="of:=[.C25]*4" table:style-name="ce3">
            <text:p>832</text:p>
          </table:table-cell>
          <table:table-cell office:value-type="string" office:string-value="未達標" table:formula="of:=IF([.D25]&gt;=[.J25];&quot;達標&quot;;&quot;未達標&quot;)" table:style-name="ce13">
            <text:p>未達標</text:p>
          </table:table-cell>
          <table:table-cell office:value-type="string" office:string-value="未達標" table:formula="of:=IF([.E25]&gt;=[.J25];&quot;達標&quot;;&quot;未達標&quot;)" table:style-name="ce13">
            <text:p>未達標</text:p>
          </table:table-cell>
          <table:table-cell office:value-type="string" office:string-value="未達標" table:formula="of:=IF([.G25]&gt;=[.J25];&quot;達標&quot;;&quot;未達標&quot;)" table:style-name="ce13">
            <text:p>未達標</text:p>
          </table:table-cell>
          <table:table-cell office:value-type="string" office:string-value="未達標" table:formula="of:=IF([.H25]&gt;=[.J2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31</text:p>
          </table:table-cell>
          <table:table-cell office:value-type="string" table:style-name="ce4">
            <text:p>莊敬工家</text:p>
          </table:table-cell>
          <table:table-cell office:value-type="float" office:value="851" table:style-name="ce5">
            <text:p>85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6:.E26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6:.H26])" table:style-name="ce1">
            <text:p>0</text:p>
          </table:table-cell>
          <table:table-cell office:value-type="float" office:value="3404" table:formula="of:=[.C26]*4" table:style-name="ce3">
            <text:p>3404</text:p>
          </table:table-cell>
          <table:table-cell office:value-type="string" office:string-value="未達標" table:formula="of:=IF([.D26]&gt;=[.J26];&quot;達標&quot;;&quot;未達標&quot;)" table:style-name="ce13">
            <text:p>未達標</text:p>
          </table:table-cell>
          <table:table-cell office:value-type="string" office:string-value="未達標" table:formula="of:=IF([.E26]&gt;=[.J26];&quot;達標&quot;;&quot;未達標&quot;)" table:style-name="ce13">
            <text:p>未達標</text:p>
          </table:table-cell>
          <table:table-cell office:value-type="string" office:string-value="未達標" table:formula="of:=IF([.G26]&gt;=[.J26];&quot;達標&quot;;&quot;未達標&quot;)" table:style-name="ce13">
            <text:p>未達標</text:p>
          </table:table-cell>
          <table:table-cell office:value-type="string" office:string-value="未達標" table:formula="of:=IF([.H26]&gt;=[.J2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432</text:p>
          </table:table-cell>
          <table:table-cell office:value-type="string" table:style-name="ce4">
            <text:p>中華商海</text:p>
          </table:table-cell>
          <table:table-cell office:value-type="float" office:value="46" table:style-name="ce5">
            <text:p>4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7:.E27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7:.H27])" table:style-name="ce1">
            <text:p>0</text:p>
          </table:table-cell>
          <table:table-cell office:value-type="float" office:value="184" table:formula="of:=[.C27]*4" table:style-name="ce3">
            <text:p>184</text:p>
          </table:table-cell>
          <table:table-cell office:value-type="string" office:string-value="未達標" table:formula="of:=IF([.D27]&gt;=[.J27];&quot;達標&quot;;&quot;未達標&quot;)" table:style-name="ce13">
            <text:p>未達標</text:p>
          </table:table-cell>
          <table:table-cell office:value-type="string" office:string-value="未達標" table:formula="of:=IF([.E27]&gt;=[.J27];&quot;達標&quot;;&quot;未達標&quot;)" table:style-name="ce13">
            <text:p>未達標</text:p>
          </table:table-cell>
          <table:table-cell office:value-type="string" office:string-value="未達標" table:formula="of:=IF([.G27]&gt;=[.J27];&quot;達標&quot;;&quot;未達標&quot;)" table:style-name="ce13">
            <text:p>未達標</text:p>
          </table:table-cell>
          <table:table-cell office:value-type="string" office:string-value="未達標" table:formula="of:=IF([.H27]&gt;=[.J2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603</text:p>
          </table:table-cell>
          <table:table-cell office:value-type="string" table:style-name="ce4">
            <text:p>及人國小</text:p>
          </table:table-cell>
          <table:table-cell office:value-type="float" office:value="92" table:style-name="ce3">
            <text:p>9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8:.E28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8:.H28])" table:style-name="ce1">
            <text:p>0</text:p>
          </table:table-cell>
          <table:table-cell office:value-type="float" office:value="368" table:formula="of:=[.C28]*4" table:style-name="ce3">
            <text:p>368</text:p>
          </table:table-cell>
          <table:table-cell office:value-type="string" office:string-value="未達標" table:formula="of:=IF([.D28]&gt;=[.J28];&quot;達標&quot;;&quot;未達標&quot;)" table:style-name="ce13">
            <text:p>未達標</text:p>
          </table:table-cell>
          <table:table-cell office:value-type="string" office:string-value="未達標" table:formula="of:=IF([.E28]&gt;=[.J28];&quot;達標&quot;;&quot;未達標&quot;)" table:style-name="ce13">
            <text:p>未達標</text:p>
          </table:table-cell>
          <table:table-cell office:value-type="string" office:string-value="未達標" table:formula="of:=IF([.G28]&gt;=[.J28];&quot;達標&quot;;&quot;未達標&quot;)" table:style-name="ce13">
            <text:p>未達標</text:p>
          </table:table-cell>
          <table:table-cell office:value-type="string" office:string-value="未達標" table:formula="of:=IF([.H28]&gt;=[.J2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1606</text:p>
          </table:table-cell>
          <table:table-cell office:value-type="string" table:style-name="ce4">
            <text:p>信賢種籽親子實小</text:p>
          </table:table-cell>
          <table:table-cell office:value-type="float" office:value="217" table:style-name="ce3">
            <text:p>21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9:.E2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9:.H29])" table:style-name="ce1">
            <text:p>0</text:p>
          </table:table-cell>
          <table:table-cell office:value-type="float" office:value="868" table:formula="of:=[.C29]*4" table:style-name="ce3">
            <text:p>868</text:p>
          </table:table-cell>
          <table:table-cell office:value-type="string" office:string-value="未達標" table:formula="of:=IF([.D29]&gt;=[.J29];&quot;達標&quot;;&quot;未達標&quot;)" table:style-name="ce13">
            <text:p>未達標</text:p>
          </table:table-cell>
          <table:table-cell office:value-type="string" office:string-value="未達標" table:formula="of:=IF([.E29]&gt;=[.J29];&quot;達標&quot;;&quot;未達標&quot;)" table:style-name="ce13">
            <text:p>未達標</text:p>
          </table:table-cell>
          <table:table-cell office:value-type="string" office:string-value="未達標" table:formula="of:=IF([.G29]&gt;=[.J29];&quot;達標&quot;;&quot;未達標&quot;)" table:style-name="ce13">
            <text:p>未達標</text:p>
          </table:table-cell>
          <table:table-cell office:value-type="string" office:string-value="未達標" table:formula="of:=IF([.H29]&gt;=[.J2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03</text:p>
          </table:table-cell>
          <table:table-cell office:value-type="string" table:style-name="ce4">
            <text:p>泰山高中</text:p>
          </table:table-cell>
          <table:table-cell office:value-type="float" office:value="390" table:style-name="ce5">
            <text:p>39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0:.E30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0:.H30])" table:style-name="ce1">
            <text:p>0</text:p>
          </table:table-cell>
          <table:table-cell office:value-type="float" office:value="1560" table:formula="of:=[.C30]*4" table:style-name="ce3">
            <text:p>1560</text:p>
          </table:table-cell>
          <table:table-cell office:value-type="string" office:string-value="未達標" table:formula="of:=IF([.D30]&gt;=[.J30];&quot;達標&quot;;&quot;未達標&quot;)" table:style-name="ce13">
            <text:p>未達標</text:p>
          </table:table-cell>
          <table:table-cell office:value-type="string" office:string-value="未達標" table:formula="of:=IF([.E30]&gt;=[.J30];&quot;達標&quot;;&quot;未達標&quot;)" table:style-name="ce13">
            <text:p>未達標</text:p>
          </table:table-cell>
          <table:table-cell office:value-type="string" office:string-value="未達標" table:formula="of:=IF([.G30]&gt;=[.J30];&quot;達標&quot;;&quot;未達標&quot;)" table:style-name="ce13">
            <text:p>未達標</text:p>
          </table:table-cell>
          <table:table-cell office:value-type="string" office:string-value="未達標" table:formula="of:=IF([.H30]&gt;=[.J3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04</text:p>
          </table:table-cell>
          <table:table-cell office:value-type="string" table:style-name="ce4">
            <text:p>板橋高中</text:p>
          </table:table-cell>
          <table:table-cell office:value-type="float" office:value="250" table:style-name="ce5">
            <text:p>25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1:.E31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1:.H31])" table:style-name="ce1">
            <text:p>0</text:p>
          </table:table-cell>
          <table:table-cell office:value-type="float" office:value="1000" table:formula="of:=[.C31]*4" table:style-name="ce3">
            <text:p>1000</text:p>
          </table:table-cell>
          <table:table-cell office:value-type="string" office:string-value="未達標" table:formula="of:=IF([.D31]&gt;=[.J31];&quot;達標&quot;;&quot;未達標&quot;)" table:style-name="ce13">
            <text:p>未達標</text:p>
          </table:table-cell>
          <table:table-cell office:value-type="string" office:string-value="未達標" table:formula="of:=IF([.E31]&gt;=[.J31];&quot;達標&quot;;&quot;未達標&quot;)" table:style-name="ce13">
            <text:p>未達標</text:p>
          </table:table-cell>
          <table:table-cell office:value-type="string" office:string-value="未達標" table:formula="of:=IF([.G31]&gt;=[.J31];&quot;達標&quot;;&quot;未達標&quot;)" table:style-name="ce13">
            <text:p>未達標</text:p>
          </table:table-cell>
          <table:table-cell office:value-type="string" office:string-value="未達標" table:formula="of:=IF([.H31]&gt;=[.J3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35</text:p>
          </table:table-cell>
          <table:table-cell office:value-type="string" table:style-name="ce4">
            <text:p>新店高中</text:p>
          </table:table-cell>
          <table:table-cell office:value-type="float" office:value="363" table:style-name="ce3">
            <text:p>36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2:.E32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2:.H32])" table:style-name="ce1">
            <text:p>0</text:p>
          </table:table-cell>
          <table:table-cell office:value-type="float" office:value="1452" table:formula="of:=[.C32]*4" table:style-name="ce3">
            <text:p>1452</text:p>
          </table:table-cell>
          <table:table-cell office:value-type="string" office:string-value="未達標" table:formula="of:=IF([.D32]&gt;=[.J32];&quot;達標&quot;;&quot;未達標&quot;)" table:style-name="ce13">
            <text:p>未達標</text:p>
          </table:table-cell>
          <table:table-cell office:value-type="string" office:string-value="未達標" table:formula="of:=IF([.E32]&gt;=[.J32];&quot;達標&quot;;&quot;未達標&quot;)" table:style-name="ce13">
            <text:p>未達標</text:p>
          </table:table-cell>
          <table:table-cell office:value-type="string" office:string-value="未達標" table:formula="of:=IF([.G32]&gt;=[.J32];&quot;達標&quot;;&quot;未達標&quot;)" table:style-name="ce13">
            <text:p>未達標</text:p>
          </table:table-cell>
          <table:table-cell office:value-type="string" office:string-value="未達標" table:formula="of:=IF([.H32]&gt;=[.J3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36</text:p>
          </table:table-cell>
          <table:table-cell office:value-type="string" table:style-name="ce4">
            <text:p>中和高中</text:p>
          </table:table-cell>
          <table:table-cell office:value-type="float" office:value="354" table:style-name="ce3">
            <text:p>35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3:.E3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3:.H33])" table:style-name="ce1">
            <text:p>0</text:p>
          </table:table-cell>
          <table:table-cell office:value-type="float" office:value="1416" table:formula="of:=[.C33]*4" table:style-name="ce3">
            <text:p>1416</text:p>
          </table:table-cell>
          <table:table-cell office:value-type="string" office:string-value="未達標" table:formula="of:=IF([.D33]&gt;=[.J33];&quot;達標&quot;;&quot;未達標&quot;)" table:style-name="ce13">
            <text:p>未達標</text:p>
          </table:table-cell>
          <table:table-cell office:value-type="string" office:string-value="未達標" table:formula="of:=IF([.E33]&gt;=[.J33];&quot;達標&quot;;&quot;未達標&quot;)" table:style-name="ce13">
            <text:p>未達標</text:p>
          </table:table-cell>
          <table:table-cell office:value-type="string" office:string-value="未達標" table:formula="of:=IF([.G33]&gt;=[.J33];&quot;達標&quot;;&quot;未達標&quot;)" table:style-name="ce13">
            <text:p>未達標</text:p>
          </table:table-cell>
          <table:table-cell office:value-type="string" office:string-value="未達標" table:formula="of:=IF([.H33]&gt;=[.J3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37</text:p>
          </table:table-cell>
          <table:table-cell office:value-type="string" table:style-name="ce4">
            <text:p>新莊高中</text:p>
          </table:table-cell>
          <table:table-cell office:value-type="float" office:value="350" table:style-name="ce3">
            <text:p>350</text:p>
          </table:table-cell>
          <table:table-cell office:value-type="float" office:value="13.47" table:style-name="ce1">
            <text:p>13.47</text:p>
          </table:table-cell>
          <table:table-cell office:value-type="float" office:value="0.03" table:style-name="ce1">
            <text:p>0.03</text:p>
          </table:table-cell>
          <table:table-cell office:value-type="float" office:value="13.5" table:formula="of:=SUM([.D34:.E34])" table:style-name="ce1">
            <text:p>13.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4:.H34])" table:style-name="ce1">
            <text:p>0</text:p>
          </table:table-cell>
          <table:table-cell office:value-type="float" office:value="1400" table:formula="of:=[.C34]*4" table:style-name="ce3">
            <text:p>1400</text:p>
          </table:table-cell>
          <table:table-cell office:value-type="string" office:string-value="未達標" table:formula="of:=IF([.D34]&gt;=[.J34];&quot;達標&quot;;&quot;未達標&quot;)" table:style-name="ce13">
            <text:p>未達標</text:p>
          </table:table-cell>
          <table:table-cell office:value-type="string" office:string-value="未達標" table:formula="of:=IF([.E34]&gt;=[.J34];&quot;達標&quot;;&quot;未達標&quot;)" table:style-name="ce13">
            <text:p>未達標</text:p>
          </table:table-cell>
          <table:table-cell office:value-type="string" office:string-value="未達標" table:formula="of:=IF([.G34]&gt;=[.J34];&quot;達標&quot;;&quot;未達標&quot;)" table:style-name="ce13">
            <text:p>未達標</text:p>
          </table:table-cell>
          <table:table-cell office:value-type="string" office:string-value="未達標" table:formula="of:=IF([.H34]&gt;=[.J3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38</text:p>
          </table:table-cell>
          <table:table-cell office:value-type="string" table:style-name="ce4">
            <text:p>新北高中</text:p>
          </table:table-cell>
          <table:table-cell office:value-type="float" office:value="423" table:style-name="ce3">
            <text:p>42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5:.E3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5:.H35])" table:style-name="ce1">
            <text:p>0</text:p>
          </table:table-cell>
          <table:table-cell office:value-type="float" office:value="1692" table:formula="of:=[.C35]*4" table:style-name="ce3">
            <text:p>1692</text:p>
          </table:table-cell>
          <table:table-cell office:value-type="string" office:string-value="未達標" table:formula="of:=IF([.D35]&gt;=[.J35];&quot;達標&quot;;&quot;未達標&quot;)" table:style-name="ce13">
            <text:p>未達標</text:p>
          </table:table-cell>
          <table:table-cell office:value-type="string" office:string-value="未達標" table:formula="of:=IF([.E35]&gt;=[.J35];&quot;達標&quot;;&quot;未達標&quot;)" table:style-name="ce13">
            <text:p>未達標</text:p>
          </table:table-cell>
          <table:table-cell office:value-type="string" office:string-value="未達標" table:formula="of:=IF([.G35]&gt;=[.J35];&quot;達標&quot;;&quot;未達標&quot;)" table:style-name="ce13">
            <text:p>未達標</text:p>
          </table:table-cell>
          <table:table-cell office:value-type="string" office:string-value="未達標" table:formula="of:=IF([.H35]&gt;=[.J3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339</text:p>
          </table:table-cell>
          <table:table-cell office:value-type="string" table:style-name="ce4">
            <text:p>林口高中</text:p>
          </table:table-cell>
          <table:table-cell office:value-type="float" office:value="282" table:style-name="ce5">
            <text:p>282</text:p>
          </table:table-cell>
          <table:table-cell office:value-type="float" office:value="0.89" table:style-name="ce1">
            <text:p>0.89</text:p>
          </table:table-cell>
          <table:table-cell office:value-type="float" office:value="0" table:style-name="ce1">
            <text:p>0</text:p>
          </table:table-cell>
          <table:table-cell office:value-type="float" office:value="0.89" table:formula="of:=SUM([.D36:.E36])" table:style-name="ce1">
            <text:p>0.8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6:.H36])" table:style-name="ce1">
            <text:p>0</text:p>
          </table:table-cell>
          <table:table-cell office:value-type="float" office:value="1128" table:formula="of:=[.C36]*4" table:style-name="ce3">
            <text:p>1128</text:p>
          </table:table-cell>
          <table:table-cell office:value-type="string" office:string-value="未達標" table:formula="of:=IF([.D36]&gt;=[.J36];&quot;達標&quot;;&quot;未達標&quot;)" table:style-name="ce13">
            <text:p>未達標</text:p>
          </table:table-cell>
          <table:table-cell office:value-type="string" office:string-value="未達標" table:formula="of:=IF([.E36]&gt;=[.J36];&quot;達標&quot;;&quot;未達標&quot;)" table:style-name="ce13">
            <text:p>未達標</text:p>
          </table:table-cell>
          <table:table-cell office:value-type="string" office:string-value="未達標" table:formula="of:=IF([.G36]&gt;=[.J36];&quot;達標&quot;;&quot;未達標&quot;)" table:style-name="ce13">
            <text:p>未達標</text:p>
          </table:table-cell>
          <table:table-cell office:value-type="string" office:string-value="未達標" table:formula="of:=IF([.H36]&gt;=[.J3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402</text:p>
          </table:table-cell>
          <table:table-cell office:value-type="string" table:style-name="ce4">
            <text:p>瑞芳高工</text:p>
          </table:table-cell>
          <table:table-cell office:value-type="float" office:value="291" table:style-name="ce3">
            <text:p>291</text:p>
          </table:table-cell>
          <table:table-cell office:value-type="float" office:value="49.79" table:style-name="ce1">
            <text:p>49.79</text:p>
          </table:table-cell>
          <table:table-cell office:value-type="float" office:value="23.49" table:style-name="ce1">
            <text:p>23.49</text:p>
          </table:table-cell>
          <table:table-cell office:value-type="float" office:value="73.28" table:formula="of:=SUM([.D37:.E37])" table:style-name="ce1">
            <text:p>73.2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7:.H37])" table:style-name="ce1">
            <text:p>0</text:p>
          </table:table-cell>
          <table:table-cell office:value-type="float" office:value="1164" table:formula="of:=[.C37]*4" table:style-name="ce3">
            <text:p>1164</text:p>
          </table:table-cell>
          <table:table-cell office:value-type="string" office:string-value="未達標" table:formula="of:=IF([.D37]&gt;=[.J37];&quot;達標&quot;;&quot;未達標&quot;)" table:style-name="ce13">
            <text:p>未達標</text:p>
          </table:table-cell>
          <table:table-cell office:value-type="string" office:string-value="未達標" table:formula="of:=IF([.E37]&gt;=[.J37];&quot;達標&quot;;&quot;未達標&quot;)" table:style-name="ce13">
            <text:p>未達標</text:p>
          </table:table-cell>
          <table:table-cell office:value-type="string" office:string-value="未達標" table:formula="of:=IF([.G37]&gt;=[.J37];&quot;達標&quot;;&quot;未達標&quot;)" table:style-name="ce13">
            <text:p>未達標</text:p>
          </table:table-cell>
          <table:table-cell office:value-type="string" office:string-value="未達標" table:formula="of:=IF([.H37]&gt;=[.J3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430</text:p>
          </table:table-cell>
          <table:table-cell office:value-type="string" table:style-name="ce4">
            <text:p>三重商工</text:p>
          </table:table-cell>
          <table:table-cell office:value-type="float" office:value="435" table:style-name="ce5">
            <text:p>435</text:p>
          </table:table-cell>
          <table:table-cell office:value-type="float" office:value="30.23" table:style-name="ce1">
            <text:p>30.23</text:p>
          </table:table-cell>
          <table:table-cell office:value-type="float" office:value="29.43" table:style-name="ce1">
            <text:p>29.43</text:p>
          </table:table-cell>
          <table:table-cell office:value-type="float" office:value="59.66" table:formula="of:=SUM([.D38:.E38])" table:style-name="ce1">
            <text:p>59.66</text:p>
          </table:table-cell>
          <table:table-cell office:value-type="float" office:value="0.02" table:style-name="ce1">
            <text:p>0.02</text:p>
          </table:table-cell>
          <table:table-cell office:value-type="float" office:value="0" table:style-name="ce1">
            <text:p>0</text:p>
          </table:table-cell>
          <table:table-cell office:value-type="float" office:value="0.02" table:formula="of:=SUM([.G38:.H38])" table:style-name="ce1">
            <text:p>0.02</text:p>
          </table:table-cell>
          <table:table-cell office:value-type="float" office:value="1740" table:formula="of:=[.C38]*4" table:style-name="ce3">
            <text:p>1740</text:p>
          </table:table-cell>
          <table:table-cell office:value-type="string" office:string-value="未達標" table:formula="of:=IF([.D38]&gt;=[.J38];&quot;達標&quot;;&quot;未達標&quot;)" table:style-name="ce13">
            <text:p>未達標</text:p>
          </table:table-cell>
          <table:table-cell office:value-type="string" office:string-value="未達標" table:formula="of:=IF([.E38]&gt;=[.J38];&quot;達標&quot;;&quot;未達標&quot;)" table:style-name="ce13">
            <text:p>未達標</text:p>
          </table:table-cell>
          <table:table-cell office:value-type="string" office:string-value="未達標" table:formula="of:=IF([.G38]&gt;=[.J38];&quot;達標&quot;;&quot;未達標&quot;)" table:style-name="ce13">
            <text:p>未達標</text:p>
          </table:table-cell>
          <table:table-cell office:value-type="string" office:string-value="未達標" table:formula="of:=IF([.H38]&gt;=[.J3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433</text:p>
          </table:table-cell>
          <table:table-cell office:value-type="string" table:style-name="ce4">
            <text:p>新北高工</text:p>
          </table:table-cell>
          <table:table-cell office:value-type="float" office:value="559" table:style-name="ce3">
            <text:p>55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9:.E3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9:.H39])" table:style-name="ce1">
            <text:p>0</text:p>
          </table:table-cell>
          <table:table-cell office:value-type="float" office:value="2236" table:formula="of:=[.C39]*4" table:style-name="ce3">
            <text:p>2236</text:p>
          </table:table-cell>
          <table:table-cell office:value-type="string" office:string-value="未達標" table:formula="of:=IF([.D39]&gt;=[.J39];&quot;達標&quot;;&quot;未達標&quot;)" table:style-name="ce13">
            <text:p>未達標</text:p>
          </table:table-cell>
          <table:table-cell office:value-type="string" office:string-value="未達標" table:formula="of:=IF([.E39]&gt;=[.J39];&quot;達標&quot;;&quot;未達標&quot;)" table:style-name="ce13">
            <text:p>未達標</text:p>
          </table:table-cell>
          <table:table-cell office:value-type="string" office:string-value="未達標" table:formula="of:=IF([.G39]&gt;=[.J39];&quot;達標&quot;;&quot;未達標&quot;)" table:style-name="ce13">
            <text:p>未達標</text:p>
          </table:table-cell>
          <table:table-cell office:value-type="string" office:string-value="未達標" table:formula="of:=IF([.H39]&gt;=[.J3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434</text:p>
          </table:table-cell>
          <table:table-cell office:value-type="string" table:style-name="ce4">
            <text:p>淡水商工</text:p>
          </table:table-cell>
          <table:table-cell office:value-type="float" office:value="427" table:style-name="ce5">
            <text:p>427</text:p>
          </table:table-cell>
          <table:table-cell office:value-type="float" office:value="0" table:style-name="ce1">
            <text:p>0</text:p>
          </table:table-cell>
          <table:table-cell office:value-type="float" office:value="2.11" table:style-name="ce1">
            <text:p>2.11</text:p>
          </table:table-cell>
          <table:table-cell office:value-type="float" office:value="2.11" table:formula="of:=SUM([.D40:.E40])" table:style-name="ce1">
            <text:p>2.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0:.H40])" table:style-name="ce1">
            <text:p>0</text:p>
          </table:table-cell>
          <table:table-cell office:value-type="float" office:value="1708" table:formula="of:=[.C40]*4" table:style-name="ce3">
            <text:p>1708</text:p>
          </table:table-cell>
          <table:table-cell office:value-type="string" office:string-value="未達標" table:formula="of:=IF([.D40]&gt;=[.J40];&quot;達標&quot;;&quot;未達標&quot;)" table:style-name="ce13">
            <text:p>未達標</text:p>
          </table:table-cell>
          <table:table-cell office:value-type="string" office:string-value="未達標" table:formula="of:=IF([.E40]&gt;=[.J40];&quot;達標&quot;;&quot;未達標&quot;)" table:style-name="ce13">
            <text:p>未達標</text:p>
          </table:table-cell>
          <table:table-cell office:value-type="string" office:string-value="未達標" table:formula="of:=IF([.G40]&gt;=[.J40];&quot;達標&quot;;&quot;未達標&quot;)" table:style-name="ce13">
            <text:p>未達標</text:p>
          </table:table-cell>
          <table:table-cell office:value-type="string" office:string-value="未達標" table:formula="of:=IF([.H40]&gt;=[.J4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601</text:p>
          </table:table-cell>
          <table:table-cell office:value-type="string" table:style-name="ce4">
            <text:p>北大國小</text:p>
          </table:table-cell>
          <table:table-cell office:value-type="float" office:value="252" table:style-name="ce3">
            <text:p>252</text:p>
          </table:table-cell>
          <table:table-cell office:value-type="float" office:value="709.43" table:style-name="ce1">
            <text:p>709.43</text:p>
          </table:table-cell>
          <table:table-cell office:value-type="float" office:value="263.17" table:style-name="ce1">
            <text:p>263.17</text:p>
          </table:table-cell>
          <table:table-cell office:value-type="float" office:value="972.59999999999991" table:formula="of:=SUM([.D41:.E41])" table:style-name="ce1">
            <text:p>972.6</text:p>
          </table:table-cell>
          <table:table-cell office:value-type="float" office:value="0.57999999999999996" table:style-name="ce1">
            <text:p>0.58</text:p>
          </table:table-cell>
          <table:table-cell office:value-type="float" office:value="1.9" table:style-name="ce1">
            <text:p>1.9</text:p>
          </table:table-cell>
          <table:table-cell office:value-type="float" office:value="2.48" table:formula="of:=SUM([.G41:.H41])" table:style-name="ce1">
            <text:p>2.48</text:p>
          </table:table-cell>
          <table:table-cell office:value-type="float" office:value="1008" table:formula="of:=[.C41]*4" table:style-name="ce3">
            <text:p>1008</text:p>
          </table:table-cell>
          <table:table-cell office:value-type="string" office:string-value="未達標" table:formula="of:=IF([.D41]&gt;=[.J41];&quot;達標&quot;;&quot;未達標&quot;)" table:style-name="ce13">
            <text:p>未達標</text:p>
          </table:table-cell>
          <table:table-cell office:value-type="string" office:string-value="未達標" table:formula="of:=IF([.E41]&gt;=[.J41];&quot;達標&quot;;&quot;未達標&quot;)" table:style-name="ce13">
            <text:p>未達標</text:p>
          </table:table-cell>
          <table:table-cell office:value-type="string" office:string-value="未達標" table:formula="of:=IF([.G41]&gt;=[.J41];&quot;達標&quot;;&quot;未達標&quot;)" table:style-name="ce13">
            <text:p>未達標</text:p>
          </table:table-cell>
          <table:table-cell office:value-type="string" office:string-value="未達標" table:formula="of:=IF([.H41]&gt;=[.J4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602</text:p>
          </table:table-cell>
          <table:table-cell office:value-type="string" table:style-name="ce4">
            <text:p>新林國小</text:p>
          </table:table-cell>
          <table:table-cell office:value-type="float" office:value="216" table:style-name="ce3">
            <text:p>216</text:p>
          </table:table-cell>
          <table:table-cell office:value-type="float" office:value="10.63" table:style-name="ce1">
            <text:p>10.63</text:p>
          </table:table-cell>
          <table:table-cell office:value-type="float" office:value="0" table:style-name="ce1">
            <text:p>0</text:p>
          </table:table-cell>
          <table:table-cell office:value-type="float" office:value="10.63" table:formula="of:=SUM([.D42:.E42])" table:style-name="ce1">
            <text:p>10.6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2:.H42])" table:style-name="ce1">
            <text:p>0</text:p>
          </table:table-cell>
          <table:table-cell office:value-type="float" office:value="864" table:formula="of:=[.C42]*4" table:style-name="ce3">
            <text:p>864</text:p>
          </table:table-cell>
          <table:table-cell office:value-type="string" office:string-value="未達標" table:formula="of:=IF([.D42]&gt;=[.J42];&quot;達標&quot;;&quot;未達標&quot;)" table:style-name="ce13">
            <text:p>未達標</text:p>
          </table:table-cell>
          <table:table-cell office:value-type="string" office:string-value="未達標" table:formula="of:=IF([.E42]&gt;=[.J42];&quot;達標&quot;;&quot;未達標&quot;)" table:style-name="ce13">
            <text:p>未達標</text:p>
          </table:table-cell>
          <table:table-cell office:value-type="string" office:string-value="未達標" table:formula="of:=IF([.G42]&gt;=[.J42];&quot;達標&quot;;&quot;未達標&quot;)" table:style-name="ce13">
            <text:p>未達標</text:p>
          </table:table-cell>
          <table:table-cell office:value-type="string" office:string-value="未達標" table:formula="of:=IF([.H42]&gt;=[.J4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604</text:p>
          </table:table-cell>
          <table:table-cell office:value-type="string" table:style-name="ce4">
            <text:p>東湖國小</text:p>
          </table:table-cell>
          <table:table-cell office:value-type="float" office:value="72" table:style-name="ce5">
            <text:p>72</text:p>
          </table:table-cell>
          <table:table-cell office:value-type="float" office:value="0" table:style-name="ce1">
            <text:p>0</text:p>
          </table:table-cell>
          <table:table-cell office:value-type="float" office:value="0.74" table:style-name="ce1">
            <text:p>0.74</text:p>
          </table:table-cell>
          <table:table-cell office:value-type="float" office:value="0.74" table:formula="of:=SUM([.D43:.E43])" table:style-name="ce1">
            <text:p>0.7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3:.H43])" table:style-name="ce1">
            <text:p>0</text:p>
          </table:table-cell>
          <table:table-cell office:value-type="float" office:value="288" table:formula="of:=[.C43]*4" table:style-name="ce3">
            <text:p>288</text:p>
          </table:table-cell>
          <table:table-cell office:value-type="string" office:string-value="未達標" table:formula="of:=IF([.D43]&gt;=[.J43];&quot;達標&quot;;&quot;未達標&quot;)" table:style-name="ce13">
            <text:p>未達標</text:p>
          </table:table-cell>
          <table:table-cell office:value-type="string" office:string-value="未達標" table:formula="of:=IF([.E43]&gt;=[.J43];&quot;達標&quot;;&quot;未達標&quot;)" table:style-name="ce13">
            <text:p>未達標</text:p>
          </table:table-cell>
          <table:table-cell office:value-type="string" office:string-value="未達標" table:formula="of:=IF([.G43]&gt;=[.J43];&quot;達標&quot;;&quot;未達標&quot;)" table:style-name="ce13">
            <text:p>未達標</text:p>
          </table:table-cell>
          <table:table-cell office:value-type="string" office:string-value="未達標" table:formula="of:=IF([.H43]&gt;=[.J4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02</text:p>
          </table:table-cell>
          <table:table-cell office:value-type="string" table:style-name="ce4">
            <text:p>海山高中</text:p>
          </table:table-cell>
          <table:table-cell office:value-type="float" office:value="570" table:style-name="ce3">
            <text:p>570</text:p>
          </table:table-cell>
          <table:table-cell office:value-type="float" office:value="5416.22" table:style-name="ce1">
            <text:p>5416.22</text:p>
          </table:table-cell>
          <table:table-cell office:value-type="float" office:value="20581.12" table:style-name="ce1">
            <text:p>20581.12</text:p>
          </table:table-cell>
          <table:table-cell office:value-type="float" office:value="25997.34" table:formula="of:=SUM([.D44:.E44])" table:style-name="ce1">
            <text:p>25997.34</text:p>
          </table:table-cell>
          <table:table-cell office:value-type="float" office:value="0.22" table:style-name="ce1">
            <text:p>0.22</text:p>
          </table:table-cell>
          <table:table-cell office:value-type="float" office:value="1.72" table:style-name="ce1">
            <text:p>1.72</text:p>
          </table:table-cell>
          <table:table-cell office:value-type="float" office:value="1.94" table:formula="of:=SUM([.G44:.H44])" table:style-name="ce1">
            <text:p>1.94</text:p>
          </table:table-cell>
          <table:table-cell office:value-type="float" office:value="2280" table:formula="of:=[.C44]*4" table:style-name="ce3">
            <text:p>2280</text:p>
          </table:table-cell>
          <table:table-cell office:value-type="string" office:string-value="達標" table:formula="of:=IF([.D44]&gt;=[.J44];&quot;達標&quot;;&quot;未達標&quot;)" table:style-name="ce13">
            <text:p>達標</text:p>
          </table:table-cell>
          <table:table-cell office:value-type="string" office:string-value="達標" table:formula="of:=IF([.E44]&gt;=[.J44];&quot;達標&quot;;&quot;未達標&quot;)" table:style-name="ce13">
            <text:p>達標</text:p>
          </table:table-cell>
          <table:table-cell office:value-type="string" office:string-value="未達標" table:formula="of:=IF([.G44]&gt;=[.J44];&quot;達標&quot;;&quot;未達標&quot;)" table:style-name="ce13">
            <text:p>未達標</text:p>
          </table:table-cell>
          <table:table-cell office:value-type="string" office:string-value="未達標" table:formula="of:=IF([.H44]&gt;=[.J4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11</text:p>
          </table:table-cell>
          <table:table-cell office:value-type="string" table:style-name="ce4">
            <text:p>三重高中</text:p>
          </table:table-cell>
          <table:table-cell office:value-type="float" office:value="116" table:style-name="ce3">
            <text:p>116</text:p>
          </table:table-cell>
          <table:table-cell office:value-type="float" office:value="5887.24" table:style-name="ce1">
            <text:p>5887.24</text:p>
          </table:table-cell>
          <table:table-cell office:value-type="float" office:value="19849.259999999998" table:style-name="ce1">
            <text:p>19849.26</text:p>
          </table:table-cell>
          <table:table-cell office:value-type="float" office:value="25736.5" table:formula="of:=SUM([.D45:.E45])" table:style-name="ce1">
            <text:p>25736.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5:.H45])" table:style-name="ce1">
            <text:p>0</text:p>
          </table:table-cell>
          <table:table-cell office:value-type="float" office:value="464" table:formula="of:=[.C45]*4" table:style-name="ce3">
            <text:p>464</text:p>
          </table:table-cell>
          <table:table-cell office:value-type="string" office:string-value="達標" table:formula="of:=IF([.D45]&gt;=[.J45];&quot;達標&quot;;&quot;未達標&quot;)" table:style-name="ce13">
            <text:p>達標</text:p>
          </table:table-cell>
          <table:table-cell office:value-type="string" office:string-value="達標" table:formula="of:=IF([.E45]&gt;=[.J45];&quot;達標&quot;;&quot;未達標&quot;)" table:style-name="ce13">
            <text:p>達標</text:p>
          </table:table-cell>
          <table:table-cell office:value-type="string" office:string-value="未達標" table:formula="of:=IF([.G45]&gt;=[.J45];&quot;達標&quot;;&quot;未達標&quot;)" table:style-name="ce13">
            <text:p>未達標</text:p>
          </table:table-cell>
          <table:table-cell office:value-type="string" office:string-value="未達標" table:formula="of:=IF([.H45]&gt;=[.J4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15</text:p>
          </table:table-cell>
          <table:table-cell office:value-type="string" table:style-name="ce4">
            <text:p>永平高中</text:p>
          </table:table-cell>
          <table:table-cell office:value-type="float" office:value="174" table:style-name="ce3">
            <text:p>174</text:p>
          </table:table-cell>
          <table:table-cell office:value-type="float" office:value="0" table:style-name="ce1">
            <text:p>0</text:p>
          </table:table-cell>
          <table:table-cell office:value-type="float" office:value="9.48" table:style-name="ce1">
            <text:p>9.48</text:p>
          </table:table-cell>
          <table:table-cell office:value-type="float" office:value="9.48" table:formula="of:=SUM([.D46:.E46])" table:style-name="ce1">
            <text:p>9.4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6:.H46])" table:style-name="ce1">
            <text:p>0</text:p>
          </table:table-cell>
          <table:table-cell office:value-type="float" office:value="696" table:formula="of:=[.C46]*4" table:style-name="ce3">
            <text:p>696</text:p>
          </table:table-cell>
          <table:table-cell office:value-type="string" office:string-value="未達標" table:formula="of:=IF([.D46]&gt;=[.J46];&quot;達標&quot;;&quot;未達標&quot;)" table:style-name="ce13">
            <text:p>未達標</text:p>
          </table:table-cell>
          <table:table-cell office:value-type="string" office:string-value="未達標" table:formula="of:=IF([.E46]&gt;=[.J46];&quot;達標&quot;;&quot;未達標&quot;)" table:style-name="ce13">
            <text:p>未達標</text:p>
          </table:table-cell>
          <table:table-cell office:value-type="string" office:string-value="未達標" table:formula="of:=IF([.G46]&gt;=[.J46];&quot;達標&quot;;&quot;未達標&quot;)" table:style-name="ce13">
            <text:p>未達標</text:p>
          </table:table-cell>
          <table:table-cell office:value-type="string" office:string-value="未達標" table:formula="of:=IF([.H46]&gt;=[.J4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22</text:p>
          </table:table-cell>
          <table:table-cell office:value-type="string" table:style-name="ce4">
            <text:p>樹林高中</text:p>
          </table:table-cell>
          <table:table-cell office:value-type="float" office:value="532" table:formula="of:=334+198" table:style-name="ce3">
            <text:p>53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47:.E47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7:.H47])" table:style-name="ce1">
            <text:p>0</text:p>
          </table:table-cell>
          <table:table-cell office:value-type="float" office:value="2128" table:formula="of:=[.C47]*4" table:style-name="ce3">
            <text:p>2128</text:p>
          </table:table-cell>
          <table:table-cell office:value-type="string" office:string-value="未達標" table:formula="of:=IF([.D47]&gt;=[.J47];&quot;達標&quot;;&quot;未達標&quot;)" table:style-name="ce13">
            <text:p>未達標</text:p>
          </table:table-cell>
          <table:table-cell office:value-type="string" office:string-value="未達標" table:formula="of:=IF([.E47]&gt;=[.J47];&quot;達標&quot;;&quot;未達標&quot;)" table:style-name="ce13">
            <text:p>未達標</text:p>
          </table:table-cell>
          <table:table-cell office:value-type="string" office:string-value="未達標" table:formula="of:=IF([.G47]&gt;=[.J47];&quot;達標&quot;;&quot;未達標&quot;)" table:style-name="ce13">
            <text:p>未達標</text:p>
          </table:table-cell>
          <table:table-cell office:value-type="string" office:string-value="未達標" table:formula="of:=IF([.H47]&gt;=[.J4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26</text:p>
          </table:table-cell>
          <table:table-cell office:value-type="string" table:style-name="ce4">
            <text:p>明德高中</text:p>
          </table:table-cell>
          <table:table-cell office:value-type="float" office:value="165" table:style-name="ce3">
            <text:p>16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48:.E48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48:.H48])" table:style-name="ce1">
            <text:p>0</text:p>
          </table:table-cell>
          <table:table-cell office:value-type="float" office:value="660" table:formula="of:=[.C48]*4" table:style-name="ce3">
            <text:p>660</text:p>
          </table:table-cell>
          <table:table-cell office:value-type="string" office:string-value="未達標" table:formula="of:=IF([.D48]&gt;=[.J48];&quot;達標&quot;;&quot;未達標&quot;)" table:style-name="ce13">
            <text:p>未達標</text:p>
          </table:table-cell>
          <table:table-cell office:value-type="string" office:string-value="未達標" table:formula="of:=IF([.E48]&gt;=[.J48];&quot;達標&quot;;&quot;未達標&quot;)" table:style-name="ce13">
            <text:p>未達標</text:p>
          </table:table-cell>
          <table:table-cell office:value-type="string" office:string-value="未達標" table:formula="of:=IF([.G48]&gt;=[.J48];&quot;達標&quot;;&quot;未達標&quot;)" table:style-name="ce13">
            <text:p>未達標</text:p>
          </table:table-cell>
          <table:table-cell office:value-type="string" office:string-value="未達標" table:formula="of:=IF([.H48]&gt;=[.J4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32</text:p>
          </table:table-cell>
          <table:table-cell office:value-type="string" table:style-name="ce4">
            <text:p>秀峰高中</text:p>
          </table:table-cell>
          <table:table-cell office:value-type="float" office:value="245" table:style-name="ce3">
            <text:p>245</text:p>
          </table:table-cell>
          <table:table-cell office:value-type="float" office:value="3959.44" table:style-name="ce1">
            <text:p>3959.44</text:p>
          </table:table-cell>
          <table:table-cell office:value-type="float" office:value="3521.51" table:style-name="ce1">
            <text:p>3521.51</text:p>
          </table:table-cell>
          <table:table-cell office:value-type="float" office:value="7480.9500000000007" table:formula="of:=SUM([.D49:.E49])" table:style-name="ce1">
            <text:p>7480.95</text:p>
          </table:table-cell>
          <table:table-cell office:value-type="float" office:value="3.09" table:style-name="ce1">
            <text:p>3.09</text:p>
          </table:table-cell>
          <table:table-cell office:value-type="float" office:value="3.73" table:style-name="ce1">
            <text:p>3.73</text:p>
          </table:table-cell>
          <table:table-cell office:value-type="float" office:value="6.82" table:formula="of:=SUM([.G49:.H49])" table:style-name="ce1">
            <text:p>6.82</text:p>
          </table:table-cell>
          <table:table-cell office:value-type="float" office:value="980" table:formula="of:=[.C49]*4" table:style-name="ce3">
            <text:p>980</text:p>
          </table:table-cell>
          <table:table-cell office:value-type="string" office:string-value="達標" table:formula="of:=IF([.D49]&gt;=[.J49];&quot;達標&quot;;&quot;未達標&quot;)" table:style-name="ce13">
            <text:p>達標</text:p>
          </table:table-cell>
          <table:table-cell office:value-type="string" office:string-value="達標" table:formula="of:=IF([.E49]&gt;=[.J49];&quot;達標&quot;;&quot;未達標&quot;)" table:style-name="ce13">
            <text:p>達標</text:p>
          </table:table-cell>
          <table:table-cell office:value-type="string" office:string-value="未達標" table:formula="of:=IF([.G49]&gt;=[.J49];&quot;達標&quot;;&quot;未達標&quot;)" table:style-name="ce13">
            <text:p>未達標</text:p>
          </table:table-cell>
          <table:table-cell office:value-type="string" office:string-value="未達標" table:formula="of:=IF([.H49]&gt;=[.J4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38</text:p>
          </table:table-cell>
          <table:table-cell office:value-type="string" table:style-name="ce4">
            <text:p>金山高中</text:p>
          </table:table-cell>
          <table:table-cell office:value-type="float" office:value="452" table:style-name="ce3">
            <text:p>452</text:p>
          </table:table-cell>
          <table:table-cell office:value-type="float" office:value="306.89" table:style-name="ce1">
            <text:p>306.89</text:p>
          </table:table-cell>
          <table:table-cell office:value-type="float" office:value="2503.3000000000002" table:style-name="ce1">
            <text:p>2503.3</text:p>
          </table:table-cell>
          <table:table-cell office:value-type="float" office:value="2810.19" table:formula="of:=SUM([.D50:.E50])" table:style-name="ce1">
            <text:p>2810.19</text:p>
          </table:table-cell>
          <table:table-cell office:value-type="float" office:value="0.05" table:style-name="ce1">
            <text:p>0.05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0.12000000000000001" table:formula="of:=SUM([.G50:.H50])" table:style-name="ce1">
            <text:p>0.12</text:p>
          </table:table-cell>
          <table:table-cell office:value-type="float" office:value="1808" table:formula="of:=[.C50]*4" table:style-name="ce3">
            <text:p>1808</text:p>
          </table:table-cell>
          <table:table-cell office:value-type="string" office:string-value="未達標" table:formula="of:=IF([.D50]&gt;=[.J50];&quot;達標&quot;;&quot;未達標&quot;)" table:style-name="ce13">
            <text:p>未達標</text:p>
          </table:table-cell>
          <table:table-cell office:value-type="string" office:string-value="達標" table:formula="of:=IF([.E50]&gt;=[.J50];&quot;達標&quot;;&quot;未達標&quot;)" table:style-name="ce13">
            <text:p>達標</text:p>
          </table:table-cell>
          <table:table-cell office:value-type="string" office:string-value="未達標" table:formula="of:=IF([.G50]&gt;=[.J50];&quot;達標&quot;;&quot;未達標&quot;)" table:style-name="ce13">
            <text:p>未達標</text:p>
          </table:table-cell>
          <table:table-cell office:value-type="string" office:string-value="未達標" table:formula="of:=IF([.H50]&gt;=[.J5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43</text:p>
          </table:table-cell>
          <table:table-cell office:value-type="string" table:style-name="ce4">
            <text:p>安康高中</text:p>
          </table:table-cell>
          <table:table-cell office:value-type="float" office:value="150" table:style-name="ce3">
            <text:p>150</text:p>
          </table:table-cell>
          <table:table-cell office:value-type="float" office:value="2073.35" table:style-name="ce1">
            <text:p>2073.35</text:p>
          </table:table-cell>
          <table:table-cell office:value-type="float" office:value="7503.99" table:style-name="ce1">
            <text:p>7503.99</text:p>
          </table:table-cell>
          <table:table-cell office:value-type="float" office:value="9577.34" table:formula="of:=SUM([.D51:.E51])" table:style-name="ce1">
            <text:p>9577.34</text:p>
          </table:table-cell>
          <table:table-cell office:value-type="float" office:value="0.7" table:style-name="ce1">
            <text:p>0.7</text:p>
          </table:table-cell>
          <table:table-cell office:value-type="float" office:value="3.07" table:style-name="ce1">
            <text:p>3.07</text:p>
          </table:table-cell>
          <table:table-cell office:value-type="float" office:value="3.7699999999999996" table:formula="of:=SUM([.G51:.H51])" table:style-name="ce1">
            <text:p>3.77</text:p>
          </table:table-cell>
          <table:table-cell office:value-type="float" office:value="600" table:formula="of:=[.C51]*4" table:style-name="ce3">
            <text:p>600</text:p>
          </table:table-cell>
          <table:table-cell office:value-type="string" office:string-value="達標" table:formula="of:=IF([.D51]&gt;=[.J51];&quot;達標&quot;;&quot;未達標&quot;)" table:style-name="ce13">
            <text:p>達標</text:p>
          </table:table-cell>
          <table:table-cell office:value-type="string" office:string-value="達標" table:formula="of:=IF([.E51]&gt;=[.J51];&quot;達標&quot;;&quot;未達標&quot;)" table:style-name="ce13">
            <text:p>達標</text:p>
          </table:table-cell>
          <table:table-cell office:value-type="string" office:string-value="未達標" table:formula="of:=IF([.G51]&gt;=[.J51];&quot;達標&quot;;&quot;未達標&quot;)" table:style-name="ce13">
            <text:p>未達標</text:p>
          </table:table-cell>
          <table:table-cell office:value-type="string" office:string-value="未達標" table:formula="of:=IF([.H51]&gt;=[.J5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47</text:p>
          </table:table-cell>
          <table:table-cell office:value-type="string" table:style-name="ce4">
            <text:p>雙溪高中</text:p>
          </table:table-cell>
          <table:table-cell office:value-type="float" office:value="527" table:formula="of:=312+215" table:style-name="ce3">
            <text:p>527</text:p>
          </table:table-cell>
          <table:table-cell office:value-type="float" office:value="4099.4399999999996" table:style-name="ce1">
            <text:p>4099.44</text:p>
          </table:table-cell>
          <table:table-cell office:value-type="float" office:value="5348.81" table:style-name="ce1">
            <text:p>5348.81</text:p>
          </table:table-cell>
          <table:table-cell office:value-type="float" office:value="9448.25" table:formula="of:=SUM([.D52:.E52])" table:style-name="ce1">
            <text:p>9448.25</text:p>
          </table:table-cell>
          <table:table-cell office:value-type="float" office:value="6.58" table:style-name="ce1">
            <text:p>6.58</text:p>
          </table:table-cell>
          <table:table-cell office:value-type="float" office:value="12.28" table:style-name="ce1">
            <text:p>12.28</text:p>
          </table:table-cell>
          <table:table-cell office:value-type="float" office:value="18.86" table:formula="of:=SUM([.G52:.H52])" table:style-name="ce1">
            <text:p>18.86</text:p>
          </table:table-cell>
          <table:table-cell office:value-type="float" office:value="2108" table:formula="of:=[.C52]*4" table:style-name="ce3">
            <text:p>2108</text:p>
          </table:table-cell>
          <table:table-cell office:value-type="string" office:string-value="達標" table:formula="of:=IF([.D52]&gt;=[.J52];&quot;達標&quot;;&quot;未達標&quot;)" table:style-name="ce13">
            <text:p>達標</text:p>
          </table:table-cell>
          <table:table-cell office:value-type="string" office:string-value="達標" table:formula="of:=IF([.E52]&gt;=[.J52];&quot;達標&quot;;&quot;未達標&quot;)" table:style-name="ce13">
            <text:p>達標</text:p>
          </table:table-cell>
          <table:table-cell office:value-type="string" office:string-value="未達標" table:formula="of:=IF([.G52]&gt;=[.J52];&quot;達標&quot;;&quot;未達標&quot;)" table:style-name="ce13">
            <text:p>未達標</text:p>
          </table:table-cell>
          <table:table-cell office:value-type="string" office:string-value="未達標" table:formula="of:=IF([.H52]&gt;=[.J5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48</text:p>
          </table:table-cell>
          <table:table-cell office:value-type="string" table:style-name="ce4">
            <text:p>石碇高中</text:p>
          </table:table-cell>
          <table:table-cell office:value-type="float" office:value="136" table:style-name="ce3">
            <text:p>136</text:p>
          </table:table-cell>
          <table:table-cell office:value-type="float" office:value="20528.12" table:style-name="ce1">
            <text:p>20528.12</text:p>
          </table:table-cell>
          <table:table-cell office:value-type="float" office:value="31060.94" table:style-name="ce1">
            <text:p>31060.94</text:p>
          </table:table-cell>
          <table:table-cell office:value-type="float" office:value="51589.06" table:formula="of:=SUM([.D53:.E53])" table:style-name="ce1">
            <text:p>51589.06</text:p>
          </table:table-cell>
          <table:table-cell office:value-type="float" office:value="14.34" table:style-name="ce1">
            <text:p>14.34</text:p>
          </table:table-cell>
          <table:table-cell office:value-type="float" office:value="1.63" table:style-name="ce1">
            <text:p>1.63</text:p>
          </table:table-cell>
          <table:table-cell office:value-type="float" office:value="15.969999999999999" table:formula="of:=SUM([.G53:.H53])" table:style-name="ce1">
            <text:p>15.97</text:p>
          </table:table-cell>
          <table:table-cell office:value-type="float" office:value="544" table:formula="of:=[.C53]*4" table:style-name="ce3">
            <text:p>544</text:p>
          </table:table-cell>
          <table:table-cell office:value-type="string" office:string-value="達標" table:formula="of:=IF([.D53]&gt;=[.J53];&quot;達標&quot;;&quot;未達標&quot;)" table:style-name="ce13">
            <text:p>達標</text:p>
          </table:table-cell>
          <table:table-cell office:value-type="string" office:string-value="達標" table:formula="of:=IF([.E53]&gt;=[.J53];&quot;達標&quot;;&quot;未達標&quot;)" table:style-name="ce13">
            <text:p>達標</text:p>
          </table:table-cell>
          <table:table-cell office:value-type="string" office:string-value="未達標" table:formula="of:=IF([.G53]&gt;=[.J53];&quot;達標&quot;;&quot;未達標&quot;)" table:style-name="ce13">
            <text:p>未達標</text:p>
          </table:table-cell>
          <table:table-cell office:value-type="string" office:string-value="未達標" table:formula="of:=IF([.H53]&gt;=[.J5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53</text:p>
          </table:table-cell>
          <table:table-cell office:value-type="string" table:style-name="ce4">
            <text:p>丹鳳高中</text:p>
          </table:table-cell>
          <table:table-cell office:value-type="float" office:value="444" table:style-name="ce3">
            <text:p>444</text:p>
          </table:table-cell>
          <table:table-cell office:value-type="float" office:value="43231.62" table:style-name="ce1">
            <text:p>43231.62</text:p>
          </table:table-cell>
          <table:table-cell office:value-type="float" office:value="33382.93" table:style-name="ce1">
            <text:p>33382.93</text:p>
          </table:table-cell>
          <table:table-cell office:value-type="float" office:value="76614.55" table:formula="of:=SUM([.D54:.E54])" table:style-name="ce1">
            <text:p>76614.55</text:p>
          </table:table-cell>
          <table:table-cell office:value-type="float" office:value="0.02" table:style-name="ce1">
            <text:p>0.02</text:p>
          </table:table-cell>
          <table:table-cell office:value-type="float" office:value="0" table:style-name="ce1">
            <text:p>0</text:p>
          </table:table-cell>
          <table:table-cell office:value-type="float" office:value="0.02" table:formula="of:=SUM([.G54:.H54])" table:style-name="ce1">
            <text:p>0.02</text:p>
          </table:table-cell>
          <table:table-cell office:value-type="float" office:value="1776" table:formula="of:=[.C54]*4" table:style-name="ce3">
            <text:p>1776</text:p>
          </table:table-cell>
          <table:table-cell office:value-type="string" office:string-value="達標" table:formula="of:=IF([.D54]&gt;=[.J54];&quot;達標&quot;;&quot;未達標&quot;)" table:style-name="ce13">
            <text:p>達標</text:p>
          </table:table-cell>
          <table:table-cell office:value-type="string" office:string-value="達標" table:formula="of:=IF([.E54]&gt;=[.J54];&quot;達標&quot;;&quot;未達標&quot;)" table:style-name="ce13">
            <text:p>達標</text:p>
          </table:table-cell>
          <table:table-cell office:value-type="string" office:string-value="未達標" table:formula="of:=IF([.G54]&gt;=[.J54];&quot;達標&quot;;&quot;未達標&quot;)" table:style-name="ce13">
            <text:p>未達標</text:p>
          </table:table-cell>
          <table:table-cell office:value-type="string" office:string-value="未達標" table:formula="of:=IF([.H54]&gt;=[.J5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56</text:p>
          </table:table-cell>
          <table:table-cell office:value-type="string" table:style-name="ce4">
            <text:p>清水高中</text:p>
          </table:table-cell>
          <table:table-cell office:value-type="float" office:value="264" table:style-name="ce3">
            <text:p>264</text:p>
          </table:table-cell>
          <table:table-cell office:value-type="float" office:value="16126.84" table:style-name="ce1">
            <text:p>16126.84</text:p>
          </table:table-cell>
          <table:table-cell office:value-type="float" office:value="16019.24" table:style-name="ce1">
            <text:p>16019.24</text:p>
          </table:table-cell>
          <table:table-cell office:value-type="float" office:value="32146.080000000002" table:formula="of:=SUM([.D55:.E55])" table:style-name="ce1">
            <text:p>32146.08</text:p>
          </table:table-cell>
          <table:table-cell office:value-type="float" office:value="2.38" table:style-name="ce1">
            <text:p>2.38</text:p>
          </table:table-cell>
          <table:table-cell office:value-type="float" office:value="0" table:style-name="ce1">
            <text:p>0</text:p>
          </table:table-cell>
          <table:table-cell office:value-type="float" office:value="2.38" table:formula="of:=SUM([.G55:.H55])" table:style-name="ce1">
            <text:p>2.38</text:p>
          </table:table-cell>
          <table:table-cell office:value-type="float" office:value="1056" table:formula="of:=[.C55]*4" table:style-name="ce3">
            <text:p>1056</text:p>
          </table:table-cell>
          <table:table-cell office:value-type="string" office:string-value="達標" table:formula="of:=IF([.D55]&gt;=[.J55];&quot;達標&quot;;&quot;未達標&quot;)" table:style-name="ce13">
            <text:p>達標</text:p>
          </table:table-cell>
          <table:table-cell office:value-type="string" office:string-value="達標" table:formula="of:=IF([.E55]&gt;=[.J55];&quot;達標&quot;;&quot;未達標&quot;)" table:style-name="ce13">
            <text:p>達標</text:p>
          </table:table-cell>
          <table:table-cell office:value-type="string" office:string-value="未達標" table:formula="of:=IF([.G55]&gt;=[.J55];&quot;達標&quot;;&quot;未達標&quot;)" table:style-name="ce13">
            <text:p>未達標</text:p>
          </table:table-cell>
          <table:table-cell office:value-type="string" office:string-value="未達標" table:formula="of:=IF([.H55]&gt;=[.J5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57</text:p>
          </table:table-cell>
          <table:table-cell office:value-type="string" table:style-name="ce4">
            <text:p>三民高中</text:p>
          </table:table-cell>
          <table:table-cell office:value-type="float" office:value="256" table:style-name="ce3">
            <text:p>256</text:p>
          </table:table-cell>
          <table:table-cell office:value-type="float" office:value="16655.12" table:style-name="ce1">
            <text:p>16655.12</text:p>
          </table:table-cell>
          <table:table-cell office:value-type="float" office:value="13010.21" table:style-name="ce1">
            <text:p>13010.21</text:p>
          </table:table-cell>
          <table:table-cell office:value-type="float" office:value="29665.329999999998" table:formula="of:=SUM([.D56:.E56])" table:style-name="ce1">
            <text:p>29665.33</text:p>
          </table:table-cell>
          <table:table-cell office:value-type="float" office:value="0.18" table:style-name="ce1">
            <text:p>0.18</text:p>
          </table:table-cell>
          <table:table-cell office:value-type="float" office:value="1.43" table:style-name="ce1">
            <text:p>1.43</text:p>
          </table:table-cell>
          <table:table-cell office:value-type="float" office:value="1.6099999999999999" table:formula="of:=SUM([.G56:.H56])" table:style-name="ce1">
            <text:p>1.61</text:p>
          </table:table-cell>
          <table:table-cell office:value-type="float" office:value="1024" table:formula="of:=[.C56]*4" table:style-name="ce3">
            <text:p>1024</text:p>
          </table:table-cell>
          <table:table-cell office:value-type="string" office:string-value="達標" table:formula="of:=IF([.D56]&gt;=[.J56];&quot;達標&quot;;&quot;未達標&quot;)" table:style-name="ce13">
            <text:p>達標</text:p>
          </table:table-cell>
          <table:table-cell office:value-type="string" office:string-value="達標" table:formula="of:=IF([.E56]&gt;=[.J56];&quot;達標&quot;;&quot;未達標&quot;)" table:style-name="ce13">
            <text:p>達標</text:p>
          </table:table-cell>
          <table:table-cell office:value-type="string" office:string-value="未達標" table:formula="of:=IF([.G56]&gt;=[.J56];&quot;達標&quot;;&quot;未達標&quot;)" table:style-name="ce13">
            <text:p>未達標</text:p>
          </table:table-cell>
          <table:table-cell office:value-type="string" office:string-value="未達標" table:formula="of:=IF([.H56]&gt;=[.J5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62</text:p>
          </table:table-cell>
          <table:table-cell office:value-type="string" table:style-name="ce4">
            <text:p>錦和高中</text:p>
          </table:table-cell>
          <table:table-cell office:value-type="float" office:value="517" table:formula="of:=197+320" table:style-name="ce5">
            <text:p>517</text:p>
          </table:table-cell>
          <table:table-cell office:value-type="float" office:value="453.11" table:style-name="ce1">
            <text:p>453.11</text:p>
          </table:table-cell>
          <table:table-cell office:value-type="float" office:value="40988.800000000003" table:style-name="ce1">
            <text:p>40988.8</text:p>
          </table:table-cell>
          <table:table-cell office:value-type="float" office:value="41441.910000000003" table:formula="of:=SUM([.D57:.E57])" table:style-name="ce1">
            <text:p>41441.91</text:p>
          </table:table-cell>
          <table:table-cell office:value-type="float" office:value="0" table:style-name="ce1">
            <text:p>0</text:p>
          </table:table-cell>
          <table:table-cell office:value-type="float" office:value="47.76" table:style-name="ce1">
            <text:p>47.76</text:p>
          </table:table-cell>
          <table:table-cell office:value-type="float" office:value="47.76" table:formula="of:=SUM([.G57:.H57])" table:style-name="ce1">
            <text:p>47.76</text:p>
          </table:table-cell>
          <table:table-cell office:value-type="float" office:value="2068" table:formula="of:=[.C57]*4" table:style-name="ce3">
            <text:p>2068</text:p>
          </table:table-cell>
          <table:table-cell office:value-type="string" office:string-value="未達標" table:formula="of:=IF([.D57]&gt;=[.J57];&quot;達標&quot;;&quot;未達標&quot;)" table:style-name="ce13">
            <text:p>未達標</text:p>
          </table:table-cell>
          <table:table-cell office:value-type="string" office:string-value="達標" table:formula="of:=IF([.E57]&gt;=[.J57];&quot;達標&quot;;&quot;未達標&quot;)" table:style-name="ce13">
            <text:p>達標</text:p>
          </table:table-cell>
          <table:table-cell office:value-type="string" office:string-value="未達標" table:formula="of:=IF([.G57]&gt;=[.J57];&quot;達標&quot;;&quot;未達標&quot;)" table:style-name="ce13">
            <text:p>未達標</text:p>
          </table:table-cell>
          <table:table-cell office:value-type="string" office:string-value="未達標" table:formula="of:=IF([.H57]&gt;=[.J5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63</text:p>
          </table:table-cell>
          <table:table-cell office:value-type="string" table:style-name="ce4">
            <text:p>光復高中</text:p>
          </table:table-cell>
          <table:table-cell office:value-type="float" office:value="160" table:style-name="ce3">
            <text:p>160</text:p>
          </table:table-cell>
          <table:table-cell office:value-type="float" office:value="23873.66" table:style-name="ce1">
            <text:p>23873.66</text:p>
          </table:table-cell>
          <table:table-cell office:value-type="float" office:value="18260" table:style-name="ce1">
            <text:p>18260</text:p>
          </table:table-cell>
          <table:table-cell office:value-type="float" office:value="42133.66" table:formula="of:=SUM([.D58:.E58])" table:style-name="ce1">
            <text:p>42133.66</text:p>
          </table:table-cell>
          <table:table-cell office:value-type="float" office:value="0.03" table:style-name="ce1">
            <text:p>0.03</text:p>
          </table:table-cell>
          <table:table-cell office:value-type="float" office:value="0.03" table:style-name="ce1">
            <text:p>0.03</text:p>
          </table:table-cell>
          <table:table-cell office:value-type="float" office:value="0.06" table:formula="of:=SUM([.G58:.H58])" table:style-name="ce1">
            <text:p>0.06</text:p>
          </table:table-cell>
          <table:table-cell office:value-type="float" office:value="640" table:formula="of:=[.C58]*4" table:style-name="ce3">
            <text:p>640</text:p>
          </table:table-cell>
          <table:table-cell office:value-type="string" office:string-value="達標" table:formula="of:=IF([.D58]&gt;=[.J58];&quot;達標&quot;;&quot;未達標&quot;)" table:style-name="ce13">
            <text:p>達標</text:p>
          </table:table-cell>
          <table:table-cell office:value-type="string" office:string-value="達標" table:formula="of:=IF([.E58]&gt;=[.J58];&quot;達標&quot;;&quot;未達標&quot;)" table:style-name="ce13">
            <text:p>達標</text:p>
          </table:table-cell>
          <table:table-cell office:value-type="string" office:string-value="未達標" table:formula="of:=IF([.G58]&gt;=[.J58];&quot;達標&quot;;&quot;未達標&quot;)" table:style-name="ce13">
            <text:p>未達標</text:p>
          </table:table-cell>
          <table:table-cell office:value-type="string" office:string-value="未達標" table:formula="of:=IF([.H58]&gt;=[.J5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64</text:p>
          </table:table-cell>
          <table:table-cell office:value-type="string" table:style-name="ce4">
            <text:p>竹圍高中</text:p>
          </table:table-cell>
          <table:table-cell office:value-type="float" office:value="140" table:style-name="ce3">
            <text:p>140</text:p>
          </table:table-cell>
          <table:table-cell office:value-type="float" office:value="18236.96" table:style-name="ce1">
            <text:p>18236.96</text:p>
          </table:table-cell>
          <table:table-cell office:value-type="float" office:value="5940.6" table:style-name="ce1">
            <text:p>5940.6</text:p>
          </table:table-cell>
          <table:table-cell office:value-type="float" office:value="24177.559999999998" table:formula="of:=SUM([.D59:.E59])" table:style-name="ce1">
            <text:p>24177.56</text:p>
          </table:table-cell>
          <table:table-cell office:value-type="float" office:value="0.47" table:style-name="ce1">
            <text:p>0.47</text:p>
          </table:table-cell>
          <table:table-cell office:value-type="float" office:value="0.03" table:style-name="ce1">
            <text:p>0.03</text:p>
          </table:table-cell>
          <table:table-cell office:value-type="float" office:value="0.5" table:formula="of:=SUM([.G59:.H59])" table:style-name="ce1">
            <text:p>0.5</text:p>
          </table:table-cell>
          <table:table-cell office:value-type="float" office:value="560" table:formula="of:=[.C59]*4" table:style-name="ce3">
            <text:p>560</text:p>
          </table:table-cell>
          <table:table-cell office:value-type="string" office:string-value="達標" table:formula="of:=IF([.D59]&gt;=[.J59];&quot;達標&quot;;&quot;未達標&quot;)" table:style-name="ce13">
            <text:p>達標</text:p>
          </table:table-cell>
          <table:table-cell office:value-type="string" office:string-value="達標" table:formula="of:=IF([.E59]&gt;=[.J59];&quot;達標&quot;;&quot;未達標&quot;)" table:style-name="ce13">
            <text:p>達標</text:p>
          </table:table-cell>
          <table:table-cell office:value-type="string" office:string-value="未達標" table:formula="of:=IF([.G59]&gt;=[.J59];&quot;達標&quot;;&quot;未達標&quot;)" table:style-name="ce13">
            <text:p>未達標</text:p>
          </table:table-cell>
          <table:table-cell office:value-type="string" office:string-value="未達標" table:formula="of:=IF([.H59]&gt;=[.J5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81</text:p>
          </table:table-cell>
          <table:table-cell office:value-type="string" table:style-name="ce4">
            <text:p>北大高中</text:p>
          </table:table-cell>
          <table:table-cell office:value-type="float" office:value="74" table:style-name="ce3">
            <text:p>74</text:p>
          </table:table-cell>
          <table:table-cell office:value-type="float" office:value="1146.54" table:style-name="ce1">
            <text:p>1146.54</text:p>
          </table:table-cell>
          <table:table-cell office:value-type="float" office:value="988.2" table:style-name="ce1">
            <text:p>988.2</text:p>
          </table:table-cell>
          <table:table-cell office:value-type="float" office:value="2134.7399999999998" table:formula="of:=SUM([.D60:.E60])" table:style-name="ce1">
            <text:p>2134.74</text:p>
          </table:table-cell>
          <table:table-cell office:value-type="float" office:value="0.56000000000000005" table:style-name="ce1">
            <text:p>0.56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0.63000000000000012" table:formula="of:=SUM([.G60:.H60])" table:style-name="ce1">
            <text:p>0.63</text:p>
          </table:table-cell>
          <table:table-cell office:value-type="float" office:value="296" table:formula="of:=[.C60]*4" table:style-name="ce3">
            <text:p>296</text:p>
          </table:table-cell>
          <table:table-cell office:value-type="string" office:string-value="達標" table:formula="of:=IF([.D60]&gt;=[.J60];&quot;達標&quot;;&quot;未達標&quot;)" table:style-name="ce13">
            <text:p>達標</text:p>
          </table:table-cell>
          <table:table-cell office:value-type="string" office:string-value="達標" table:formula="of:=IF([.E60]&gt;=[.J60];&quot;達標&quot;;&quot;未達標&quot;)" table:style-name="ce13">
            <text:p>達標</text:p>
          </table:table-cell>
          <table:table-cell office:value-type="string" office:string-value="未達標" table:formula="of:=IF([.G60]&gt;=[.J60];&quot;達標&quot;;&quot;未達標&quot;)" table:style-name="ce13">
            <text:p>未達標</text:p>
          </table:table-cell>
          <table:table-cell office:value-type="string" office:string-value="未達標" table:formula="of:=IF([.H60]&gt;=[.J6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399</text:p>
          </table:table-cell>
          <table:table-cell office:value-type="string" table:style-name="ce4">
            <text:p>豐珠中學</text:p>
          </table:table-cell>
          <table:table-cell office:value-type="float" office:value="28" table:style-name="ce3">
            <text:p>28</text:p>
          </table:table-cell>
          <table:table-cell office:value-type="float" office:value="152.13" table:style-name="ce1">
            <text:p>152.13</text:p>
          </table:table-cell>
          <table:table-cell office:value-type="float" office:value="395.32" table:style-name="ce1">
            <text:p>395.32</text:p>
          </table:table-cell>
          <table:table-cell office:value-type="float" office:value="547.45000000000005" table:formula="of:=SUM([.D61:.E61])" table:style-name="ce1">
            <text:p>547.45</text:p>
          </table:table-cell>
          <table:table-cell office:value-type="float" office:value="0" table:style-name="ce1">
            <text:p>0</text:p>
          </table:table-cell>
          <table:table-cell office:value-type="float" office:value="0.37" table:style-name="ce1">
            <text:p>0.37</text:p>
          </table:table-cell>
          <table:table-cell office:value-type="float" office:value="0.37" table:formula="of:=SUM([.G61:.H61])" table:style-name="ce1">
            <text:p>0.37</text:p>
          </table:table-cell>
          <table:table-cell office:value-type="float" office:value="112" table:formula="of:=[.C61]*4" table:style-name="ce3">
            <text:p>112</text:p>
          </table:table-cell>
          <table:table-cell office:value-type="string" office:string-value="達標" table:formula="of:=IF([.D61]&gt;=[.J61];&quot;達標&quot;;&quot;未達標&quot;)" table:style-name="ce13">
            <text:p>達標</text:p>
          </table:table-cell>
          <table:table-cell office:value-type="string" office:string-value="達標" table:formula="of:=IF([.E61]&gt;=[.J61];&quot;達標&quot;;&quot;未達標&quot;)" table:style-name="ce13">
            <text:p>達標</text:p>
          </table:table-cell>
          <table:table-cell office:value-type="string" office:string-value="未達標" table:formula="of:=IF([.G61]&gt;=[.J61];&quot;達標&quot;;&quot;未達標&quot;)" table:style-name="ce13">
            <text:p>未達標</text:p>
          </table:table-cell>
          <table:table-cell office:value-type="string" office:string-value="未達標" table:formula="of:=IF([.H61]&gt;=[.J6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439</text:p>
          </table:table-cell>
          <table:table-cell office:value-type="string" table:style-name="ce4">
            <text:p>鶯歌高職</text:p>
          </table:table-cell>
          <table:table-cell office:value-type="float" office:value="410" table:style-name="ce3">
            <text:p>410</text:p>
          </table:table-cell>
          <table:table-cell office:value-type="float" office:value="972.79" table:style-name="ce1">
            <text:p>972.79</text:p>
          </table:table-cell>
          <table:table-cell office:value-type="float" office:value="1984.39" table:style-name="ce1">
            <text:p>1984.39</text:p>
          </table:table-cell>
          <table:table-cell office:value-type="float" office:value="2957.1800000000003" table:formula="of:=SUM([.D62:.E62])" table:style-name="ce1">
            <text:p>2957.1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62:.H62])" table:style-name="ce1">
            <text:p>0</text:p>
          </table:table-cell>
          <table:table-cell office:value-type="float" office:value="1640" table:formula="of:=[.C62]*4" table:style-name="ce3">
            <text:p>1640</text:p>
          </table:table-cell>
          <table:table-cell office:value-type="string" office:string-value="未達標" table:formula="of:=IF([.D62]&gt;=[.J62];&quot;達標&quot;;&quot;未達標&quot;)" table:style-name="ce13">
            <text:p>未達標</text:p>
          </table:table-cell>
          <table:table-cell office:value-type="string" office:string-value="達標" table:formula="of:=IF([.E62]&gt;=[.J62];&quot;達標&quot;;&quot;未達標&quot;)" table:style-name="ce13">
            <text:p>達標</text:p>
          </table:table-cell>
          <table:table-cell office:value-type="string" office:string-value="未達標" table:formula="of:=IF([.G62]&gt;=[.J62];&quot;達標&quot;;&quot;未達標&quot;)" table:style-name="ce13">
            <text:p>未達標</text:p>
          </table:table-cell>
          <table:table-cell office:value-type="string" office:string-value="未達標" table:formula="of:=IF([.H62]&gt;=[.J6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468</text:p>
          </table:table-cell>
          <table:table-cell office:value-type="string" table:style-name="ce4">
            <text:p>樟樹高中</text:p>
          </table:table-cell>
          <table:table-cell office:value-type="float" office:value="224" table:formula="of:=92+132" table:style-name="ce3">
            <text:p>224</text:p>
          </table:table-cell>
          <table:table-cell office:value-type="float" office:value="14.34" table:style-name="ce1">
            <text:p>14.34</text:p>
          </table:table-cell>
          <table:table-cell office:value-type="float" office:value="10.81" table:style-name="ce1">
            <text:p>10.81</text:p>
          </table:table-cell>
          <table:table-cell office:value-type="float" office:value="25.15" table:formula="of:=SUM([.D63:.E63])" table:style-name="ce1">
            <text:p>25.1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63:.H63])" table:style-name="ce1">
            <text:p>0</text:p>
          </table:table-cell>
          <table:table-cell office:value-type="float" office:value="896" table:formula="of:=[.C63]*4" table:style-name="ce3">
            <text:p>896</text:p>
          </table:table-cell>
          <table:table-cell office:value-type="string" office:string-value="未達標" table:formula="of:=IF([.D63]&gt;=[.J63];&quot;達標&quot;;&quot;未達標&quot;)" table:style-name="ce13">
            <text:p>未達標</text:p>
          </table:table-cell>
          <table:table-cell office:value-type="string" office:string-value="未達標" table:formula="of:=IF([.E63]&gt;=[.J63];&quot;達標&quot;;&quot;未達標&quot;)" table:style-name="ce13">
            <text:p>未達標</text:p>
          </table:table-cell>
          <table:table-cell office:value-type="string" office:string-value="未達標" table:formula="of:=IF([.G63]&gt;=[.J63];&quot;達標&quot;;&quot;未達標&quot;)" table:style-name="ce13">
            <text:p>未達標</text:p>
          </table:table-cell>
          <table:table-cell office:value-type="string" office:string-value="未達標" table:formula="of:=IF([.H63]&gt;=[.J6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1</text:p>
          </table:table-cell>
          <table:table-cell office:value-type="string" table:style-name="ce4">
            <text:p>板橋國中</text:p>
          </table:table-cell>
          <table:table-cell office:value-type="float" office:value="264" table:style-name="ce3">
            <text:p>264</text:p>
          </table:table-cell>
          <table:table-cell office:value-type="float" office:value="1132.7" table:style-name="ce1">
            <text:p>1132.7</text:p>
          </table:table-cell>
          <table:table-cell office:value-type="float" office:value="2204.4899999999998" table:style-name="ce1">
            <text:p>2204.49</text:p>
          </table:table-cell>
          <table:table-cell office:value-type="float" office:value="3337.1899999999996" table:formula="of:=SUM([.D64:.E64])" table:style-name="ce1">
            <text:p>3337.19</text:p>
          </table:table-cell>
          <table:table-cell office:value-type="float" office:value="0.08" table:style-name="ce1">
            <text:p>0.08</text:p>
          </table:table-cell>
          <table:table-cell office:value-type="float" office:value="0.18" table:style-name="ce1">
            <text:p>0.18</text:p>
          </table:table-cell>
          <table:table-cell office:value-type="float" office:value="0.26" table:formula="of:=SUM([.G64:.H64])" table:style-name="ce1">
            <text:p>0.26</text:p>
          </table:table-cell>
          <table:table-cell office:value-type="float" office:value="1056" table:formula="of:=[.C64]*4" table:style-name="ce3">
            <text:p>1056</text:p>
          </table:table-cell>
          <table:table-cell office:value-type="string" office:string-value="達標" table:formula="of:=IF([.D64]&gt;=[.J64];&quot;達標&quot;;&quot;未達標&quot;)" table:style-name="ce13">
            <text:p>達標</text:p>
          </table:table-cell>
          <table:table-cell office:value-type="string" office:string-value="達標" table:formula="of:=IF([.E64]&gt;=[.J64];&quot;達標&quot;;&quot;未達標&quot;)" table:style-name="ce13">
            <text:p>達標</text:p>
          </table:table-cell>
          <table:table-cell office:value-type="string" office:string-value="未達標" table:formula="of:=IF([.G64]&gt;=[.J64];&quot;達標&quot;;&quot;未達標&quot;)" table:style-name="ce13">
            <text:p>未達標</text:p>
          </table:table-cell>
          <table:table-cell office:value-type="string" office:string-value="未達標" table:formula="of:=IF([.H64]&gt;=[.J6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3</text:p>
          </table:table-cell>
          <table:table-cell office:value-type="string" table:style-name="ce4">
            <text:p>重慶國中</text:p>
          </table:table-cell>
          <table:table-cell office:value-type="float" office:value="330" table:style-name="ce3">
            <text:p>330</text:p>
          </table:table-cell>
          <table:table-cell office:value-type="float" office:value="18712.04" table:style-name="ce1">
            <text:p>18712.04</text:p>
          </table:table-cell>
          <table:table-cell office:value-type="float" office:value="17135.02" table:style-name="ce1">
            <text:p>17135.02</text:p>
          </table:table-cell>
          <table:table-cell office:value-type="float" office:value="35847.06" table:formula="of:=SUM([.D65:.E65])" table:style-name="ce1">
            <text:p>35847.06</text:p>
          </table:table-cell>
          <table:table-cell office:value-type="float" office:value="16.57" table:style-name="ce1">
            <text:p>16.57</text:p>
          </table:table-cell>
          <table:table-cell office:value-type="float" office:value="23.87" table:style-name="ce1">
            <text:p>23.87</text:p>
          </table:table-cell>
          <table:table-cell office:value-type="float" office:value="40.44" table:formula="of:=SUM([.G65:.H65])" table:style-name="ce1">
            <text:p>40.44</text:p>
          </table:table-cell>
          <table:table-cell office:value-type="float" office:value="1320" table:formula="of:=[.C65]*4" table:style-name="ce3">
            <text:p>1320</text:p>
          </table:table-cell>
          <table:table-cell office:value-type="string" office:string-value="達標" table:formula="of:=IF([.D65]&gt;=[.J65];&quot;達標&quot;;&quot;未達標&quot;)" table:style-name="ce13">
            <text:p>達標</text:p>
          </table:table-cell>
          <table:table-cell office:value-type="string" office:string-value="達標" table:formula="of:=IF([.E65]&gt;=[.J65];&quot;達標&quot;;&quot;未達標&quot;)" table:style-name="ce13">
            <text:p>達標</text:p>
          </table:table-cell>
          <table:table-cell office:value-type="string" office:string-value="未達標" table:formula="of:=IF([.G65]&gt;=[.J65];&quot;達標&quot;;&quot;未達標&quot;)" table:style-name="ce13">
            <text:p>未達標</text:p>
          </table:table-cell>
          <table:table-cell office:value-type="string" office:string-value="未達標" table:formula="of:=IF([.H65]&gt;=[.J6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4</text:p>
          </table:table-cell>
          <table:table-cell office:value-type="string" table:style-name="ce4">
            <text:p>江翠國中</text:p>
          </table:table-cell>
          <table:table-cell office:value-type="float" office:value="330" table:style-name="ce3">
            <text:p>330</text:p>
          </table:table-cell>
          <table:table-cell office:value-type="float" office:value="32144.73" table:style-name="ce1">
            <text:p>32144.73</text:p>
          </table:table-cell>
          <table:table-cell office:value-type="float" office:value="89746.87" table:style-name="ce1">
            <text:p>89746.87</text:p>
          </table:table-cell>
          <table:table-cell office:value-type="float" office:value="121891.59999999999" table:formula="of:=SUM([.D66:.E66])" table:style-name="ce1">
            <text:p>121891.6</text:p>
          </table:table-cell>
          <table:table-cell office:value-type="float" office:value="0.33" table:style-name="ce1">
            <text:p>0.33</text:p>
          </table:table-cell>
          <table:table-cell office:value-type="float" office:value="544.77" table:style-name="ce1">
            <text:p>544.77</text:p>
          </table:table-cell>
          <table:table-cell office:value-type="float" office:value="545.1" table:formula="of:=SUM([.G66:.H66])" table:style-name="ce1">
            <text:p>545.1</text:p>
          </table:table-cell>
          <table:table-cell office:value-type="float" office:value="1320" table:formula="of:=[.C66]*4" table:style-name="ce3">
            <text:p>1320</text:p>
          </table:table-cell>
          <table:table-cell office:value-type="string" office:string-value="達標" table:formula="of:=IF([.D66]&gt;=[.J66];&quot;達標&quot;;&quot;未達標&quot;)" table:style-name="ce13">
            <text:p>達標</text:p>
          </table:table-cell>
          <table:table-cell office:value-type="string" office:string-value="達標" table:formula="of:=IF([.E66]&gt;=[.J66];&quot;達標&quot;;&quot;未達標&quot;)" table:style-name="ce13">
            <text:p>達標</text:p>
          </table:table-cell>
          <table:table-cell office:value-type="string" office:string-value="未達標" table:formula="of:=IF([.G66]&gt;=[.J66];&quot;達標&quot;;&quot;未達標&quot;)" table:style-name="ce13">
            <text:p>未達標</text:p>
          </table:table-cell>
          <table:table-cell office:value-type="string" office:string-value="未達標" table:formula="of:=IF([.H66]&gt;=[.J6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5</text:p>
          </table:table-cell>
          <table:table-cell office:value-type="string" table:style-name="ce4">
            <text:p>中山國中</text:p>
          </table:table-cell>
          <table:table-cell office:value-type="float" office:value="555" table:style-name="ce3">
            <text:p>555</text:p>
          </table:table-cell>
          <table:table-cell office:value-type="float" office:value="10046.51" table:style-name="ce1">
            <text:p>10046.51</text:p>
          </table:table-cell>
          <table:table-cell office:value-type="float" office:value="23412.99" table:style-name="ce1">
            <text:p>23412.99</text:p>
          </table:table-cell>
          <table:table-cell office:value-type="float" office:value="33459.5" table:formula="of:=SUM([.D67:.E67])" table:style-name="ce1">
            <text:p>33459.5</text:p>
          </table:table-cell>
          <table:table-cell office:value-type="float" office:value="0.18" table:style-name="ce1">
            <text:p>0.18</text:p>
          </table:table-cell>
          <table:table-cell office:value-type="float" office:value="0.28000000000000003" table:style-name="ce1">
            <text:p>0.28</text:p>
          </table:table-cell>
          <table:table-cell office:value-type="float" office:value="0.46" table:formula="of:=SUM([.G67:.H67])" table:style-name="ce1">
            <text:p>0.46</text:p>
          </table:table-cell>
          <table:table-cell office:value-type="float" office:value="2220" table:formula="of:=[.C67]*4" table:style-name="ce3">
            <text:p>2220</text:p>
          </table:table-cell>
          <table:table-cell office:value-type="string" office:string-value="達標" table:formula="of:=IF([.D67]&gt;=[.J67];&quot;達標&quot;;&quot;未達標&quot;)" table:style-name="ce13">
            <text:p>達標</text:p>
          </table:table-cell>
          <table:table-cell office:value-type="string" office:string-value="達標" table:formula="of:=IF([.E67]&gt;=[.J67];&quot;達標&quot;;&quot;未達標&quot;)" table:style-name="ce13">
            <text:p>達標</text:p>
          </table:table-cell>
          <table:table-cell office:value-type="string" office:string-value="未達標" table:formula="of:=IF([.G67]&gt;=[.J67];&quot;達標&quot;;&quot;未達標&quot;)" table:style-name="ce13">
            <text:p>未達標</text:p>
          </table:table-cell>
          <table:table-cell office:value-type="string" office:string-value="未達標" table:formula="of:=IF([.H67]&gt;=[.J6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6</text:p>
          </table:table-cell>
          <table:table-cell office:value-type="string" table:style-name="ce4">
            <text:p>新埔國中</text:p>
          </table:table-cell>
          <table:table-cell office:value-type="float" office:value="192" table:style-name="ce3">
            <text:p>192</text:p>
          </table:table-cell>
          <table:table-cell office:value-type="float" office:value="4619.09" table:style-name="ce1">
            <text:p>4619.09</text:p>
          </table:table-cell>
          <table:table-cell office:value-type="float" office:value="8024.01" table:style-name="ce1">
            <text:p>8024.01</text:p>
          </table:table-cell>
          <table:table-cell office:value-type="float" office:value="12643.1" table:formula="of:=SUM([.D68:.E68])" table:style-name="ce1">
            <text:p>12643.1</text:p>
          </table:table-cell>
          <table:table-cell office:value-type="float" office:value="12.66" table:style-name="ce1">
            <text:p>12.66</text:p>
          </table:table-cell>
          <table:table-cell office:value-type="float" office:value="15.43" table:style-name="ce1">
            <text:p>15.43</text:p>
          </table:table-cell>
          <table:table-cell office:value-type="float" office:value="28.09" table:formula="of:=SUM([.G68:.H68])" table:style-name="ce1">
            <text:p>28.09</text:p>
          </table:table-cell>
          <table:table-cell office:value-type="float" office:value="768" table:formula="of:=[.C68]*4" table:style-name="ce3">
            <text:p>768</text:p>
          </table:table-cell>
          <table:table-cell office:value-type="string" office:string-value="達標" table:formula="of:=IF([.D68]&gt;=[.J68];&quot;達標&quot;;&quot;未達標&quot;)" table:style-name="ce13">
            <text:p>達標</text:p>
          </table:table-cell>
          <table:table-cell office:value-type="string" office:string-value="達標" table:formula="of:=IF([.E68]&gt;=[.J68];&quot;達標&quot;;&quot;未達標&quot;)" table:style-name="ce13">
            <text:p>達標</text:p>
          </table:table-cell>
          <table:table-cell office:value-type="string" office:string-value="未達標" table:formula="of:=IF([.G68]&gt;=[.J68];&quot;達標&quot;;&quot;未達標&quot;)" table:style-name="ce13">
            <text:p>未達標</text:p>
          </table:table-cell>
          <table:table-cell office:value-type="string" office:string-value="未達標" table:formula="of:=IF([.H68]&gt;=[.J6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7</text:p>
          </table:table-cell>
          <table:table-cell office:value-type="string" table:style-name="ce4">
            <text:p>新莊國中</text:p>
          </table:table-cell>
          <table:table-cell office:value-type="float" office:value="429" table:style-name="ce3">
            <text:p>429</text:p>
          </table:table-cell>
          <table:table-cell office:value-type="float" office:value="42618.01" table:style-name="ce1">
            <text:p>42618.01</text:p>
          </table:table-cell>
          <table:table-cell office:value-type="float" office:value="39060.82" table:style-name="ce1">
            <text:p>39060.82</text:p>
          </table:table-cell>
          <table:table-cell office:value-type="float" office:value="81678.83" table:formula="of:=SUM([.D69:.E69])" table:style-name="ce1">
            <text:p>81678.83</text:p>
          </table:table-cell>
          <table:table-cell office:value-type="float" office:value="0.36" table:style-name="ce1">
            <text:p>0.36</text:p>
          </table:table-cell>
          <table:table-cell office:value-type="float" office:value="0.45" table:style-name="ce1">
            <text:p>0.45</text:p>
          </table:table-cell>
          <table:table-cell office:value-type="float" office:value="0.81" table:formula="of:=SUM([.G69:.H69])" table:style-name="ce1">
            <text:p>0.81</text:p>
          </table:table-cell>
          <table:table-cell office:value-type="float" office:value="1716" table:formula="of:=[.C69]*4" table:style-name="ce3">
            <text:p>1716</text:p>
          </table:table-cell>
          <table:table-cell office:value-type="string" office:string-value="達標" table:formula="of:=IF([.D69]&gt;=[.J69];&quot;達標&quot;;&quot;未達標&quot;)" table:style-name="ce13">
            <text:p>達標</text:p>
          </table:table-cell>
          <table:table-cell office:value-type="string" office:string-value="達標" table:formula="of:=IF([.E69]&gt;=[.J69];&quot;達標&quot;;&quot;未達標&quot;)" table:style-name="ce13">
            <text:p>達標</text:p>
          </table:table-cell>
          <table:table-cell office:value-type="string" office:string-value="未達標" table:formula="of:=IF([.G69]&gt;=[.J69];&quot;達標&quot;;&quot;未達標&quot;)" table:style-name="ce13">
            <text:p>未達標</text:p>
          </table:table-cell>
          <table:table-cell office:value-type="string" office:string-value="未達標" table:formula="of:=IF([.H69]&gt;=[.J6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8</text:p>
          </table:table-cell>
          <table:table-cell office:value-type="string" table:style-name="ce4">
            <text:p>新泰國中</text:p>
          </table:table-cell>
          <table:table-cell office:value-type="float" office:value="330" table:style-name="ce3">
            <text:p>330</text:p>
          </table:table-cell>
          <table:table-cell office:value-type="float" office:value="22547.07" table:style-name="ce1">
            <text:p>22547.07</text:p>
          </table:table-cell>
          <table:table-cell office:value-type="float" office:value="29678.39" table:style-name="ce1">
            <text:p>29678.39</text:p>
          </table:table-cell>
          <table:table-cell office:value-type="float" office:value="52225.46" table:formula="of:=SUM([.D70:.E70])" table:style-name="ce1">
            <text:p>52225.46</text:p>
          </table:table-cell>
          <table:table-cell office:value-type="float" office:value="0.46" table:style-name="ce1">
            <text:p>0.46</text:p>
          </table:table-cell>
          <table:table-cell office:value-type="float" office:value="48.66" table:style-name="ce1">
            <text:p>48.66</text:p>
          </table:table-cell>
          <table:table-cell office:value-type="float" office:value="49.12" table:formula="of:=SUM([.G70:.H70])" table:style-name="ce1">
            <text:p>49.12</text:p>
          </table:table-cell>
          <table:table-cell office:value-type="float" office:value="1320" table:formula="of:=[.C70]*4" table:style-name="ce3">
            <text:p>1320</text:p>
          </table:table-cell>
          <table:table-cell office:value-type="string" office:string-value="達標" table:formula="of:=IF([.D70]&gt;=[.J70];&quot;達標&quot;;&quot;未達標&quot;)" table:style-name="ce13">
            <text:p>達標</text:p>
          </table:table-cell>
          <table:table-cell office:value-type="string" office:string-value="達標" table:formula="of:=IF([.E70]&gt;=[.J70];&quot;達標&quot;;&quot;未達標&quot;)" table:style-name="ce13">
            <text:p>達標</text:p>
          </table:table-cell>
          <table:table-cell office:value-type="string" office:string-value="未達標" table:formula="of:=IF([.G70]&gt;=[.J70];&quot;達標&quot;;&quot;未達標&quot;)" table:style-name="ce13">
            <text:p>未達標</text:p>
          </table:table-cell>
          <table:table-cell office:value-type="string" office:string-value="未達標" table:formula="of:=IF([.H70]&gt;=[.J7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09</text:p>
          </table:table-cell>
          <table:table-cell office:value-type="string" table:style-name="ce4">
            <text:p>福營國中</text:p>
          </table:table-cell>
          <table:table-cell office:value-type="float" office:value="350" table:style-name="ce3">
            <text:p>350</text:p>
          </table:table-cell>
          <table:table-cell office:value-type="float" office:value="4471.6099999999997" table:style-name="ce1">
            <text:p>4471.61</text:p>
          </table:table-cell>
          <table:table-cell office:value-type="float" office:value="6085.09" table:style-name="ce1">
            <text:p>6085.09</text:p>
          </table:table-cell>
          <table:table-cell office:value-type="float" office:value="10556.7" table:formula="of:=SUM([.D71:.E71])" table:style-name="ce1">
            <text:p>10556.7</text:p>
          </table:table-cell>
          <table:table-cell office:value-type="float" office:value="0.4" table:style-name="ce1">
            <text:p>0.4</text:p>
          </table:table-cell>
          <table:table-cell office:value-type="float" office:value="7.51" table:style-name="ce1">
            <text:p>7.51</text:p>
          </table:table-cell>
          <table:table-cell office:value-type="float" office:value="7.91" table:formula="of:=SUM([.G71:.H71])" table:style-name="ce1">
            <text:p>7.91</text:p>
          </table:table-cell>
          <table:table-cell office:value-type="float" office:value="1400" table:formula="of:=[.C71]*4" table:style-name="ce3">
            <text:p>1400</text:p>
          </table:table-cell>
          <table:table-cell office:value-type="string" office:string-value="達標" table:formula="of:=IF([.D71]&gt;=[.J71];&quot;達標&quot;;&quot;未達標&quot;)" table:style-name="ce13">
            <text:p>達標</text:p>
          </table:table-cell>
          <table:table-cell office:value-type="string" office:string-value="達標" table:formula="of:=IF([.E71]&gt;=[.J71];&quot;達標&quot;;&quot;未達標&quot;)" table:style-name="ce13">
            <text:p>達標</text:p>
          </table:table-cell>
          <table:table-cell office:value-type="string" office:string-value="未達標" table:formula="of:=IF([.G71]&gt;=[.J71];&quot;達標&quot;;&quot;未達標&quot;)" table:style-name="ce13">
            <text:p>未達標</text:p>
          </table:table-cell>
          <table:table-cell office:value-type="string" office:string-value="未達標" table:formula="of:=IF([.H71]&gt;=[.J7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0</text:p>
          </table:table-cell>
          <table:table-cell office:value-type="string" table:style-name="ce4">
            <text:p>頭前國中</text:p>
          </table:table-cell>
          <table:table-cell office:value-type="float" office:value="224" table:style-name="ce5">
            <text:p>224</text:p>
          </table:table-cell>
          <table:table-cell office:value-type="float" office:value="6.42" table:style-name="ce1">
            <text:p>6.42</text:p>
          </table:table-cell>
          <table:table-cell office:value-type="float" office:value="4859.1400000000003" table:style-name="ce1">
            <text:p>4859.14</text:p>
          </table:table-cell>
          <table:table-cell office:value-type="float" office:value="4865.5600000000004" table:formula="of:=SUM([.D72:.E72])" table:style-name="ce1">
            <text:p>4865.56</text:p>
          </table:table-cell>
          <table:table-cell office:value-type="float" office:value="0" table:style-name="ce1">
            <text:p>0</text:p>
          </table:table-cell>
          <table:table-cell office:value-type="float" office:value="0.16" table:style-name="ce1">
            <text:p>0.16</text:p>
          </table:table-cell>
          <table:table-cell office:value-type="float" office:value="0.16" table:formula="of:=SUM([.G72:.H72])" table:style-name="ce1">
            <text:p>0.16</text:p>
          </table:table-cell>
          <table:table-cell office:value-type="float" office:value="896" table:formula="of:=[.C72]*4" table:style-name="ce3">
            <text:p>896</text:p>
          </table:table-cell>
          <table:table-cell office:value-type="string" office:string-value="未達標" table:formula="of:=IF([.D72]&gt;=[.J72];&quot;達標&quot;;&quot;未達標&quot;)" table:style-name="ce13">
            <text:p>未達標</text:p>
          </table:table-cell>
          <table:table-cell office:value-type="string" office:string-value="達標" table:formula="of:=IF([.E72]&gt;=[.J72];&quot;達標&quot;;&quot;未達標&quot;)" table:style-name="ce13">
            <text:p>達標</text:p>
          </table:table-cell>
          <table:table-cell office:value-type="string" office:string-value="未達標" table:formula="of:=IF([.G72]&gt;=[.J72];&quot;達標&quot;;&quot;未達標&quot;)" table:style-name="ce13">
            <text:p>未達標</text:p>
          </table:table-cell>
          <table:table-cell office:value-type="string" office:string-value="未達標" table:formula="of:=IF([.H72]&gt;=[.J7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2</text:p>
          </table:table-cell>
          <table:table-cell office:value-type="string" table:style-name="ce4">
            <text:p>光榮國中</text:p>
          </table:table-cell>
          <table:table-cell office:value-type="float" office:value="165" table:style-name="ce3">
            <text:p>165</text:p>
          </table:table-cell>
          <table:table-cell office:value-type="float" office:value="8529.2199999999993" table:style-name="ce1">
            <text:p>8529.22</text:p>
          </table:table-cell>
          <table:table-cell office:value-type="float" office:value="34080.589999999997" table:style-name="ce1">
            <text:p>34080.59</text:p>
          </table:table-cell>
          <table:table-cell office:value-type="float" office:value="42609.81" table:formula="of:=SUM([.D73:.E73])" table:style-name="ce1">
            <text:p>42609.8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73:.H73])" table:style-name="ce1">
            <text:p>0</text:p>
          </table:table-cell>
          <table:table-cell office:value-type="float" office:value="660" table:formula="of:=[.C73]*4" table:style-name="ce3">
            <text:p>660</text:p>
          </table:table-cell>
          <table:table-cell office:value-type="string" office:string-value="達標" table:formula="of:=IF([.D73]&gt;=[.J73];&quot;達標&quot;;&quot;未達標&quot;)" table:style-name="ce13">
            <text:p>達標</text:p>
          </table:table-cell>
          <table:table-cell office:value-type="string" office:string-value="達標" table:formula="of:=IF([.E73]&gt;=[.J73];&quot;達標&quot;;&quot;未達標&quot;)" table:style-name="ce13">
            <text:p>達標</text:p>
          </table:table-cell>
          <table:table-cell office:value-type="string" office:string-value="未達標" table:formula="of:=IF([.G73]&gt;=[.J73];&quot;達標&quot;;&quot;未達標&quot;)" table:style-name="ce13">
            <text:p>未達標</text:p>
          </table:table-cell>
          <table:table-cell office:value-type="string" office:string-value="未達標" table:formula="of:=IF([.H73]&gt;=[.J7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3</text:p>
          </table:table-cell>
          <table:table-cell office:value-type="string" table:style-name="ce4">
            <text:p>明志國中</text:p>
          </table:table-cell>
          <table:table-cell office:value-type="float" office:value="320" table:style-name="ce3">
            <text:p>320</text:p>
          </table:table-cell>
          <table:table-cell office:value-type="float" office:value="12770.83" table:style-name="ce1">
            <text:p>12770.83</text:p>
          </table:table-cell>
          <table:table-cell office:value-type="float" office:value="44022.36" table:style-name="ce1">
            <text:p>44022.36</text:p>
          </table:table-cell>
          <table:table-cell office:value-type="float" office:value="56793.19" table:formula="of:=SUM([.D74:.E74])" table:style-name="ce1">
            <text:p>56793.19</text:p>
          </table:table-cell>
          <table:table-cell office:value-type="float" office:value="0" table:style-name="ce1">
            <text:p>0</text:p>
          </table:table-cell>
          <table:table-cell office:value-type="float" office:value="0.03" table:style-name="ce1">
            <text:p>0.03</text:p>
          </table:table-cell>
          <table:table-cell office:value-type="float" office:value="0.03" table:formula="of:=SUM([.G74:.H74])" table:style-name="ce1">
            <text:p>0.03</text:p>
          </table:table-cell>
          <table:table-cell office:value-type="float" office:value="1280" table:formula="of:=[.C74]*4" table:style-name="ce3">
            <text:p>1280</text:p>
          </table:table-cell>
          <table:table-cell office:value-type="string" office:string-value="達標" table:formula="of:=IF([.D74]&gt;=[.J74];&quot;達標&quot;;&quot;未達標&quot;)" table:style-name="ce13">
            <text:p>達標</text:p>
          </table:table-cell>
          <table:table-cell office:value-type="string" office:string-value="達標" table:formula="of:=IF([.E74]&gt;=[.J74];&quot;達標&quot;;&quot;未達標&quot;)" table:style-name="ce13">
            <text:p>達標</text:p>
          </table:table-cell>
          <table:table-cell office:value-type="string" office:string-value="未達標" table:formula="of:=IF([.G74]&gt;=[.J74];&quot;達標&quot;;&quot;未達標&quot;)" table:style-name="ce13">
            <text:p>未達標</text:p>
          </table:table-cell>
          <table:table-cell office:value-type="string" office:string-value="未達標" table:formula="of:=IF([.H74]&gt;=[.J7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4</text:p>
          </table:table-cell>
          <table:table-cell office:value-type="string" table:style-name="ce4">
            <text:p>碧華國中</text:p>
          </table:table-cell>
          <table:table-cell office:value-type="float" office:value="224" table:style-name="ce3">
            <text:p>224</text:p>
          </table:table-cell>
          <table:table-cell office:value-type="float" office:value="10335.040000000001" table:style-name="ce1">
            <text:p>10335.04</text:p>
          </table:table-cell>
          <table:table-cell office:value-type="float" office:value="28809.67" table:style-name="ce1">
            <text:p>28809.67</text:p>
          </table:table-cell>
          <table:table-cell office:value-type="float" office:value="39144.71" table:formula="of:=SUM([.D75:.E75])" table:style-name="ce1">
            <text:p>39144.71</text:p>
          </table:table-cell>
          <table:table-cell office:value-type="float" office:value="0.5" table:style-name="ce1">
            <text:p>0.5</text:p>
          </table:table-cell>
          <table:table-cell office:value-type="float" office:value="0.22" table:style-name="ce1">
            <text:p>0.22</text:p>
          </table:table-cell>
          <table:table-cell office:value-type="float" office:value="0.72" table:formula="of:=SUM([.G75:.H75])" table:style-name="ce1">
            <text:p>0.72</text:p>
          </table:table-cell>
          <table:table-cell office:value-type="float" office:value="896" table:formula="of:=[.C75]*4" table:style-name="ce3">
            <text:p>896</text:p>
          </table:table-cell>
          <table:table-cell office:value-type="string" office:string-value="達標" table:formula="of:=IF([.D75]&gt;=[.J75];&quot;達標&quot;;&quot;未達標&quot;)" table:style-name="ce13">
            <text:p>達標</text:p>
          </table:table-cell>
          <table:table-cell office:value-type="string" office:string-value="達標" table:formula="of:=IF([.E75]&gt;=[.J75];&quot;達標&quot;;&quot;未達標&quot;)" table:style-name="ce13">
            <text:p>達標</text:p>
          </table:table-cell>
          <table:table-cell office:value-type="string" office:string-value="未達標" table:formula="of:=IF([.G75]&gt;=[.J75];&quot;達標&quot;;&quot;未達標&quot;)" table:style-name="ce13">
            <text:p>未達標</text:p>
          </table:table-cell>
          <table:table-cell office:value-type="string" office:string-value="未達標" table:formula="of:=IF([.H75]&gt;=[.J7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6</text:p>
          </table:table-cell>
          <table:table-cell office:value-type="string" table:style-name="ce4">
            <text:p>永和國中</text:p>
          </table:table-cell>
          <table:table-cell office:value-type="float" office:value="612" table:style-name="ce3">
            <text:p>612</text:p>
          </table:table-cell>
          <table:table-cell office:value-type="float" office:value="12961.18" table:style-name="ce1">
            <text:p>12961.18</text:p>
          </table:table-cell>
          <table:table-cell office:value-type="float" office:value="30753.67" table:style-name="ce1">
            <text:p>30753.67</text:p>
          </table:table-cell>
          <table:table-cell office:value-type="float" office:value="43714.85" table:formula="of:=SUM([.D76:.E76])" table:style-name="ce1">
            <text:p>43714.85</text:p>
          </table:table-cell>
          <table:table-cell office:value-type="float" office:value="0.16" table:style-name="ce1">
            <text:p>0.16</text:p>
          </table:table-cell>
          <table:table-cell office:value-type="float" office:value="0.22" table:style-name="ce1">
            <text:p>0.22</text:p>
          </table:table-cell>
          <table:table-cell office:value-type="float" office:value="0.38" table:formula="of:=SUM([.G76:.H76])" table:style-name="ce1">
            <text:p>0.38</text:p>
          </table:table-cell>
          <table:table-cell office:value-type="float" office:value="2448" table:formula="of:=[.C76]*4" table:style-name="ce3">
            <text:p>2448</text:p>
          </table:table-cell>
          <table:table-cell office:value-type="string" office:string-value="達標" table:formula="of:=IF([.D76]&gt;=[.J76];&quot;達標&quot;;&quot;未達標&quot;)" table:style-name="ce13">
            <text:p>達標</text:p>
          </table:table-cell>
          <table:table-cell office:value-type="string" office:string-value="達標" table:formula="of:=IF([.E76]&gt;=[.J76];&quot;達標&quot;;&quot;未達標&quot;)" table:style-name="ce13">
            <text:p>達標</text:p>
          </table:table-cell>
          <table:table-cell office:value-type="string" office:string-value="未達標" table:formula="of:=IF([.G76]&gt;=[.J76];&quot;達標&quot;;&quot;未達標&quot;)" table:style-name="ce13">
            <text:p>未達標</text:p>
          </table:table-cell>
          <table:table-cell office:value-type="string" office:string-value="未達標" table:formula="of:=IF([.H76]&gt;=[.J7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7</text:p>
          </table:table-cell>
          <table:table-cell office:value-type="string" table:style-name="ce4">
            <text:p>福和國中</text:p>
          </table:table-cell>
          <table:table-cell office:value-type="float" office:value="495" table:style-name="ce3">
            <text:p>495</text:p>
          </table:table-cell>
          <table:table-cell office:value-type="float" office:value="13304.72" table:style-name="ce1">
            <text:p>13304.72</text:p>
          </table:table-cell>
          <table:table-cell office:value-type="float" office:value="39908.21" table:style-name="ce1">
            <text:p>39908.21</text:p>
          </table:table-cell>
          <table:table-cell office:value-type="float" office:value="53212.93" table:formula="of:=SUM([.D77:.E77])" table:style-name="ce1">
            <text:p>53212.93</text:p>
          </table:table-cell>
          <table:table-cell office:value-type="float" office:value="0.36" table:style-name="ce1">
            <text:p>0.36</text:p>
          </table:table-cell>
          <table:table-cell office:value-type="float" office:value="3.17" table:style-name="ce1">
            <text:p>3.17</text:p>
          </table:table-cell>
          <table:table-cell office:value-type="float" office:value="3.53" table:formula="of:=SUM([.G77:.H77])" table:style-name="ce1">
            <text:p>3.53</text:p>
          </table:table-cell>
          <table:table-cell office:value-type="float" office:value="1980" table:formula="of:=[.C77]*4" table:style-name="ce3">
            <text:p>1980</text:p>
          </table:table-cell>
          <table:table-cell office:value-type="string" office:string-value="達標" table:formula="of:=IF([.D77]&gt;=[.J77];&quot;達標&quot;;&quot;未達標&quot;)" table:style-name="ce13">
            <text:p>達標</text:p>
          </table:table-cell>
          <table:table-cell office:value-type="string" office:string-value="達標" table:formula="of:=IF([.E77]&gt;=[.J77];&quot;達標&quot;;&quot;未達標&quot;)" table:style-name="ce13">
            <text:p>達標</text:p>
          </table:table-cell>
          <table:table-cell office:value-type="string" office:string-value="未達標" table:formula="of:=IF([.G77]&gt;=[.J77];&quot;達標&quot;;&quot;未達標&quot;)" table:style-name="ce13">
            <text:p>未達標</text:p>
          </table:table-cell>
          <table:table-cell office:value-type="string" office:string-value="未達標" table:formula="of:=IF([.H77]&gt;=[.J7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8</text:p>
          </table:table-cell>
          <table:table-cell office:value-type="string" table:style-name="ce4">
            <text:p>中和國中</text:p>
          </table:table-cell>
          <table:table-cell office:value-type="float" office:value="224" table:style-name="ce3">
            <text:p>224</text:p>
          </table:table-cell>
          <table:table-cell office:value-type="float" office:value="2923.13" table:style-name="ce1">
            <text:p>2923.13</text:p>
          </table:table-cell>
          <table:table-cell office:value-type="float" office:value="0" table:style-name="ce1">
            <text:p>0</text:p>
          </table:table-cell>
          <table:table-cell office:value-type="float" office:value="2923.13" table:formula="of:=SUM([.D78:.E78])" table:style-name="ce1">
            <text:p>2923.13</text:p>
          </table:table-cell>
          <table:table-cell office:value-type="float" office:value="0.43" table:style-name="ce1">
            <text:p>0.43</text:p>
          </table:table-cell>
          <table:table-cell office:value-type="float" office:value="0" table:style-name="ce1">
            <text:p>0</text:p>
          </table:table-cell>
          <table:table-cell office:value-type="float" office:value="0.43" table:formula="of:=SUM([.G78:.H78])" table:style-name="ce1">
            <text:p>0.43</text:p>
          </table:table-cell>
          <table:table-cell office:value-type="float" office:value="896" table:formula="of:=[.C78]*4" table:style-name="ce3">
            <text:p>896</text:p>
          </table:table-cell>
          <table:table-cell office:value-type="string" office:string-value="達標" table:formula="of:=IF([.D78]&gt;=[.J78];&quot;達標&quot;;&quot;未達標&quot;)" table:style-name="ce13">
            <text:p>達標</text:p>
          </table:table-cell>
          <table:table-cell office:value-type="string" office:string-value="未達標" table:formula="of:=IF([.E78]&gt;=[.J78];&quot;達標&quot;;&quot;未達標&quot;)" table:style-name="ce13">
            <text:p>未達標</text:p>
          </table:table-cell>
          <table:table-cell office:value-type="string" office:string-value="未達標" table:formula="of:=IF([.G78]&gt;=[.J78];&quot;達標&quot;;&quot;未達標&quot;)" table:style-name="ce13">
            <text:p>未達標</text:p>
          </table:table-cell>
          <table:table-cell office:value-type="string" office:string-value="未達標" table:formula="of:=IF([.H78]&gt;=[.J7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19</text:p>
          </table:table-cell>
          <table:table-cell office:value-type="string" table:style-name="ce4">
            <text:p>積穗國中</text:p>
          </table:table-cell>
          <table:table-cell office:value-type="float" office:value="186" table:style-name="ce3">
            <text:p>186</text:p>
          </table:table-cell>
          <table:table-cell office:value-type="float" office:value="3280.48" table:style-name="ce1">
            <text:p>3280.48</text:p>
          </table:table-cell>
          <table:table-cell office:value-type="float" office:value="2953.97" table:style-name="ce1">
            <text:p>2953.97</text:p>
          </table:table-cell>
          <table:table-cell office:value-type="float" office:value="6234.45" table:formula="of:=SUM([.D79:.E79])" table:style-name="ce1">
            <text:p>6234.45</text:p>
          </table:table-cell>
          <table:table-cell office:value-type="float" office:value="1.77" table:style-name="ce1">
            <text:p>1.77</text:p>
          </table:table-cell>
          <table:table-cell office:value-type="float" office:value="4.75" table:style-name="ce1">
            <text:p>4.75</text:p>
          </table:table-cell>
          <table:table-cell office:value-type="float" office:value="6.52" table:formula="of:=SUM([.G79:.H79])" table:style-name="ce1">
            <text:p>6.52</text:p>
          </table:table-cell>
          <table:table-cell office:value-type="float" office:value="744" table:formula="of:=[.C79]*4" table:style-name="ce3">
            <text:p>744</text:p>
          </table:table-cell>
          <table:table-cell office:value-type="string" office:string-value="達標" table:formula="of:=IF([.D79]&gt;=[.J79];&quot;達標&quot;;&quot;未達標&quot;)" table:style-name="ce13">
            <text:p>達標</text:p>
          </table:table-cell>
          <table:table-cell office:value-type="string" office:string-value="達標" table:formula="of:=IF([.E79]&gt;=[.J79];&quot;達標&quot;;&quot;未達標&quot;)" table:style-name="ce13">
            <text:p>達標</text:p>
          </table:table-cell>
          <table:table-cell office:value-type="string" office:string-value="未達標" table:formula="of:=IF([.G79]&gt;=[.J79];&quot;達標&quot;;&quot;未達標&quot;)" table:style-name="ce13">
            <text:p>未達標</text:p>
          </table:table-cell>
          <table:table-cell office:value-type="string" office:string-value="未達標" table:formula="of:=IF([.H79]&gt;=[.J7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0</text:p>
          </table:table-cell>
          <table:table-cell office:value-type="string" table:style-name="ce4">
            <text:p>漳和國中</text:p>
          </table:table-cell>
          <table:table-cell office:value-type="float" office:value="180" table:style-name="ce3">
            <text:p>180</text:p>
          </table:table-cell>
          <table:table-cell office:value-type="float" office:value="9383.32" table:style-name="ce1">
            <text:p>9383.32</text:p>
          </table:table-cell>
          <table:table-cell office:value-type="float" office:value="35003.550000000003" table:style-name="ce1">
            <text:p>35003.55</text:p>
          </table:table-cell>
          <table:table-cell office:value-type="float" office:value="44386.87" table:formula="of:=SUM([.D80:.E80])" table:style-name="ce1">
            <text:p>44386.87</text:p>
          </table:table-cell>
          <table:table-cell office:value-type="float" office:value="0" table:style-name="ce1">
            <text:p>0</text:p>
          </table:table-cell>
          <table:table-cell office:value-type="float" office:value="0.46" table:style-name="ce1">
            <text:p>0.46</text:p>
          </table:table-cell>
          <table:table-cell office:value-type="float" office:value="0.46" table:formula="of:=SUM([.G80:.H80])" table:style-name="ce1">
            <text:p>0.46</text:p>
          </table:table-cell>
          <table:table-cell office:value-type="float" office:value="720" table:formula="of:=[.C80]*4" table:style-name="ce3">
            <text:p>720</text:p>
          </table:table-cell>
          <table:table-cell office:value-type="string" office:string-value="達標" table:formula="of:=IF([.D80]&gt;=[.J80];&quot;達標&quot;;&quot;未達標&quot;)" table:style-name="ce13">
            <text:p>達標</text:p>
          </table:table-cell>
          <table:table-cell office:value-type="string" office:string-value="達標" table:formula="of:=IF([.E80]&gt;=[.J80];&quot;達標&quot;;&quot;未達標&quot;)" table:style-name="ce13">
            <text:p>達標</text:p>
          </table:table-cell>
          <table:table-cell office:value-type="string" office:string-value="未達標" table:formula="of:=IF([.G80]&gt;=[.J80];&quot;達標&quot;;&quot;未達標&quot;)" table:style-name="ce13">
            <text:p>未達標</text:p>
          </table:table-cell>
          <table:table-cell office:value-type="string" office:string-value="未達標" table:formula="of:=IF([.H80]&gt;=[.J8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1</text:p>
          </table:table-cell>
          <table:table-cell office:value-type="string" table:style-name="ce4">
            <text:p>鶯歌國中</text:p>
          </table:table-cell>
          <table:table-cell office:value-type="float" office:value="310" table:style-name="ce3">
            <text:p>310</text:p>
          </table:table-cell>
          <table:table-cell office:value-type="float" office:value="17882.18" table:style-name="ce1">
            <text:p>17882.18</text:p>
          </table:table-cell>
          <table:table-cell office:value-type="float" office:value="33273.949999999997" table:style-name="ce1">
            <text:p>33273.95</text:p>
          </table:table-cell>
          <table:table-cell office:value-type="float" office:value="51156.13" table:formula="of:=SUM([.D81:.E81])" table:style-name="ce1">
            <text:p>51156.13</text:p>
          </table:table-cell>
          <table:table-cell office:value-type="float" office:value="0.33" table:style-name="ce1">
            <text:p>0.33</text:p>
          </table:table-cell>
          <table:table-cell office:value-type="float" office:value="76.53" table:style-name="ce1">
            <text:p>76.53</text:p>
          </table:table-cell>
          <table:table-cell office:value-type="float" office:value="76.86" table:formula="of:=SUM([.G81:.H81])" table:style-name="ce1">
            <text:p>76.86</text:p>
          </table:table-cell>
          <table:table-cell office:value-type="float" office:value="1240" table:formula="of:=[.C81]*4" table:style-name="ce3">
            <text:p>1240</text:p>
          </table:table-cell>
          <table:table-cell office:value-type="string" office:string-value="達標" table:formula="of:=IF([.D81]&gt;=[.J81];&quot;達標&quot;;&quot;未達標&quot;)" table:style-name="ce13">
            <text:p>達標</text:p>
          </table:table-cell>
          <table:table-cell office:value-type="string" office:string-value="達標" table:formula="of:=IF([.E81]&gt;=[.J81];&quot;達標&quot;;&quot;未達標&quot;)" table:style-name="ce13">
            <text:p>達標</text:p>
          </table:table-cell>
          <table:table-cell office:value-type="string" office:string-value="未達標" table:formula="of:=IF([.G81]&gt;=[.J81];&quot;達標&quot;;&quot;未達標&quot;)" table:style-name="ce13">
            <text:p>未達標</text:p>
          </table:table-cell>
          <table:table-cell office:value-type="string" office:string-value="未達標" table:formula="of:=IF([.H81]&gt;=[.J8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3</text:p>
          </table:table-cell>
          <table:table-cell office:value-type="string" table:style-name="ce4">
            <text:p>柑園國中</text:p>
          </table:table-cell>
          <table:table-cell office:value-type="float" office:value="60" table:style-name="ce3">
            <text:p>60</text:p>
          </table:table-cell>
          <table:table-cell office:value-type="float" office:value="8310.24" table:style-name="ce1">
            <text:p>8310.24</text:p>
          </table:table-cell>
          <table:table-cell office:value-type="float" office:value="16898.189999999999" table:style-name="ce1">
            <text:p>16898.19</text:p>
          </table:table-cell>
          <table:table-cell office:value-type="float" office:value="25208.43" table:formula="of:=SUM([.D82:.E82])" table:style-name="ce1">
            <text:p>25208.43</text:p>
          </table:table-cell>
          <table:table-cell office:value-type="float" office:value="0" table:style-name="ce1">
            <text:p>0</text:p>
          </table:table-cell>
          <table:table-cell office:value-type="float" office:value="6.76" table:style-name="ce1">
            <text:p>6.76</text:p>
          </table:table-cell>
          <table:table-cell office:value-type="float" office:value="6.76" table:formula="of:=SUM([.G82:.H82])" table:style-name="ce1">
            <text:p>6.76</text:p>
          </table:table-cell>
          <table:table-cell office:value-type="float" office:value="240" table:formula="of:=[.C82]*4" table:style-name="ce3">
            <text:p>240</text:p>
          </table:table-cell>
          <table:table-cell office:value-type="string" office:string-value="達標" table:formula="of:=IF([.D82]&gt;=[.J82];&quot;達標&quot;;&quot;未達標&quot;)" table:style-name="ce13">
            <text:p>達標</text:p>
          </table:table-cell>
          <table:table-cell office:value-type="string" office:string-value="達標" table:formula="of:=IF([.E82]&gt;=[.J82];&quot;達標&quot;;&quot;未達標&quot;)" table:style-name="ce13">
            <text:p>達標</text:p>
          </table:table-cell>
          <table:table-cell office:value-type="string" office:string-value="未達標" table:formula="of:=IF([.G82]&gt;=[.J82];&quot;達標&quot;;&quot;未達標&quot;)" table:style-name="ce13">
            <text:p>未達標</text:p>
          </table:table-cell>
          <table:table-cell office:value-type="string" office:string-value="未達標" table:formula="of:=IF([.H82]&gt;=[.J8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4</text:p>
          </table:table-cell>
          <table:table-cell office:value-type="string" table:style-name="ce4">
            <text:p>土城國中</text:p>
          </table:table-cell>
          <table:table-cell office:value-type="float" office:value="380" table:style-name="ce3">
            <text:p>380</text:p>
          </table:table-cell>
          <table:table-cell office:value-type="float" office:value="136.08000000000001" table:style-name="ce1">
            <text:p>136.08</text:p>
          </table:table-cell>
          <table:table-cell office:value-type="float" office:value="1998.41" table:style-name="ce1">
            <text:p>1998.41</text:p>
          </table:table-cell>
          <table:table-cell office:value-type="float" office:value="2134.4900000000002" table:formula="of:=SUM([.D83:.E83])" table:style-name="ce1">
            <text:p>2134.49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0.41" table:style-name="ce1">
            <text:p>0.41</text:p>
          </table:table-cell>
          <table:table-cell office:value-type="float" office:value="0.48" table:formula="of:=SUM([.G83:.H83])" table:style-name="ce1">
            <text:p>0.48</text:p>
          </table:table-cell>
          <table:table-cell office:value-type="float" office:value="1520" table:formula="of:=[.C83]*4" table:style-name="ce3">
            <text:p>1520</text:p>
          </table:table-cell>
          <table:table-cell office:value-type="string" office:string-value="未達標" table:formula="of:=IF([.D83]&gt;=[.J83];&quot;達標&quot;;&quot;未達標&quot;)" table:style-name="ce13">
            <text:p>未達標</text:p>
          </table:table-cell>
          <table:table-cell office:value-type="string" office:string-value="達標" table:formula="of:=IF([.E83]&gt;=[.J83];&quot;達標&quot;;&quot;未達標&quot;)" table:style-name="ce13">
            <text:p>達標</text:p>
          </table:table-cell>
          <table:table-cell office:value-type="string" office:string-value="未達標" table:formula="of:=IF([.G83]&gt;=[.J83];&quot;達標&quot;;&quot;未達標&quot;)" table:style-name="ce13">
            <text:p>未達標</text:p>
          </table:table-cell>
          <table:table-cell office:value-type="string" office:string-value="未達標" table:formula="of:=IF([.H83]&gt;=[.J8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5</text:p>
          </table:table-cell>
          <table:table-cell office:value-type="string" table:style-name="ce4">
            <text:p>三峽國中</text:p>
          </table:table-cell>
          <table:table-cell office:value-type="float" office:value="374" table:style-name="ce3">
            <text:p>374</text:p>
          </table:table-cell>
          <table:table-cell office:value-type="float" office:value="3036.73" table:style-name="ce1">
            <text:p>3036.73</text:p>
          </table:table-cell>
          <table:table-cell office:value-type="float" office:value="8483.16" table:style-name="ce1">
            <text:p>8483.16</text:p>
          </table:table-cell>
          <table:table-cell office:value-type="float" office:value="11519.89" table:formula="of:=SUM([.D84:.E84])" table:style-name="ce1">
            <text:p>11519.89</text:p>
          </table:table-cell>
          <table:table-cell office:value-type="float" office:value="0.02" table:style-name="ce1">
            <text:p>0.02</text:p>
          </table:table-cell>
          <table:table-cell office:value-type="float" office:value="0.13" table:style-name="ce1">
            <text:p>0.13</text:p>
          </table:table-cell>
          <table:table-cell office:value-type="float" office:value="0.15" table:formula="of:=SUM([.G84:.H84])" table:style-name="ce1">
            <text:p>0.15</text:p>
          </table:table-cell>
          <table:table-cell office:value-type="float" office:value="1496" table:formula="of:=[.C84]*4" table:style-name="ce3">
            <text:p>1496</text:p>
          </table:table-cell>
          <table:table-cell office:value-type="string" office:string-value="達標" table:formula="of:=IF([.D84]&gt;=[.J84];&quot;達標&quot;;&quot;未達標&quot;)" table:style-name="ce13">
            <text:p>達標</text:p>
          </table:table-cell>
          <table:table-cell office:value-type="string" office:string-value="達標" table:formula="of:=IF([.E84]&gt;=[.J84];&quot;達標&quot;;&quot;未達標&quot;)" table:style-name="ce13">
            <text:p>達標</text:p>
          </table:table-cell>
          <table:table-cell office:value-type="string" office:string-value="未達標" table:formula="of:=IF([.G84]&gt;=[.J84];&quot;達標&quot;;&quot;未達標&quot;)" table:style-name="ce13">
            <text:p>未達標</text:p>
          </table:table-cell>
          <table:table-cell office:value-type="string" office:string-value="未達標" table:formula="of:=IF([.H84]&gt;=[.J8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7</text:p>
          </table:table-cell>
          <table:table-cell office:value-type="string" table:style-name="ce4">
            <text:p>八里國中</text:p>
          </table:table-cell>
          <table:table-cell office:value-type="float" office:value="450" table:style-name="ce3">
            <text:p>450</text:p>
          </table:table-cell>
          <table:table-cell office:value-type="float" office:value="18495.650000000001" table:style-name="ce1">
            <text:p>18495.65</text:p>
          </table:table-cell>
          <table:table-cell office:value-type="float" office:value="22446.7" table:style-name="ce1">
            <text:p>22446.7</text:p>
          </table:table-cell>
          <table:table-cell office:value-type="float" office:value="40942.350000000006" table:formula="of:=SUM([.D85:.E85])" table:style-name="ce1">
            <text:p>40942.35</text:p>
          </table:table-cell>
          <table:table-cell office:value-type="float" office:value="0.12" table:style-name="ce1">
            <text:p>0.12</text:p>
          </table:table-cell>
          <table:table-cell office:value-type="float" office:value="9.08" table:style-name="ce1">
            <text:p>9.08</text:p>
          </table:table-cell>
          <table:table-cell office:value-type="float" office:value="9.1999999999999993" table:formula="of:=SUM([.G85:.H85])" table:style-name="ce1">
            <text:p>9.2</text:p>
          </table:table-cell>
          <table:table-cell office:value-type="float" office:value="1800" table:formula="of:=[.C85]*4" table:style-name="ce3">
            <text:p>1800</text:p>
          </table:table-cell>
          <table:table-cell office:value-type="string" office:string-value="達標" table:formula="of:=IF([.D85]&gt;=[.J85];&quot;達標&quot;;&quot;未達標&quot;)" table:style-name="ce13">
            <text:p>達標</text:p>
          </table:table-cell>
          <table:table-cell office:value-type="string" office:string-value="達標" table:formula="of:=IF([.E85]&gt;=[.J85];&quot;達標&quot;;&quot;未達標&quot;)" table:style-name="ce13">
            <text:p>達標</text:p>
          </table:table-cell>
          <table:table-cell office:value-type="string" office:string-value="未達標" table:formula="of:=IF([.G85]&gt;=[.J85];&quot;達標&quot;;&quot;未達標&quot;)" table:style-name="ce13">
            <text:p>未達標</text:p>
          </table:table-cell>
          <table:table-cell office:value-type="string" office:string-value="未達標" table:formula="of:=IF([.H85]&gt;=[.J8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8</text:p>
          </table:table-cell>
          <table:table-cell office:value-type="string" table:style-name="ce4">
            <text:p>泰山國中</text:p>
          </table:table-cell>
          <table:table-cell office:value-type="float" office:value="165" table:style-name="ce3">
            <text:p>165</text:p>
          </table:table-cell>
          <table:table-cell office:value-type="float" office:value="3551.2" table:style-name="ce1">
            <text:p>3551.2</text:p>
          </table:table-cell>
          <table:table-cell office:value-type="float" office:value="12052.7" table:style-name="ce1">
            <text:p>12052.7</text:p>
          </table:table-cell>
          <table:table-cell office:value-type="float" office:value="15603.900000000001" table:formula="of:=SUM([.D86:.E86])" table:style-name="ce1">
            <text:p>15603.9</text:p>
          </table:table-cell>
          <table:table-cell office:value-type="float" office:value="0.17" table:style-name="ce1">
            <text:p>0.17</text:p>
          </table:table-cell>
          <table:table-cell office:value-type="float" office:value="0.17" table:style-name="ce1">
            <text:p>0.17</text:p>
          </table:table-cell>
          <table:table-cell office:value-type="float" office:value="0.34" table:formula="of:=SUM([.G86:.H86])" table:style-name="ce1">
            <text:p>0.34</text:p>
          </table:table-cell>
          <table:table-cell office:value-type="float" office:value="660" table:formula="of:=[.C86]*4" table:style-name="ce3">
            <text:p>660</text:p>
          </table:table-cell>
          <table:table-cell office:value-type="string" office:string-value="達標" table:formula="of:=IF([.D86]&gt;=[.J86];&quot;達標&quot;;&quot;未達標&quot;)" table:style-name="ce13">
            <text:p>達標</text:p>
          </table:table-cell>
          <table:table-cell office:value-type="string" office:string-value="達標" table:formula="of:=IF([.E86]&gt;=[.J86];&quot;達標&quot;;&quot;未達標&quot;)" table:style-name="ce13">
            <text:p>達標</text:p>
          </table:table-cell>
          <table:table-cell office:value-type="string" office:string-value="未達標" table:formula="of:=IF([.G86]&gt;=[.J86];&quot;達標&quot;;&quot;未達標&quot;)" table:style-name="ce13">
            <text:p>未達標</text:p>
          </table:table-cell>
          <table:table-cell office:value-type="string" office:string-value="未達標" table:formula="of:=IF([.H86]&gt;=[.J8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29</text:p>
          </table:table-cell>
          <table:table-cell office:value-type="string" table:style-name="ce4">
            <text:p>五股國中</text:p>
          </table:table-cell>
          <table:table-cell office:value-type="float" office:value="231" table:style-name="ce3">
            <text:p>231</text:p>
          </table:table-cell>
          <table:table-cell office:value-type="float" office:value="7200.89" table:style-name="ce1">
            <text:p>7200.89</text:p>
          </table:table-cell>
          <table:table-cell office:value-type="float" office:value="25744.87" table:style-name="ce1">
            <text:p>25744.87</text:p>
          </table:table-cell>
          <table:table-cell office:value-type="float" office:value="32945.760000000002" table:formula="of:=SUM([.D87:.E87])" table:style-name="ce1">
            <text:p>32945.76</text:p>
          </table:table-cell>
          <table:table-cell office:value-type="float" office:value="0.06" table:style-name="ce1">
            <text:p>0.06</text:p>
          </table:table-cell>
          <table:table-cell office:value-type="float" office:value="10.77" table:style-name="ce1">
            <text:p>10.77</text:p>
          </table:table-cell>
          <table:table-cell office:value-type="float" office:value="10.83" table:formula="of:=SUM([.G87:.H87])" table:style-name="ce1">
            <text:p>10.83</text:p>
          </table:table-cell>
          <table:table-cell office:value-type="float" office:value="924" table:formula="of:=[.C87]*4" table:style-name="ce3">
            <text:p>924</text:p>
          </table:table-cell>
          <table:table-cell office:value-type="string" office:string-value="達標" table:formula="of:=IF([.D87]&gt;=[.J87];&quot;達標&quot;;&quot;未達標&quot;)" table:style-name="ce13">
            <text:p>達標</text:p>
          </table:table-cell>
          <table:table-cell office:value-type="string" office:string-value="達標" table:formula="of:=IF([.E87]&gt;=[.J87];&quot;達標&quot;;&quot;未達標&quot;)" table:style-name="ce13">
            <text:p>達標</text:p>
          </table:table-cell>
          <table:table-cell office:value-type="string" office:string-value="未達標" table:formula="of:=IF([.G87]&gt;=[.J87];&quot;達標&quot;;&quot;未達標&quot;)" table:style-name="ce13">
            <text:p>未達標</text:p>
          </table:table-cell>
          <table:table-cell office:value-type="string" office:string-value="未達標" table:formula="of:=IF([.H87]&gt;=[.J8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0</text:p>
          </table:table-cell>
          <table:table-cell office:value-type="string" table:style-name="ce4">
            <text:p>蘆洲國中</text:p>
          </table:table-cell>
          <table:table-cell office:value-type="float" office:value="352" table:style-name="ce3">
            <text:p>352</text:p>
          </table:table-cell>
          <table:table-cell office:value-type="float" office:value="5493.5" table:style-name="ce1">
            <text:p>5493.5</text:p>
          </table:table-cell>
          <table:table-cell office:value-type="float" office:value="18881.27" table:style-name="ce1">
            <text:p>18881.27</text:p>
          </table:table-cell>
          <table:table-cell office:value-type="float" office:value="24374.77" table:formula="of:=SUM([.D88:.E88])" table:style-name="ce1">
            <text:p>24374.77</text:p>
          </table:table-cell>
          <table:table-cell office:value-type="float" office:value="0.37" table:style-name="ce1">
            <text:p>0.37</text:p>
          </table:table-cell>
          <table:table-cell office:value-type="float" office:value="2.61" table:style-name="ce1">
            <text:p>2.61</text:p>
          </table:table-cell>
          <table:table-cell office:value-type="float" office:value="2.98" table:formula="of:=SUM([.G88:.H88])" table:style-name="ce1">
            <text:p>2.98</text:p>
          </table:table-cell>
          <table:table-cell office:value-type="float" office:value="1408" table:formula="of:=[.C88]*4" table:style-name="ce3">
            <text:p>1408</text:p>
          </table:table-cell>
          <table:table-cell office:value-type="string" office:string-value="達標" table:formula="of:=IF([.D88]&gt;=[.J88];&quot;達標&quot;;&quot;未達標&quot;)" table:style-name="ce13">
            <text:p>達標</text:p>
          </table:table-cell>
          <table:table-cell office:value-type="string" office:string-value="達標" table:formula="of:=IF([.E88]&gt;=[.J88];&quot;達標&quot;;&quot;未達標&quot;)" table:style-name="ce13">
            <text:p>達標</text:p>
          </table:table-cell>
          <table:table-cell office:value-type="string" office:string-value="未達標" table:formula="of:=IF([.G88]&gt;=[.J88];&quot;達標&quot;;&quot;未達標&quot;)" table:style-name="ce13">
            <text:p>未達標</text:p>
          </table:table-cell>
          <table:table-cell office:value-type="string" office:string-value="未達標" table:formula="of:=IF([.H88]&gt;=[.J8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1</text:p>
          </table:table-cell>
          <table:table-cell office:value-type="string" table:style-name="ce4">
            <text:p>林口國中</text:p>
          </table:table-cell>
          <table:table-cell office:value-type="float" office:value="342" table:style-name="ce3">
            <text:p>342</text:p>
          </table:table-cell>
          <table:table-cell office:value-type="float" office:value="31293.16" table:style-name="ce1">
            <text:p>31293.16</text:p>
          </table:table-cell>
          <table:table-cell office:value-type="float" office:value="39477.32" table:style-name="ce1">
            <text:p>39477.32</text:p>
          </table:table-cell>
          <table:table-cell office:value-type="float" office:value="70770.48" table:formula="of:=SUM([.D89:.E89])" table:style-name="ce1">
            <text:p>70770.48</text:p>
          </table:table-cell>
          <table:table-cell office:value-type="float" office:value="0.06" table:style-name="ce1">
            <text:p>0.06</text:p>
          </table:table-cell>
          <table:table-cell office:value-type="float" office:value="0.12" table:style-name="ce1">
            <text:p>0.12</text:p>
          </table:table-cell>
          <table:table-cell office:value-type="float" office:value="0.18" table:formula="of:=SUM([.G89:.H89])" table:style-name="ce1">
            <text:p>0.18</text:p>
          </table:table-cell>
          <table:table-cell office:value-type="float" office:value="1368" table:formula="of:=[.C89]*4" table:style-name="ce3">
            <text:p>1368</text:p>
          </table:table-cell>
          <table:table-cell office:value-type="string" office:string-value="達標" table:formula="of:=IF([.D89]&gt;=[.J89];&quot;達標&quot;;&quot;未達標&quot;)" table:style-name="ce13">
            <text:p>達標</text:p>
          </table:table-cell>
          <table:table-cell office:value-type="string" office:string-value="達標" table:formula="of:=IF([.E89]&gt;=[.J89];&quot;達標&quot;;&quot;未達標&quot;)" table:style-name="ce13">
            <text:p>達標</text:p>
          </table:table-cell>
          <table:table-cell office:value-type="string" office:string-value="未達標" table:formula="of:=IF([.G89]&gt;=[.J89];&quot;達標&quot;;&quot;未達標&quot;)" table:style-name="ce13">
            <text:p>未達標</text:p>
          </table:table-cell>
          <table:table-cell office:value-type="string" office:string-value="未達標" table:formula="of:=IF([.H89]&gt;=[.J8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3</text:p>
          </table:table-cell>
          <table:table-cell office:value-type="string" table:style-name="ce4">
            <text:p>汐止國中</text:p>
          </table:table-cell>
          <table:table-cell office:value-type="float" office:value="140" table:style-name="ce3">
            <text:p>14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90:.E90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90:.H90])" table:style-name="ce1">
            <text:p>0</text:p>
          </table:table-cell>
          <table:table-cell office:value-type="float" office:value="560" table:formula="of:=[.C90]*4" table:style-name="ce3">
            <text:p>560</text:p>
          </table:table-cell>
          <table:table-cell office:value-type="string" office:string-value="未達標" table:formula="of:=IF([.D90]&gt;=[.J90];&quot;達標&quot;;&quot;未達標&quot;)" table:style-name="ce13">
            <text:p>未達標</text:p>
          </table:table-cell>
          <table:table-cell office:value-type="string" office:string-value="未達標" table:formula="of:=IF([.E90]&gt;=[.J90];&quot;達標&quot;;&quot;未達標&quot;)" table:style-name="ce13">
            <text:p>未達標</text:p>
          </table:table-cell>
          <table:table-cell office:value-type="string" office:string-value="未達標" table:formula="of:=IF([.G90]&gt;=[.J90];&quot;達標&quot;;&quot;未達標&quot;)" table:style-name="ce13">
            <text:p>未達標</text:p>
          </table:table-cell>
          <table:table-cell office:value-type="string" office:string-value="未達標" table:formula="of:=IF([.H90]&gt;=[.J9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4</text:p>
          </table:table-cell>
          <table:table-cell office:value-type="string" table:style-name="ce4">
            <text:p>淡水國中</text:p>
          </table:table-cell>
          <table:table-cell office:value-type="float" office:value="192" table:style-name="ce3">
            <text:p>192</text:p>
          </table:table-cell>
          <table:table-cell office:value-type="float" office:value="8105.8" table:style-name="ce1">
            <text:p>8105.8</text:p>
          </table:table-cell>
          <table:table-cell office:value-type="float" office:value="11085.29" table:style-name="ce1">
            <text:p>11085.29</text:p>
          </table:table-cell>
          <table:table-cell office:value-type="float" office:value="19191.09" table:formula="of:=SUM([.D91:.E91])" table:style-name="ce1">
            <text:p>19191.09</text:p>
          </table:table-cell>
          <table:table-cell office:value-type="float" office:value="0.08" table:style-name="ce1">
            <text:p>0.08</text:p>
          </table:table-cell>
          <table:table-cell office:value-type="float" office:value="0" table:style-name="ce1">
            <text:p>0</text:p>
          </table:table-cell>
          <table:table-cell office:value-type="float" office:value="0.08" table:formula="of:=SUM([.G91:.H91])" table:style-name="ce1">
            <text:p>0.08</text:p>
          </table:table-cell>
          <table:table-cell office:value-type="float" office:value="768" table:formula="of:=[.C91]*4" table:style-name="ce3">
            <text:p>768</text:p>
          </table:table-cell>
          <table:table-cell office:value-type="string" office:string-value="達標" table:formula="of:=IF([.D91]&gt;=[.J91];&quot;達標&quot;;&quot;未達標&quot;)" table:style-name="ce13">
            <text:p>達標</text:p>
          </table:table-cell>
          <table:table-cell office:value-type="string" office:string-value="達標" table:formula="of:=IF([.E91]&gt;=[.J91];&quot;達標&quot;;&quot;未達標&quot;)" table:style-name="ce13">
            <text:p>達標</text:p>
          </table:table-cell>
          <table:table-cell office:value-type="string" office:string-value="未達標" table:formula="of:=IF([.G91]&gt;=[.J91];&quot;達標&quot;;&quot;未達標&quot;)" table:style-name="ce13">
            <text:p>未達標</text:p>
          </table:table-cell>
          <table:table-cell office:value-type="string" office:string-value="未達標" table:formula="of:=IF([.H91]&gt;=[.J9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6</text:p>
          </table:table-cell>
          <table:table-cell office:value-type="string" table:style-name="ce4">
            <text:p>三芝國中</text:p>
          </table:table-cell>
          <table:table-cell office:value-type="float" office:value="116" table:style-name="ce3">
            <text:p>116</text:p>
          </table:table-cell>
          <table:table-cell office:value-type="float" office:value="5473.47" table:style-name="ce1">
            <text:p>5473.47</text:p>
          </table:table-cell>
          <table:table-cell office:value-type="float" office:value="19559.54" table:style-name="ce1">
            <text:p>19559.54</text:p>
          </table:table-cell>
          <table:table-cell office:value-type="float" office:value="25033.010000000002" table:formula="of:=SUM([.D92:.E92])" table:style-name="ce1">
            <text:p>25033.01</text:p>
          </table:table-cell>
          <table:table-cell office:value-type="float" office:value="0" table:style-name="ce1">
            <text:p>0</text:p>
          </table:table-cell>
          <table:table-cell office:value-type="float" office:value="36.47" table:style-name="ce1">
            <text:p>36.47</text:p>
          </table:table-cell>
          <table:table-cell office:value-type="float" office:value="36.47" table:formula="of:=SUM([.G92:.H92])" table:style-name="ce1">
            <text:p>36.47</text:p>
          </table:table-cell>
          <table:table-cell office:value-type="float" office:value="464" table:formula="of:=[.C92]*4" table:style-name="ce3">
            <text:p>464</text:p>
          </table:table-cell>
          <table:table-cell office:value-type="string" office:string-value="達標" table:formula="of:=IF([.D92]&gt;=[.J92];&quot;達標&quot;;&quot;未達標&quot;)" table:style-name="ce13">
            <text:p>達標</text:p>
          </table:table-cell>
          <table:table-cell office:value-type="string" office:string-value="達標" table:formula="of:=IF([.E92]&gt;=[.J92];&quot;達標&quot;;&quot;未達標&quot;)" table:style-name="ce13">
            <text:p>達標</text:p>
          </table:table-cell>
          <table:table-cell office:value-type="string" office:string-value="未達標" table:formula="of:=IF([.G92]&gt;=[.J92];&quot;達標&quot;;&quot;未達標&quot;)" table:style-name="ce13">
            <text:p>未達標</text:p>
          </table:table-cell>
          <table:table-cell office:value-type="string" office:string-value="未達標" table:formula="of:=IF([.H92]&gt;=[.J9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7</text:p>
          </table:table-cell>
          <table:table-cell office:value-type="string" table:style-name="ce4">
            <text:p>石門實中</text:p>
          </table:table-cell>
          <table:table-cell office:value-type="float" office:value="108" table:style-name="ce3">
            <text:p>108</text:p>
          </table:table-cell>
          <table:table-cell office:value-type="float" office:value="1379.48" table:style-name="ce1">
            <text:p>1379.48</text:p>
          </table:table-cell>
          <table:table-cell office:value-type="float" office:value="1622.64" table:style-name="ce1">
            <text:p>1622.64</text:p>
          </table:table-cell>
          <table:table-cell office:value-type="float" office:value="3002.12" table:formula="of:=SUM([.D93:.E93])" table:style-name="ce1">
            <text:p>3002.12</text:p>
          </table:table-cell>
          <table:table-cell office:value-type="float" office:value="1.41" table:style-name="ce1">
            <text:p>1.41</text:p>
          </table:table-cell>
          <table:table-cell office:value-type="float" office:value="0.13" table:style-name="ce1">
            <text:p>0.13</text:p>
          </table:table-cell>
          <table:table-cell office:value-type="float" office:value="1.54" table:formula="of:=SUM([.G93:.H93])" table:style-name="ce1">
            <text:p>1.54</text:p>
          </table:table-cell>
          <table:table-cell office:value-type="float" office:value="432" table:formula="of:=[.C93]*4" table:style-name="ce3">
            <text:p>432</text:p>
          </table:table-cell>
          <table:table-cell office:value-type="string" office:string-value="達標" table:formula="of:=IF([.D93]&gt;=[.J93];&quot;達標&quot;;&quot;未達標&quot;)" table:style-name="ce13">
            <text:p>達標</text:p>
          </table:table-cell>
          <table:table-cell office:value-type="string" office:string-value="達標" table:formula="of:=IF([.E93]&gt;=[.J93];&quot;達標&quot;;&quot;未達標&quot;)" table:style-name="ce13">
            <text:p>達標</text:p>
          </table:table-cell>
          <table:table-cell office:value-type="string" office:string-value="未達標" table:formula="of:=IF([.G93]&gt;=[.J93];&quot;達標&quot;;&quot;未達標&quot;)" table:style-name="ce13">
            <text:p>未達標</text:p>
          </table:table-cell>
          <table:table-cell office:value-type="string" office:string-value="未達標" table:formula="of:=IF([.H93]&gt;=[.J9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39</text:p>
          </table:table-cell>
          <table:table-cell office:value-type="string" table:style-name="ce4">
            <text:p>萬里國中</text:p>
          </table:table-cell>
          <table:table-cell office:value-type="float" office:value="131" table:style-name="ce5">
            <text:p>131</text:p>
          </table:table-cell>
          <table:table-cell office:value-type="float" office:value="3.42" table:style-name="ce1">
            <text:p>3.42</text:p>
          </table:table-cell>
          <table:table-cell office:value-type="float" office:value="1.25" table:style-name="ce1">
            <text:p>1.25</text:p>
          </table:table-cell>
          <table:table-cell office:value-type="float" office:value="4.67" table:formula="of:=SUM([.D94:.E94])" table:style-name="ce1">
            <text:p>4.6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94:.H94])" table:style-name="ce1">
            <text:p>0</text:p>
          </table:table-cell>
          <table:table-cell office:value-type="float" office:value="524" table:formula="of:=[.C94]*4" table:style-name="ce3">
            <text:p>524</text:p>
          </table:table-cell>
          <table:table-cell office:value-type="string" office:string-value="未達標" table:formula="of:=IF([.D94]&gt;=[.J94];&quot;達標&quot;;&quot;未達標&quot;)" table:style-name="ce13">
            <text:p>未達標</text:p>
          </table:table-cell>
          <table:table-cell office:value-type="string" office:string-value="未達標" table:formula="of:=IF([.E94]&gt;=[.J94];&quot;達標&quot;;&quot;未達標&quot;)" table:style-name="ce13">
            <text:p>未達標</text:p>
          </table:table-cell>
          <table:table-cell office:value-type="string" office:string-value="未達標" table:formula="of:=IF([.G94]&gt;=[.J94];&quot;達標&quot;;&quot;未達標&quot;)" table:style-name="ce13">
            <text:p>未達標</text:p>
          </table:table-cell>
          <table:table-cell office:value-type="string" office:string-value="未達標" table:formula="of:=IF([.H94]&gt;=[.J9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0</text:p>
          </table:table-cell>
          <table:table-cell office:value-type="string" table:style-name="ce4">
            <text:p>坪林實中</text:p>
          </table:table-cell>
          <table:table-cell office:value-type="float" office:value="136" table:style-name="ce3">
            <text:p>136</text:p>
          </table:table-cell>
          <table:table-cell office:value-type="float" office:value="625.01" table:style-name="ce1">
            <text:p>625.01</text:p>
          </table:table-cell>
          <table:table-cell office:value-type="float" office:value="8712.65" table:style-name="ce1">
            <text:p>8712.65</text:p>
          </table:table-cell>
          <table:table-cell office:value-type="float" office:value="9337.66" table:formula="of:=SUM([.D95:.E95])" table:style-name="ce1">
            <text:p>9337.66</text:p>
          </table:table-cell>
          <table:table-cell office:value-type="float" office:value="0" table:style-name="ce1">
            <text:p>0</text:p>
          </table:table-cell>
          <table:table-cell office:value-type="float" office:value="2.5" table:style-name="ce1">
            <text:p>2.5</text:p>
          </table:table-cell>
          <table:table-cell office:value-type="float" office:value="2.5" table:formula="of:=SUM([.G95:.H95])" table:style-name="ce1">
            <text:p>2.5</text:p>
          </table:table-cell>
          <table:table-cell office:value-type="float" office:value="544" table:formula="of:=[.C95]*4" table:style-name="ce3">
            <text:p>544</text:p>
          </table:table-cell>
          <table:table-cell office:value-type="string" office:string-value="達標" table:formula="of:=IF([.D95]&gt;=[.J95];&quot;達標&quot;;&quot;未達標&quot;)" table:style-name="ce13">
            <text:p>達標</text:p>
          </table:table-cell>
          <table:table-cell office:value-type="string" office:string-value="達標" table:formula="of:=IF([.E95]&gt;=[.J95];&quot;達標&quot;;&quot;未達標&quot;)" table:style-name="ce13">
            <text:p>達標</text:p>
          </table:table-cell>
          <table:table-cell office:value-type="string" office:string-value="未達標" table:formula="of:=IF([.G95]&gt;=[.J95];&quot;達標&quot;;&quot;未達標&quot;)" table:style-name="ce13">
            <text:p>未達標</text:p>
          </table:table-cell>
          <table:table-cell office:value-type="string" office:string-value="未達標" table:formula="of:=IF([.H95]&gt;=[.J9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1</text:p>
          </table:table-cell>
          <table:table-cell office:value-type="string" table:style-name="ce4">
            <text:p>文山國中</text:p>
          </table:table-cell>
          <table:table-cell office:value-type="float" office:value="145" table:style-name="ce3">
            <text:p>145</text:p>
          </table:table-cell>
          <table:table-cell office:value-type="float" office:value="87.77" table:style-name="ce1">
            <text:p>87.77</text:p>
          </table:table-cell>
          <table:table-cell office:value-type="float" office:value="55.52" table:style-name="ce1">
            <text:p>55.52</text:p>
          </table:table-cell>
          <table:table-cell office:value-type="float" office:value="143.29" table:formula="of:=SUM([.D96:.E96])" table:style-name="ce1">
            <text:p>143.29</text:p>
          </table:table-cell>
          <table:table-cell office:value-type="float" office:value="0" table:style-name="ce1">
            <text:p>0</text:p>
          </table:table-cell>
          <table:table-cell office:value-type="float" office:value="0.02" table:style-name="ce1">
            <text:p>0.02</text:p>
          </table:table-cell>
          <table:table-cell office:value-type="float" office:value="0.02" table:formula="of:=SUM([.G96:.H96])" table:style-name="ce1">
            <text:p>0.02</text:p>
          </table:table-cell>
          <table:table-cell office:value-type="float" office:value="580" table:formula="of:=[.C96]*4" table:style-name="ce3">
            <text:p>580</text:p>
          </table:table-cell>
          <table:table-cell office:value-type="string" office:string-value="未達標" table:formula="of:=IF([.D96]&gt;=[.J96];&quot;達標&quot;;&quot;未達標&quot;)" table:style-name="ce13">
            <text:p>未達標</text:p>
          </table:table-cell>
          <table:table-cell office:value-type="string" office:string-value="未達標" table:formula="of:=IF([.E96]&gt;=[.J96];&quot;達標&quot;;&quot;未達標&quot;)" table:style-name="ce13">
            <text:p>未達標</text:p>
          </table:table-cell>
          <table:table-cell office:value-type="string" office:string-value="未達標" table:formula="of:=IF([.G96]&gt;=[.J96];&quot;達標&quot;;&quot;未達標&quot;)" table:style-name="ce13">
            <text:p>未達標</text:p>
          </table:table-cell>
          <table:table-cell office:value-type="string" office:string-value="未達標" table:formula="of:=IF([.H96]&gt;=[.J9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2</text:p>
          </table:table-cell>
          <table:table-cell office:value-type="string" table:style-name="ce4">
            <text:p>五峰國中</text:p>
          </table:table-cell>
          <table:table-cell office:value-type="float" office:value="224" table:style-name="ce3">
            <text:p>224</text:p>
          </table:table-cell>
          <table:table-cell office:value-type="float" office:value="710.69" table:style-name="ce1">
            <text:p>710.69</text:p>
          </table:table-cell>
          <table:table-cell office:value-type="float" office:value="1561.3" table:style-name="ce1">
            <text:p>1561.3</text:p>
          </table:table-cell>
          <table:table-cell office:value-type="float" office:value="2271.9899999999998" table:formula="of:=SUM([.D97:.E97])" table:style-name="ce1">
            <text:p>2271.9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97:.H97])" table:style-name="ce1">
            <text:p>0</text:p>
          </table:table-cell>
          <table:table-cell office:value-type="float" office:value="896" table:formula="of:=[.C97]*4" table:style-name="ce3">
            <text:p>896</text:p>
          </table:table-cell>
          <table:table-cell office:value-type="string" office:string-value="未達標" table:formula="of:=IF([.D97]&gt;=[.J97];&quot;達標&quot;;&quot;未達標&quot;)" table:style-name="ce13">
            <text:p>未達標</text:p>
          </table:table-cell>
          <table:table-cell office:value-type="string" office:string-value="達標" table:formula="of:=IF([.E97]&gt;=[.J97];&quot;達標&quot;;&quot;未達標&quot;)" table:style-name="ce13">
            <text:p>達標</text:p>
          </table:table-cell>
          <table:table-cell office:value-type="string" office:string-value="未達標" table:formula="of:=IF([.G97]&gt;=[.J97];&quot;達標&quot;;&quot;未達標&quot;)" table:style-name="ce13">
            <text:p>未達標</text:p>
          </table:table-cell>
          <table:table-cell office:value-type="string" office:string-value="未達標" table:formula="of:=IF([.H97]&gt;=[.J9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4</text:p>
          </table:table-cell>
          <table:table-cell office:value-type="string" table:style-name="ce4">
            <text:p>瑞芳國中</text:p>
          </table:table-cell>
          <table:table-cell office:value-type="float" office:value="468" table:style-name="ce3">
            <text:p>468</text:p>
          </table:table-cell>
          <table:table-cell office:value-type="float" office:value="985" table:style-name="ce1">
            <text:p>985</text:p>
          </table:table-cell>
          <table:table-cell office:value-type="float" office:value="10716.12" table:style-name="ce1">
            <text:p>10716.12</text:p>
          </table:table-cell>
          <table:table-cell office:value-type="float" office:value="11701.12" table:formula="of:=SUM([.D98:.E98])" table:style-name="ce1">
            <text:p>11701.12</text:p>
          </table:table-cell>
          <table:table-cell office:value-type="float" office:value="0.74" table:style-name="ce1">
            <text:p>0.74</text:p>
          </table:table-cell>
          <table:table-cell office:value-type="float" office:value="49.16" table:style-name="ce1">
            <text:p>49.16</text:p>
          </table:table-cell>
          <table:table-cell office:value-type="float" office:value="49.9" table:formula="of:=SUM([.G98:.H98])" table:style-name="ce1">
            <text:p>49.9</text:p>
          </table:table-cell>
          <table:table-cell office:value-type="float" office:value="1872" table:formula="of:=[.C98]*4" table:style-name="ce3">
            <text:p>1872</text:p>
          </table:table-cell>
          <table:table-cell office:value-type="string" office:string-value="未達標" table:formula="of:=IF([.D98]&gt;=[.J98];&quot;達標&quot;;&quot;未達標&quot;)" table:style-name="ce13">
            <text:p>未達標</text:p>
          </table:table-cell>
          <table:table-cell office:value-type="string" office:string-value="達標" table:formula="of:=IF([.E98]&gt;=[.J98];&quot;達標&quot;;&quot;未達標&quot;)" table:style-name="ce13">
            <text:p>達標</text:p>
          </table:table-cell>
          <table:table-cell office:value-type="string" office:string-value="未達標" table:formula="of:=IF([.G98]&gt;=[.J98];&quot;達標&quot;;&quot;未達標&quot;)" table:style-name="ce13">
            <text:p>未達標</text:p>
          </table:table-cell>
          <table:table-cell office:value-type="string" office:string-value="未達標" table:formula="of:=IF([.H98]&gt;=[.J9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5</text:p>
          </table:table-cell>
          <table:table-cell office:value-type="string" table:style-name="ce4">
            <text:p>欽賢國中</text:p>
          </table:table-cell>
          <table:table-cell office:value-type="float" office:value="63" table:style-name="ce3">
            <text:p>63</text:p>
          </table:table-cell>
          <table:table-cell office:value-type="float" office:value="447.96" table:style-name="ce1">
            <text:p>447.96</text:p>
          </table:table-cell>
          <table:table-cell office:value-type="float" office:value="1587.18" table:style-name="ce1">
            <text:p>1587.18</text:p>
          </table:table-cell>
          <table:table-cell office:value-type="float" office:value="2035.14" table:formula="of:=SUM([.D99:.E99])" table:style-name="ce1">
            <text:p>2035.1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99:.H99])" table:style-name="ce1">
            <text:p>0</text:p>
          </table:table-cell>
          <table:table-cell office:value-type="float" office:value="252" table:formula="of:=[.C99]*4" table:style-name="ce3">
            <text:p>252</text:p>
          </table:table-cell>
          <table:table-cell office:value-type="string" office:string-value="達標" table:formula="of:=IF([.D99]&gt;=[.J99];&quot;達標&quot;;&quot;未達標&quot;)" table:style-name="ce13">
            <text:p>達標</text:p>
          </table:table-cell>
          <table:table-cell office:value-type="string" office:string-value="達標" table:formula="of:=IF([.E99]&gt;=[.J99];&quot;達標&quot;;&quot;未達標&quot;)" table:style-name="ce13">
            <text:p>達標</text:p>
          </table:table-cell>
          <table:table-cell office:value-type="string" office:string-value="未達標" table:formula="of:=IF([.G99]&gt;=[.J99];&quot;達標&quot;;&quot;未達標&quot;)" table:style-name="ce13">
            <text:p>未達標</text:p>
          </table:table-cell>
          <table:table-cell office:value-type="string" office:string-value="未達標" table:formula="of:=IF([.H99]&gt;=[.J9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6</text:p>
          </table:table-cell>
          <table:table-cell office:value-type="string" table:style-name="ce4">
            <text:p>貢寮實中</text:p>
          </table:table-cell>
          <table:table-cell office:value-type="float" office:value="122" table:style-name="ce3">
            <text:p>122</text:p>
          </table:table-cell>
          <table:table-cell office:value-type="float" office:value="0.28000000000000003" table:style-name="ce1">
            <text:p>0.28</text:p>
          </table:table-cell>
          <table:table-cell office:value-type="float" office:value="11186.21" table:style-name="ce1">
            <text:p>11186.21</text:p>
          </table:table-cell>
          <table:table-cell office:value-type="float" office:value="11186.49" table:formula="of:=SUM([.D100:.E100])" table:style-name="ce1">
            <text:p>11186.49</text:p>
          </table:table-cell>
          <table:table-cell office:value-type="float" office:value="0" table:style-name="ce1">
            <text:p>0</text:p>
          </table:table-cell>
          <table:table-cell office:value-type="float" office:value="0.24" table:style-name="ce1">
            <text:p>0.24</text:p>
          </table:table-cell>
          <table:table-cell office:value-type="float" office:value="0.24" table:formula="of:=SUM([.G100:.H100])" table:style-name="ce1">
            <text:p>0.24</text:p>
          </table:table-cell>
          <table:table-cell office:value-type="float" office:value="488" table:formula="of:=[.C100]*4" table:style-name="ce3">
            <text:p>488</text:p>
          </table:table-cell>
          <table:table-cell office:value-type="string" office:string-value="未達標" table:formula="of:=IF([.D100]&gt;=[.J100];&quot;達標&quot;;&quot;未達標&quot;)" table:style-name="ce13">
            <text:p>未達標</text:p>
          </table:table-cell>
          <table:table-cell office:value-type="string" office:string-value="達標" table:formula="of:=IF([.E100]&gt;=[.J100];&quot;達標&quot;;&quot;未達標&quot;)" table:style-name="ce13">
            <text:p>達標</text:p>
          </table:table-cell>
          <table:table-cell office:value-type="string" office:string-value="未達標" table:formula="of:=IF([.G100]&gt;=[.J100];&quot;達標&quot;;&quot;未達標&quot;)" table:style-name="ce13">
            <text:p>未達標</text:p>
          </table:table-cell>
          <table:table-cell office:value-type="string" office:string-value="未達標" table:formula="of:=IF([.H100]&gt;=[.J10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49</text:p>
          </table:table-cell>
          <table:table-cell office:value-type="string" table:style-name="ce4">
            <text:p>深坑國中</text:p>
          </table:table-cell>
          <table:table-cell office:value-type="float" office:value="93" table:style-name="ce3">
            <text:p>93</text:p>
          </table:table-cell>
          <table:table-cell office:value-type="float" office:value="3145.09" table:style-name="ce1">
            <text:p>3145.09</text:p>
          </table:table-cell>
          <table:table-cell office:value-type="float" office:value="5638.55" table:style-name="ce1">
            <text:p>5638.55</text:p>
          </table:table-cell>
          <table:table-cell office:value-type="float" office:value="8783.64" table:formula="of:=SUM([.D101:.E101])" table:style-name="ce1">
            <text:p>8783.6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01:.H101])" table:style-name="ce1">
            <text:p>0</text:p>
          </table:table-cell>
          <table:table-cell office:value-type="float" office:value="372" table:formula="of:=[.C101]*4" table:style-name="ce3">
            <text:p>372</text:p>
          </table:table-cell>
          <table:table-cell office:value-type="string" office:string-value="達標" table:formula="of:=IF([.D101]&gt;=[.J101];&quot;達標&quot;;&quot;未達標&quot;)" table:style-name="ce13">
            <text:p>達標</text:p>
          </table:table-cell>
          <table:table-cell office:value-type="string" office:string-value="達標" table:formula="of:=IF([.E101]&gt;=[.J101];&quot;達標&quot;;&quot;未達標&quot;)" table:style-name="ce13">
            <text:p>達標</text:p>
          </table:table-cell>
          <table:table-cell office:value-type="string" office:string-value="未達標" table:formula="of:=IF([.G101]&gt;=[.J101];&quot;達標&quot;;&quot;未達標&quot;)" table:style-name="ce13">
            <text:p>未達標</text:p>
          </table:table-cell>
          <table:table-cell office:value-type="string" office:string-value="未達標" table:formula="of:=IF([.H101]&gt;=[.J10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0</text:p>
          </table:table-cell>
          <table:table-cell office:value-type="string" table:style-name="ce4">
            <text:p>平溪國中</text:p>
          </table:table-cell>
          <table:table-cell office:value-type="float" office:value="61" table:style-name="ce3">
            <text:p>61</text:p>
          </table:table-cell>
          <table:table-cell office:value-type="float" office:value="11.14" table:style-name="ce1">
            <text:p>11.14</text:p>
          </table:table-cell>
          <table:table-cell office:value-type="float" office:value="24.48" table:style-name="ce1">
            <text:p>24.48</text:p>
          </table:table-cell>
          <table:table-cell office:value-type="float" office:value="35.620000000000005" table:formula="of:=SUM([.D102:.E102])" table:style-name="ce1">
            <text:p>35.6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02:.H102])" table:style-name="ce1">
            <text:p>0</text:p>
          </table:table-cell>
          <table:table-cell office:value-type="float" office:value="244" table:formula="of:=[.C102]*4" table:style-name="ce3">
            <text:p>244</text:p>
          </table:table-cell>
          <table:table-cell office:value-type="string" office:string-value="未達標" table:formula="of:=IF([.D102]&gt;=[.J102];&quot;達標&quot;;&quot;未達標&quot;)" table:style-name="ce13">
            <text:p>未達標</text:p>
          </table:table-cell>
          <table:table-cell office:value-type="string" office:string-value="未達標" table:formula="of:=IF([.E102]&gt;=[.J102];&quot;達標&quot;;&quot;未達標&quot;)" table:style-name="ce13">
            <text:p>未達標</text:p>
          </table:table-cell>
          <table:table-cell office:value-type="string" office:string-value="未達標" table:formula="of:=IF([.G102]&gt;=[.J102];&quot;達標&quot;;&quot;未達標&quot;)" table:style-name="ce13">
            <text:p>未達標</text:p>
          </table:table-cell>
          <table:table-cell office:value-type="string" office:string-value="未達標" table:formula="of:=IF([.H102]&gt;=[.J10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1</text:p>
          </table:table-cell>
          <table:table-cell office:value-type="string" table:style-name="ce4">
            <text:p>烏來國中小</text:p>
          </table:table-cell>
          <table:table-cell office:value-type="float" office:value="127" table:formula="of:=87+40" table:style-name="ce3">
            <text:p>127</text:p>
          </table:table-cell>
          <table:table-cell office:value-type="float" office:value="3362.46" table:style-name="ce1">
            <text:p>3362.46</text:p>
          </table:table-cell>
          <table:table-cell office:value-type="float" office:value="3825.87" table:style-name="ce1">
            <text:p>3825.87</text:p>
          </table:table-cell>
          <table:table-cell office:value-type="float" office:value="7188.33" table:formula="of:=SUM([.D103:.E103])" table:style-name="ce1">
            <text:p>7188.33</text:p>
          </table:table-cell>
          <table:table-cell office:value-type="float" office:value="3.46" table:style-name="ce1">
            <text:p>3.46</text:p>
          </table:table-cell>
          <table:table-cell office:value-type="float" office:value="41" table:style-name="ce1">
            <text:p>41</text:p>
          </table:table-cell>
          <table:table-cell office:value-type="float" office:value="44.46" table:formula="of:=SUM([.G103:.H103])" table:style-name="ce1">
            <text:p>44.46</text:p>
          </table:table-cell>
          <table:table-cell office:value-type="float" office:value="508" table:formula="of:=[.C103]*4" table:style-name="ce3">
            <text:p>508</text:p>
          </table:table-cell>
          <table:table-cell office:value-type="string" office:string-value="達標" table:formula="of:=IF([.D103]&gt;=[.J103];&quot;達標&quot;;&quot;未達標&quot;)" table:style-name="ce13">
            <text:p>達標</text:p>
          </table:table-cell>
          <table:table-cell office:value-type="string" office:string-value="達標" table:formula="of:=IF([.E103]&gt;=[.J103];&quot;達標&quot;;&quot;未達標&quot;)" table:style-name="ce13">
            <text:p>達標</text:p>
          </table:table-cell>
          <table:table-cell office:value-type="string" office:string-value="未達標" table:formula="of:=IF([.G103]&gt;=[.J103];&quot;達標&quot;;&quot;未達標&quot;)" table:style-name="ce13">
            <text:p>未達標</text:p>
          </table:table-cell>
          <table:table-cell office:value-type="string" office:string-value="未達標" table:formula="of:=IF([.H103]&gt;=[.J10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2</text:p>
          </table:table-cell>
          <table:table-cell office:value-type="string" table:style-name="ce4">
            <text:p>溪崑國中</text:p>
          </table:table-cell>
          <table:table-cell office:value-type="float" office:value="374" table:style-name="ce3">
            <text:p>374</text:p>
          </table:table-cell>
          <table:table-cell office:value-type="float" office:value="12147.5" table:style-name="ce1">
            <text:p>12147.5</text:p>
          </table:table-cell>
          <table:table-cell office:value-type="float" office:value="22662.09" table:style-name="ce1">
            <text:p>22662.09</text:p>
          </table:table-cell>
          <table:table-cell office:value-type="float" office:value="34809.589999999997" table:formula="of:=SUM([.D104:.E104])" table:style-name="ce1">
            <text:p>34809.59</text:p>
          </table:table-cell>
          <table:table-cell office:value-type="float" office:value="0.18" table:style-name="ce1">
            <text:p>0.18</text:p>
          </table:table-cell>
          <table:table-cell office:value-type="float" office:value="0.08" table:style-name="ce1">
            <text:p>0.08</text:p>
          </table:table-cell>
          <table:table-cell office:value-type="float" office:value="0.26" table:formula="of:=SUM([.G104:.H104])" table:style-name="ce1">
            <text:p>0.26</text:p>
          </table:table-cell>
          <table:table-cell office:value-type="float" office:value="1496" table:formula="of:=[.C104]*4" table:style-name="ce3">
            <text:p>1496</text:p>
          </table:table-cell>
          <table:table-cell office:value-type="string" office:string-value="達標" table:formula="of:=IF([.D104]&gt;=[.J104];&quot;達標&quot;;&quot;未達標&quot;)" table:style-name="ce13">
            <text:p>達標</text:p>
          </table:table-cell>
          <table:table-cell office:value-type="string" office:string-value="達標" table:formula="of:=IF([.E104]&gt;=[.J104];&quot;達標&quot;;&quot;未達標&quot;)" table:style-name="ce13">
            <text:p>達標</text:p>
          </table:table-cell>
          <table:table-cell office:value-type="string" office:string-value="未達標" table:formula="of:=IF([.G104]&gt;=[.J104];&quot;達標&quot;;&quot;未達標&quot;)" table:style-name="ce13">
            <text:p>未達標</text:p>
          </table:table-cell>
          <table:table-cell office:value-type="string" office:string-value="未達標" table:formula="of:=IF([.H104]&gt;=[.J10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4</text:p>
          </table:table-cell>
          <table:table-cell office:value-type="string" table:style-name="ce4">
            <text:p>自強國中</text:p>
          </table:table-cell>
          <table:table-cell office:value-type="float" office:value="160" table:style-name="ce3">
            <text:p>160</text:p>
          </table:table-cell>
          <table:table-cell office:value-type="float" office:value="7673.26" table:style-name="ce1">
            <text:p>7673.26</text:p>
          </table:table-cell>
          <table:table-cell office:value-type="float" office:value="16895.259999999998" table:style-name="ce1">
            <text:p>16895.26</text:p>
          </table:table-cell>
          <table:table-cell office:value-type="float" office:value="24568.519999999997" table:formula="of:=SUM([.D105:.E105])" table:style-name="ce1">
            <text:p>24568.52</text:p>
          </table:table-cell>
          <table:table-cell office:value-type="float" office:value="6.57" table:style-name="ce1">
            <text:p>6.57</text:p>
          </table:table-cell>
          <table:table-cell office:value-type="float" office:value="1.08" table:style-name="ce1">
            <text:p>1.08</text:p>
          </table:table-cell>
          <table:table-cell office:value-type="float" office:value="7.65" table:formula="of:=SUM([.G105:.H105])" table:style-name="ce1">
            <text:p>7.65</text:p>
          </table:table-cell>
          <table:table-cell office:value-type="float" office:value="640" table:formula="of:=[.C105]*4" table:style-name="ce3">
            <text:p>640</text:p>
          </table:table-cell>
          <table:table-cell office:value-type="string" office:string-value="達標" table:formula="of:=IF([.D105]&gt;=[.J105];&quot;達標&quot;;&quot;未達標&quot;)" table:style-name="ce13">
            <text:p>達標</text:p>
          </table:table-cell>
          <table:table-cell office:value-type="string" office:string-value="達標" table:formula="of:=IF([.E105]&gt;=[.J105];&quot;達標&quot;;&quot;未達標&quot;)" table:style-name="ce13">
            <text:p>達標</text:p>
          </table:table-cell>
          <table:table-cell office:value-type="string" office:string-value="未達標" table:formula="of:=IF([.G105]&gt;=[.J105];&quot;達標&quot;;&quot;未達標&quot;)" table:style-name="ce13">
            <text:p>未達標</text:p>
          </table:table-cell>
          <table:table-cell office:value-type="string" office:string-value="未達標" table:formula="of:=IF([.H105]&gt;=[.J10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5</text:p>
          </table:table-cell>
          <table:table-cell office:value-type="string" table:style-name="ce4">
            <text:p>中正國中</text:p>
          </table:table-cell>
          <table:table-cell office:value-type="float" office:value="330" table:style-name="ce3">
            <text:p>330</text:p>
          </table:table-cell>
          <table:table-cell office:value-type="float" office:value="3348.29" table:style-name="ce1">
            <text:p>3348.29</text:p>
          </table:table-cell>
          <table:table-cell office:value-type="float" office:value="7179.13" table:style-name="ce1">
            <text:p>7179.13</text:p>
          </table:table-cell>
          <table:table-cell office:value-type="float" office:value="10527.42" table:formula="of:=SUM([.D106:.E106])" table:style-name="ce1">
            <text:p>10527.42</text:p>
          </table:table-cell>
          <table:table-cell office:value-type="float" office:value="7.71" table:style-name="ce1">
            <text:p>7.71</text:p>
          </table:table-cell>
          <table:table-cell office:value-type="float" office:value="53.98" table:style-name="ce1">
            <text:p>53.98</text:p>
          </table:table-cell>
          <table:table-cell office:value-type="float" office:value="61.69" table:formula="of:=SUM([.G106:.H106])" table:style-name="ce1">
            <text:p>61.69</text:p>
          </table:table-cell>
          <table:table-cell office:value-type="float" office:value="1320" table:formula="of:=[.C106]*4" table:style-name="ce3">
            <text:p>1320</text:p>
          </table:table-cell>
          <table:table-cell office:value-type="string" office:string-value="達標" table:formula="of:=IF([.D106]&gt;=[.J106];&quot;達標&quot;;&quot;未達標&quot;)" table:style-name="ce13">
            <text:p>達標</text:p>
          </table:table-cell>
          <table:table-cell office:value-type="string" office:string-value="達標" table:formula="of:=IF([.E106]&gt;=[.J106];&quot;達標&quot;;&quot;未達標&quot;)" table:style-name="ce13">
            <text:p>達標</text:p>
          </table:table-cell>
          <table:table-cell office:value-type="string" office:string-value="未達標" table:formula="of:=IF([.G106]&gt;=[.J106];&quot;達標&quot;;&quot;未達標&quot;)" table:style-name="ce13">
            <text:p>未達標</text:p>
          </table:table-cell>
          <table:table-cell office:value-type="string" office:string-value="未達標" table:formula="of:=IF([.H106]&gt;=[.J10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8</text:p>
          </table:table-cell>
          <table:table-cell office:value-type="string" table:style-name="ce4">
            <text:p>義學國中</text:p>
          </table:table-cell>
          <table:table-cell office:value-type="float" office:value="256" table:style-name="ce5">
            <text:p>256</text:p>
          </table:table-cell>
          <table:table-cell office:value-type="float" office:value="8226.44" table:style-name="ce1">
            <text:p>8226.44</text:p>
          </table:table-cell>
          <table:table-cell office:value-type="float" office:value="17186.330000000002" table:style-name="ce1">
            <text:p>17186.33</text:p>
          </table:table-cell>
          <table:table-cell office:value-type="float" office:value="25412.770000000004" table:formula="of:=SUM([.D107:.E107])" table:style-name="ce1">
            <text:p>25412.77</text:p>
          </table:table-cell>
          <table:table-cell office:value-type="float" office:value="8.24" table:style-name="ce1">
            <text:p>8.24</text:p>
          </table:table-cell>
          <table:table-cell office:value-type="float" office:value="2.62" table:style-name="ce1">
            <text:p>2.62</text:p>
          </table:table-cell>
          <table:table-cell office:value-type="float" office:value="10.86" table:formula="of:=SUM([.G107:.H107])" table:style-name="ce1">
            <text:p>10.86</text:p>
          </table:table-cell>
          <table:table-cell office:value-type="float" office:value="1024" table:formula="of:=[.C107]*4" table:style-name="ce3">
            <text:p>1024</text:p>
          </table:table-cell>
          <table:table-cell office:value-type="string" office:string-value="達標" table:formula="of:=IF([.D107]&gt;=[.J107];&quot;達標&quot;;&quot;未達標&quot;)" table:style-name="ce13">
            <text:p>達標</text:p>
          </table:table-cell>
          <table:table-cell office:value-type="string" office:string-value="達標" table:formula="of:=IF([.E107]&gt;=[.J107];&quot;達標&quot;;&quot;未達標&quot;)" table:style-name="ce13">
            <text:p>達標</text:p>
          </table:table-cell>
          <table:table-cell office:value-type="string" office:string-value="未達標" table:formula="of:=IF([.G107]&gt;=[.J107];&quot;達標&quot;;&quot;未達標&quot;)" table:style-name="ce13">
            <text:p>未達標</text:p>
          </table:table-cell>
          <table:table-cell office:value-type="string" office:string-value="未達標" table:formula="of:=IF([.H107]&gt;=[.J10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59</text:p>
          </table:table-cell>
          <table:table-cell office:value-type="string" table:style-name="ce4">
            <text:p>中平國中</text:p>
          </table:table-cell>
          <table:table-cell office:value-type="float" office:value="418" table:style-name="ce3">
            <text:p>418</text:p>
          </table:table-cell>
          <table:table-cell office:value-type="float" office:value="39515.99" table:style-name="ce1">
            <text:p>39515.99</text:p>
          </table:table-cell>
          <table:table-cell office:value-type="float" office:value="78716.210000000006" table:style-name="ce1">
            <text:p>78716.21</text:p>
          </table:table-cell>
          <table:table-cell office:value-type="float" office:value="118232.20000000001" table:formula="of:=SUM([.D108:.E108])" table:style-name="ce1">
            <text:p>118232.2</text:p>
          </table:table-cell>
          <table:table-cell office:value-type="float" office:value="0.28000000000000003" table:style-name="ce1">
            <text:p>0.28</text:p>
          </table:table-cell>
          <table:table-cell office:value-type="float" office:value="0.02" table:style-name="ce1">
            <text:p>0.02</text:p>
          </table:table-cell>
          <table:table-cell office:value-type="float" office:value="0.30000000000000004" table:formula="of:=SUM([.G108:.H108])" table:style-name="ce1">
            <text:p>0.3</text:p>
          </table:table-cell>
          <table:table-cell office:value-type="float" office:value="1672" table:formula="of:=[.C108]*4" table:style-name="ce3">
            <text:p>1672</text:p>
          </table:table-cell>
          <table:table-cell office:value-type="string" office:string-value="達標" table:formula="of:=IF([.D108]&gt;=[.J108];&quot;達標&quot;;&quot;未達標&quot;)" table:style-name="ce13">
            <text:p>達標</text:p>
          </table:table-cell>
          <table:table-cell office:value-type="string" office:string-value="達標" table:formula="of:=IF([.E108]&gt;=[.J108];&quot;達標&quot;;&quot;未達標&quot;)" table:style-name="ce13">
            <text:p>達標</text:p>
          </table:table-cell>
          <table:table-cell office:value-type="string" office:string-value="未達標" table:formula="of:=IF([.G108]&gt;=[.J108];&quot;達標&quot;;&quot;未達標&quot;)" table:style-name="ce13">
            <text:p>未達標</text:p>
          </table:table-cell>
          <table:table-cell office:value-type="string" office:string-value="未達標" table:formula="of:=IF([.H108]&gt;=[.J10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0</text:p>
          </table:table-cell>
          <table:table-cell office:value-type="string" table:style-name="ce4">
            <text:p>鳳鳴國中</text:p>
          </table:table-cell>
          <table:table-cell office:value-type="float" office:value="96" table:style-name="ce3">
            <text:p>9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09:.E10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09:.H109])" table:style-name="ce1">
            <text:p>0</text:p>
          </table:table-cell>
          <table:table-cell office:value-type="float" office:value="384" table:formula="of:=[.C109]*4" table:style-name="ce3">
            <text:p>384</text:p>
          </table:table-cell>
          <table:table-cell office:value-type="string" office:string-value="未達標" table:formula="of:=IF([.D109]&gt;=[.J109];&quot;達標&quot;;&quot;未達標&quot;)" table:style-name="ce13">
            <text:p>未達標</text:p>
          </table:table-cell>
          <table:table-cell office:value-type="string" office:string-value="未達標" table:formula="of:=IF([.E109]&gt;=[.J109];&quot;達標&quot;;&quot;未達標&quot;)" table:style-name="ce13">
            <text:p>未達標</text:p>
          </table:table-cell>
          <table:table-cell office:value-type="string" office:string-value="未達標" table:formula="of:=IF([.G109]&gt;=[.J109];&quot;達標&quot;;&quot;未達標&quot;)" table:style-name="ce13">
            <text:p>未達標</text:p>
          </table:table-cell>
          <table:table-cell office:value-type="string" office:string-value="未達標" table:formula="of:=IF([.H109]&gt;=[.J10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1</text:p>
          </table:table-cell>
          <table:table-cell office:value-type="string" table:style-name="ce4">
            <text:p>三和國中</text:p>
          </table:table-cell>
          <table:table-cell office:value-type="float" office:value="448" table:style-name="ce3">
            <text:p>448</text:p>
          </table:table-cell>
          <table:table-cell office:value-type="float" office:value="15094.54" table:style-name="ce1">
            <text:p>15094.54</text:p>
          </table:table-cell>
          <table:table-cell office:value-type="float" office:value="28149.919999999998" table:style-name="ce1">
            <text:p>28149.92</text:p>
          </table:table-cell>
          <table:table-cell office:value-type="float" office:value="43244.46" table:formula="of:=SUM([.D110:.E110])" table:style-name="ce1">
            <text:p>43244.46</text:p>
          </table:table-cell>
          <table:table-cell office:value-type="float" office:value="0.23" table:style-name="ce1">
            <text:p>0.23</text:p>
          </table:table-cell>
          <table:table-cell office:value-type="float" office:value="0.05" table:style-name="ce1">
            <text:p>0.05</text:p>
          </table:table-cell>
          <table:table-cell office:value-type="float" office:value="0.28000000000000003" table:formula="of:=SUM([.G110:.H110])" table:style-name="ce1">
            <text:p>0.28</text:p>
          </table:table-cell>
          <table:table-cell office:value-type="float" office:value="1792" table:formula="of:=[.C110]*4" table:style-name="ce3">
            <text:p>1792</text:p>
          </table:table-cell>
          <table:table-cell office:value-type="string" office:string-value="達標" table:formula="of:=IF([.D110]&gt;=[.J110];&quot;達標&quot;;&quot;未達標&quot;)" table:style-name="ce13">
            <text:p>達標</text:p>
          </table:table-cell>
          <table:table-cell office:value-type="string" office:string-value="達標" table:formula="of:=IF([.E110]&gt;=[.J110];&quot;達標&quot;;&quot;未達標&quot;)" table:style-name="ce13">
            <text:p>達標</text:p>
          </table:table-cell>
          <table:table-cell office:value-type="string" office:string-value="未達標" table:formula="of:=IF([.G110]&gt;=[.J110];&quot;達標&quot;;&quot;未達標&quot;)" table:style-name="ce13">
            <text:p>未達標</text:p>
          </table:table-cell>
          <table:table-cell office:value-type="string" office:string-value="未達標" table:formula="of:=IF([.H110]&gt;=[.J11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5</text:p>
          </table:table-cell>
          <table:table-cell office:value-type="string" table:style-name="ce4">
            <text:p>尖山國中</text:p>
          </table:table-cell>
          <table:table-cell office:value-type="float" office:value="99" table:style-name="ce3">
            <text:p>99</text:p>
          </table:table-cell>
          <table:table-cell office:value-type="float" office:value="3.9" table:style-name="ce1">
            <text:p>3.9</text:p>
          </table:table-cell>
          <table:table-cell office:value-type="float" office:value="4.2" table:style-name="ce1">
            <text:p>4.2</text:p>
          </table:table-cell>
          <table:table-cell office:value-type="float" office:value="8.1" table:formula="of:=SUM([.D111:.E111])" table:style-name="ce1">
            <text:p>8.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11:.H111])" table:style-name="ce1">
            <text:p>0</text:p>
          </table:table-cell>
          <table:table-cell office:value-type="float" office:value="396" table:formula="of:=[.C111]*4" table:style-name="ce3">
            <text:p>396</text:p>
          </table:table-cell>
          <table:table-cell office:value-type="string" office:string-value="未達標" table:formula="of:=IF([.D111]&gt;=[.J111];&quot;達標&quot;;&quot;未達標&quot;)" table:style-name="ce13">
            <text:p>未達標</text:p>
          </table:table-cell>
          <table:table-cell office:value-type="string" office:string-value="未達標" table:formula="of:=IF([.E111]&gt;=[.J111];&quot;達標&quot;;&quot;未達標&quot;)" table:style-name="ce13">
            <text:p>未達標</text:p>
          </table:table-cell>
          <table:table-cell office:value-type="string" office:string-value="未達標" table:formula="of:=IF([.G111]&gt;=[.J111];&quot;達標&quot;;&quot;未達標&quot;)" table:style-name="ce13">
            <text:p>未達標</text:p>
          </table:table-cell>
          <table:table-cell office:value-type="string" office:string-value="未達標" table:formula="of:=IF([.H111]&gt;=[.J11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6</text:p>
          </table:table-cell>
          <table:table-cell office:value-type="string" table:style-name="ce4">
            <text:p>正德國中</text:p>
          </table:table-cell>
          <table:table-cell office:value-type="float" office:value="330" table:style-name="ce3">
            <text:p>330</text:p>
          </table:table-cell>
          <table:table-cell office:value-type="float" office:value="9709.44" table:style-name="ce1">
            <text:p>9709.44</text:p>
          </table:table-cell>
          <table:table-cell office:value-type="float" office:value="26397.07" table:style-name="ce1">
            <text:p>26397.07</text:p>
          </table:table-cell>
          <table:table-cell office:value-type="float" office:value="36106.51" table:formula="of:=SUM([.D112:.E112])" table:style-name="ce1">
            <text:p>36106.51</text:p>
          </table:table-cell>
          <table:table-cell office:value-type="float" office:value="0.1" table:style-name="ce1">
            <text:p>0.1</text:p>
          </table:table-cell>
          <table:table-cell office:value-type="float" office:value="19.18" table:style-name="ce1">
            <text:p>19.18</text:p>
          </table:table-cell>
          <table:table-cell office:value-type="float" office:value="19.28" table:formula="of:=SUM([.G112:.H112])" table:style-name="ce1">
            <text:p>19.28</text:p>
          </table:table-cell>
          <table:table-cell office:value-type="float" office:value="1320" table:formula="of:=[.C112]*4" table:style-name="ce3">
            <text:p>1320</text:p>
          </table:table-cell>
          <table:table-cell office:value-type="string" office:string-value="達標" table:formula="of:=IF([.D112]&gt;=[.J112];&quot;達標&quot;;&quot;未達標&quot;)" table:style-name="ce13">
            <text:p>達標</text:p>
          </table:table-cell>
          <table:table-cell office:value-type="string" office:string-value="達標" table:formula="of:=IF([.E112]&gt;=[.J112];&quot;達標&quot;;&quot;未達標&quot;)" table:style-name="ce13">
            <text:p>達標</text:p>
          </table:table-cell>
          <table:table-cell office:value-type="string" office:string-value="未達標" table:formula="of:=IF([.G112]&gt;=[.J112];&quot;達標&quot;;&quot;未達標&quot;)" table:style-name="ce13">
            <text:p>未達標</text:p>
          </table:table-cell>
          <table:table-cell office:value-type="string" office:string-value="未達標" table:formula="of:=IF([.H112]&gt;=[.J11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7</text:p>
          </table:table-cell>
          <table:table-cell office:value-type="string" table:style-name="ce4">
            <text:p>安溪國中</text:p>
          </table:table-cell>
          <table:table-cell office:value-type="float" office:value="170" table:style-name="ce3">
            <text:p>170</text:p>
          </table:table-cell>
          <table:table-cell office:value-type="float" office:value="613.87" table:style-name="ce1">
            <text:p>613.87</text:p>
          </table:table-cell>
          <table:table-cell office:value-type="float" office:value="853.5" table:style-name="ce1">
            <text:p>853.5</text:p>
          </table:table-cell>
          <table:table-cell office:value-type="float" office:value="1467.37" table:formula="of:=SUM([.D113:.E113])" table:style-name="ce1">
            <text:p>1467.37</text:p>
          </table:table-cell>
          <table:table-cell office:value-type="float" office:value="1.07" table:style-name="ce1">
            <text:p>1.07</text:p>
          </table:table-cell>
          <table:table-cell office:value-type="float" office:value="0.08" table:style-name="ce1">
            <text:p>0.08</text:p>
          </table:table-cell>
          <table:table-cell office:value-type="float" office:value="1.1500000000000001" table:formula="of:=SUM([.G113:.H113])" table:style-name="ce1">
            <text:p>1.15</text:p>
          </table:table-cell>
          <table:table-cell office:value-type="float" office:value="680" table:formula="of:=[.C113]*4" table:style-name="ce3">
            <text:p>680</text:p>
          </table:table-cell>
          <table:table-cell office:value-type="string" office:string-value="未達標" table:formula="of:=IF([.D113]&gt;=[.J113];&quot;達標&quot;;&quot;未達標&quot;)" table:style-name="ce13">
            <text:p>未達標</text:p>
          </table:table-cell>
          <table:table-cell office:value-type="string" office:string-value="達標" table:formula="of:=IF([.E113]&gt;=[.J113];&quot;達標&quot;;&quot;未達標&quot;)" table:style-name="ce13">
            <text:p>達標</text:p>
          </table:table-cell>
          <table:table-cell office:value-type="string" office:string-value="未達標" table:formula="of:=IF([.G113]&gt;=[.J113];&quot;達標&quot;;&quot;未達標&quot;)" table:style-name="ce13">
            <text:p>未達標</text:p>
          </table:table-cell>
          <table:table-cell office:value-type="string" office:string-value="未達標" table:formula="of:=IF([.H113]&gt;=[.J11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69</text:p>
          </table:table-cell>
          <table:table-cell office:value-type="string" table:style-name="ce4">
            <text:p>育林國中</text:p>
          </table:table-cell>
          <table:table-cell office:value-type="float" office:value="186" table:style-name="ce3">
            <text:p>186</text:p>
          </table:table-cell>
          <table:table-cell office:value-type="float" office:value="5689.24" table:style-name="ce1">
            <text:p>5689.24</text:p>
          </table:table-cell>
          <table:table-cell office:value-type="float" office:value="9378.07" table:style-name="ce1">
            <text:p>9378.07</text:p>
          </table:table-cell>
          <table:table-cell office:value-type="float" office:value="15067.31" table:formula="of:=SUM([.D114:.E114])" table:style-name="ce1">
            <text:p>15067.31</text:p>
          </table:table-cell>
          <table:table-cell office:value-type="float" office:value="7.31" table:style-name="ce1">
            <text:p>7.31</text:p>
          </table:table-cell>
          <table:table-cell office:value-type="float" office:value="2.6" table:style-name="ce1">
            <text:p>2.6</text:p>
          </table:table-cell>
          <table:table-cell office:value-type="float" office:value="9.91" table:formula="of:=SUM([.G114:.H114])" table:style-name="ce1">
            <text:p>9.91</text:p>
          </table:table-cell>
          <table:table-cell office:value-type="float" office:value="744" table:formula="of:=[.C114]*4" table:style-name="ce3">
            <text:p>744</text:p>
          </table:table-cell>
          <table:table-cell office:value-type="string" office:string-value="達標" table:formula="of:=IF([.D114]&gt;=[.J114];&quot;達標&quot;;&quot;未達標&quot;)" table:style-name="ce13">
            <text:p>達標</text:p>
          </table:table-cell>
          <table:table-cell office:value-type="string" office:string-value="達標" table:formula="of:=IF([.E114]&gt;=[.J114];&quot;達標&quot;;&quot;未達標&quot;)" table:style-name="ce13">
            <text:p>達標</text:p>
          </table:table-cell>
          <table:table-cell office:value-type="string" office:string-value="未達標" table:formula="of:=IF([.G114]&gt;=[.J114];&quot;達標&quot;;&quot;未達標&quot;)" table:style-name="ce13">
            <text:p>未達標</text:p>
          </table:table-cell>
          <table:table-cell office:value-type="string" office:string-value="未達標" table:formula="of:=IF([.H114]&gt;=[.J11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0</text:p>
          </table:table-cell>
          <table:table-cell office:value-type="string" table:style-name="ce4">
            <text:p>青山國中小</text:p>
          </table:table-cell>
          <table:table-cell office:value-type="float" office:value="108" table:style-name="ce3">
            <text:p>108</text:p>
          </table:table-cell>
          <table:table-cell office:value-type="float" office:value="3332.85" table:style-name="ce1">
            <text:p>3332.85</text:p>
          </table:table-cell>
          <table:table-cell office:value-type="float" office:value="4981.57" table:style-name="ce1">
            <text:p>4981.57</text:p>
          </table:table-cell>
          <table:table-cell office:value-type="float" office:value="8314.42" table:formula="of:=SUM([.D115:.E115])" table:style-name="ce1">
            <text:p>8314.42</text:p>
          </table:table-cell>
          <table:table-cell office:value-type="float" office:value="3.8" table:style-name="ce1">
            <text:p>3.8</text:p>
          </table:table-cell>
          <table:table-cell office:value-type="float" office:value="2.63" table:style-name="ce1">
            <text:p>2.63</text:p>
          </table:table-cell>
          <table:table-cell office:value-type="float" office:value="6.43" table:formula="of:=SUM([.G115:.H115])" table:style-name="ce1">
            <text:p>6.43</text:p>
          </table:table-cell>
          <table:table-cell office:value-type="float" office:value="432" table:formula="of:=[.C115]*4" table:style-name="ce3">
            <text:p>432</text:p>
          </table:table-cell>
          <table:table-cell office:value-type="string" office:string-value="達標" table:formula="of:=IF([.D115]&gt;=[.J115];&quot;達標&quot;;&quot;未達標&quot;)" table:style-name="ce13">
            <text:p>達標</text:p>
          </table:table-cell>
          <table:table-cell office:value-type="string" office:string-value="達標" table:formula="of:=IF([.E115]&gt;=[.J115];&quot;達標&quot;;&quot;未達標&quot;)" table:style-name="ce13">
            <text:p>達標</text:p>
          </table:table-cell>
          <table:table-cell office:value-type="string" office:string-value="未達標" table:formula="of:=IF([.G115]&gt;=[.J115];&quot;達標&quot;;&quot;未達標&quot;)" table:style-name="ce13">
            <text:p>未達標</text:p>
          </table:table-cell>
          <table:table-cell office:value-type="string" office:string-value="未達標" table:formula="of:=IF([.H115]&gt;=[.J11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1</text:p>
          </table:table-cell>
          <table:table-cell office:value-type="string" table:style-name="ce4">
            <text:p>崇林國中</text:p>
          </table:table-cell>
          <table:table-cell office:value-type="float" office:value="272" table:style-name="ce3">
            <text:p>272</text:p>
          </table:table-cell>
          <table:table-cell office:value-type="float" office:value="41959.4" table:style-name="ce1">
            <text:p>41959.4</text:p>
          </table:table-cell>
          <table:table-cell office:value-type="float" office:value="104206.48" table:style-name="ce1">
            <text:p>104206.48</text:p>
          </table:table-cell>
          <table:table-cell office:value-type="float" office:value="146165.88" table:formula="of:=SUM([.D116:.E116])" table:style-name="ce1">
            <text:p>146165.88</text:p>
          </table:table-cell>
          <table:table-cell office:value-type="float" office:value="4.29" table:style-name="ce1">
            <text:p>4.29</text:p>
          </table:table-cell>
          <table:table-cell office:value-type="float" office:value="45.24" table:style-name="ce1">
            <text:p>45.24</text:p>
          </table:table-cell>
          <table:table-cell office:value-type="float" office:value="49.53" table:formula="of:=SUM([.G116:.H116])" table:style-name="ce1">
            <text:p>49.53</text:p>
          </table:table-cell>
          <table:table-cell office:value-type="float" office:value="1088" table:formula="of:=[.C116]*4" table:style-name="ce3">
            <text:p>1088</text:p>
          </table:table-cell>
          <table:table-cell office:value-type="string" office:string-value="達標" table:formula="of:=IF([.D116]&gt;=[.J116];&quot;達標&quot;;&quot;未達標&quot;)" table:style-name="ce13">
            <text:p>達標</text:p>
          </table:table-cell>
          <table:table-cell office:value-type="string" office:string-value="達標" table:formula="of:=IF([.E116]&gt;=[.J116];&quot;達標&quot;;&quot;未達標&quot;)" table:style-name="ce13">
            <text:p>達標</text:p>
          </table:table-cell>
          <table:table-cell office:value-type="string" office:string-value="未達標" table:formula="of:=IF([.G116]&gt;=[.J116];&quot;達標&quot;;&quot;未達標&quot;)" table:style-name="ce13">
            <text:p>未達標</text:p>
          </table:table-cell>
          <table:table-cell office:value-type="string" office:string-value="未達標" table:formula="of:=IF([.H116]&gt;=[.J11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2</text:p>
          </table:table-cell>
          <table:table-cell office:value-type="string" table:style-name="ce4">
            <text:p>二重國中</text:p>
          </table:table-cell>
          <table:table-cell office:value-type="float" office:value="96" table:style-name="ce3">
            <text:p>96</text:p>
          </table:table-cell>
          <table:table-cell office:value-type="float" office:value="4492.1499999999996" table:style-name="ce1">
            <text:p>4492.15</text:p>
          </table:table-cell>
          <table:table-cell office:value-type="float" office:value="9564.98" table:style-name="ce1">
            <text:p>9564.98</text:p>
          </table:table-cell>
          <table:table-cell office:value-type="float" office:value="14057.13" table:formula="of:=SUM([.D117:.E117])" table:style-name="ce1">
            <text:p>14057.13</text:p>
          </table:table-cell>
          <table:table-cell office:value-type="float" office:value="0.03" table:style-name="ce1">
            <text:p>0.03</text:p>
          </table:table-cell>
          <table:table-cell office:value-type="float" office:value="13.86" table:style-name="ce1">
            <text:p>13.86</text:p>
          </table:table-cell>
          <table:table-cell office:value-type="float" office:value="13.889999999999999" table:formula="of:=SUM([.G117:.H117])" table:style-name="ce1">
            <text:p>13.89</text:p>
          </table:table-cell>
          <table:table-cell office:value-type="float" office:value="384" table:formula="of:=[.C117]*4" table:style-name="ce3">
            <text:p>384</text:p>
          </table:table-cell>
          <table:table-cell office:value-type="string" office:string-value="達標" table:formula="of:=IF([.D117]&gt;=[.J117];&quot;達標&quot;;&quot;未達標&quot;)" table:style-name="ce13">
            <text:p>達標</text:p>
          </table:table-cell>
          <table:table-cell office:value-type="string" office:string-value="達標" table:formula="of:=IF([.E117]&gt;=[.J117];&quot;達標&quot;;&quot;未達標&quot;)" table:style-name="ce13">
            <text:p>達標</text:p>
          </table:table-cell>
          <table:table-cell office:value-type="string" office:string-value="未達標" table:formula="of:=IF([.G117]&gt;=[.J117];&quot;達標&quot;;&quot;未達標&quot;)" table:style-name="ce13">
            <text:p>未達標</text:p>
          </table:table-cell>
          <table:table-cell office:value-type="string" office:string-value="未達標" table:formula="of:=IF([.H117]&gt;=[.J11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3</text:p>
          </table:table-cell>
          <table:table-cell office:value-type="string" table:style-name="ce4">
            <text:p>大觀國中</text:p>
          </table:table-cell>
          <table:table-cell office:value-type="float" office:value="224" table:style-name="ce3">
            <text:p>224</text:p>
          </table:table-cell>
          <table:table-cell office:value-type="float" office:value="26876.54" table:style-name="ce1">
            <text:p>26876.54</text:p>
          </table:table-cell>
          <table:table-cell office:value-type="float" office:value="55441.21" table:style-name="ce1">
            <text:p>55441.21</text:p>
          </table:table-cell>
          <table:table-cell office:value-type="float" office:value="82317.75" table:formula="of:=SUM([.D118:.E118])" table:style-name="ce1">
            <text:p>82317.75</text:p>
          </table:table-cell>
          <table:table-cell office:value-type="float" office:value="0.06" table:style-name="ce1">
            <text:p>0.06</text:p>
          </table:table-cell>
          <table:table-cell office:value-type="float" office:value="8.26" table:style-name="ce1">
            <text:p>8.26</text:p>
          </table:table-cell>
          <table:table-cell office:value-type="float" office:value="8.32" table:formula="of:=SUM([.G118:.H118])" table:style-name="ce1">
            <text:p>8.32</text:p>
          </table:table-cell>
          <table:table-cell office:value-type="float" office:value="896" table:formula="of:=[.C118]*4" table:style-name="ce3">
            <text:p>896</text:p>
          </table:table-cell>
          <table:table-cell office:value-type="string" office:string-value="達標" table:formula="of:=IF([.D118]&gt;=[.J118];&quot;達標&quot;;&quot;未達標&quot;)" table:style-name="ce13">
            <text:p>達標</text:p>
          </table:table-cell>
          <table:table-cell office:value-type="string" office:string-value="達標" table:formula="of:=IF([.E118]&gt;=[.J118];&quot;達標&quot;;&quot;未達標&quot;)" table:style-name="ce13">
            <text:p>達標</text:p>
          </table:table-cell>
          <table:table-cell office:value-type="string" office:string-value="未達標" table:formula="of:=IF([.G118]&gt;=[.J118];&quot;達標&quot;;&quot;未達標&quot;)" table:style-name="ce13">
            <text:p>未達標</text:p>
          </table:table-cell>
          <table:table-cell office:value-type="string" office:string-value="未達標" table:formula="of:=IF([.H118]&gt;=[.J11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4</text:p>
          </table:table-cell>
          <table:table-cell office:value-type="string" table:style-name="ce4">
            <text:p>三多國中</text:p>
          </table:table-cell>
          <table:table-cell office:value-type="float" office:value="198" table:style-name="ce3">
            <text:p>198</text:p>
          </table:table-cell>
          <table:table-cell office:value-type="float" office:value="7346.32" table:style-name="ce1">
            <text:p>7346.32</text:p>
          </table:table-cell>
          <table:table-cell office:value-type="float" office:value="13240.97" table:style-name="ce1">
            <text:p>13240.97</text:p>
          </table:table-cell>
          <table:table-cell office:value-type="float" office:value="20587.29" table:formula="of:=SUM([.D119:.E119])" table:style-name="ce1">
            <text:p>20587.29</text:p>
          </table:table-cell>
          <table:table-cell office:value-type="float" office:value="0" table:style-name="ce1">
            <text:p>0</text:p>
          </table:table-cell>
          <table:table-cell office:value-type="float" office:value="1.56" table:style-name="ce1">
            <text:p>1.56</text:p>
          </table:table-cell>
          <table:table-cell office:value-type="float" office:value="1.56" table:formula="of:=SUM([.G119:.H119])" table:style-name="ce1">
            <text:p>1.56</text:p>
          </table:table-cell>
          <table:table-cell office:value-type="float" office:value="792" table:formula="of:=[.C119]*4" table:style-name="ce3">
            <text:p>792</text:p>
          </table:table-cell>
          <table:table-cell office:value-type="string" office:string-value="達標" table:formula="of:=IF([.D119]&gt;=[.J119];&quot;達標&quot;;&quot;未達標&quot;)" table:style-name="ce13">
            <text:p>達標</text:p>
          </table:table-cell>
          <table:table-cell office:value-type="string" office:string-value="達標" table:formula="of:=IF([.E119]&gt;=[.J119];&quot;達標&quot;;&quot;未達標&quot;)" table:style-name="ce13">
            <text:p>達標</text:p>
          </table:table-cell>
          <table:table-cell office:value-type="string" office:string-value="未達標" table:formula="of:=IF([.G119]&gt;=[.J119];&quot;達標&quot;;&quot;未達標&quot;)" table:style-name="ce13">
            <text:p>未達標</text:p>
          </table:table-cell>
          <table:table-cell office:value-type="string" office:string-value="未達標" table:formula="of:=IF([.H119]&gt;=[.J11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5</text:p>
          </table:table-cell>
          <table:table-cell office:value-type="string" table:style-name="ce4">
            <text:p>忠孝國中</text:p>
          </table:table-cell>
          <table:table-cell office:value-type="float" office:value="186" table:style-name="ce3">
            <text:p>186</text:p>
          </table:table-cell>
          <table:table-cell office:value-type="float" office:value="15378.8" table:style-name="ce1">
            <text:p>15378.8</text:p>
          </table:table-cell>
          <table:table-cell office:value-type="float" office:value="29847.14" table:style-name="ce1">
            <text:p>29847.14</text:p>
          </table:table-cell>
          <table:table-cell office:value-type="float" office:value="45225.94" table:formula="of:=SUM([.D120:.E120])" table:style-name="ce1">
            <text:p>45225.94</text:p>
          </table:table-cell>
          <table:table-cell office:value-type="float" office:value="0.18" table:style-name="ce1">
            <text:p>0.18</text:p>
          </table:table-cell>
          <table:table-cell office:value-type="float" office:value="0.74" table:style-name="ce1">
            <text:p>0.74</text:p>
          </table:table-cell>
          <table:table-cell office:value-type="float" office:value="0.91999999999999993" table:formula="of:=SUM([.G120:.H120])" table:style-name="ce1">
            <text:p>0.92</text:p>
          </table:table-cell>
          <table:table-cell office:value-type="float" office:value="744" table:formula="of:=[.C120]*4" table:style-name="ce3">
            <text:p>744</text:p>
          </table:table-cell>
          <table:table-cell office:value-type="string" office:string-value="達標" table:formula="of:=IF([.D120]&gt;=[.J120];&quot;達標&quot;;&quot;未達標&quot;)" table:style-name="ce13">
            <text:p>達標</text:p>
          </table:table-cell>
          <table:table-cell office:value-type="string" office:string-value="達標" table:formula="of:=IF([.E120]&gt;=[.J120];&quot;達標&quot;;&quot;未達標&quot;)" table:style-name="ce13">
            <text:p>達標</text:p>
          </table:table-cell>
          <table:table-cell office:value-type="string" office:string-value="未達標" table:formula="of:=IF([.G120]&gt;=[.J120];&quot;達標&quot;;&quot;未達標&quot;)" table:style-name="ce13">
            <text:p>未達標</text:p>
          </table:table-cell>
          <table:table-cell office:value-type="string" office:string-value="未達標" table:formula="of:=IF([.H120]&gt;=[.J12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6</text:p>
          </table:table-cell>
          <table:table-cell office:value-type="string" table:style-name="ce4">
            <text:p>鷺江國中</text:p>
          </table:table-cell>
          <table:table-cell office:value-type="float" office:value="363" table:style-name="ce3">
            <text:p>363</text:p>
          </table:table-cell>
          <table:table-cell office:value-type="float" office:value="3292.87" table:style-name="ce1">
            <text:p>3292.87</text:p>
          </table:table-cell>
          <table:table-cell office:value-type="float" office:value="5115.58" table:style-name="ce1">
            <text:p>5115.58</text:p>
          </table:table-cell>
          <table:table-cell office:value-type="float" office:value="8408.4500000000007" table:formula="of:=SUM([.D121:.E121])" table:style-name="ce1">
            <text:p>8408.45</text:p>
          </table:table-cell>
          <table:table-cell office:value-type="float" office:value="3.7" table:style-name="ce1">
            <text:p>3.7</text:p>
          </table:table-cell>
          <table:table-cell office:value-type="float" office:value="1.64" table:style-name="ce1">
            <text:p>1.64</text:p>
          </table:table-cell>
          <table:table-cell office:value-type="float" office:value="5.34" table:formula="of:=SUM([.G121:.H121])" table:style-name="ce1">
            <text:p>5.34</text:p>
          </table:table-cell>
          <table:table-cell office:value-type="float" office:value="1452" table:formula="of:=[.C121]*4" table:style-name="ce3">
            <text:p>1452</text:p>
          </table:table-cell>
          <table:table-cell office:value-type="string" office:string-value="達標" table:formula="of:=IF([.D121]&gt;=[.J121];&quot;達標&quot;;&quot;未達標&quot;)" table:style-name="ce13">
            <text:p>達標</text:p>
          </table:table-cell>
          <table:table-cell office:value-type="string" office:string-value="達標" table:formula="of:=IF([.E121]&gt;=[.J121];&quot;達標&quot;;&quot;未達標&quot;)" table:style-name="ce13">
            <text:p>達標</text:p>
          </table:table-cell>
          <table:table-cell office:value-type="string" office:string-value="未達標" table:formula="of:=IF([.G121]&gt;=[.J121];&quot;達標&quot;;&quot;未達標&quot;)" table:style-name="ce13">
            <text:p>未達標</text:p>
          </table:table-cell>
          <table:table-cell office:value-type="string" office:string-value="未達標" table:formula="of:=IF([.H121]&gt;=[.J12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7</text:p>
          </table:table-cell>
          <table:table-cell office:value-type="string" table:style-name="ce4">
            <text:p>桃子腳國中小</text:p>
          </table:table-cell>
          <table:table-cell office:value-type="float" office:value="436" table:formula="of:=288+148" table:style-name="ce3">
            <text:p>436</text:p>
          </table:table-cell>
          <table:table-cell office:value-type="float" office:value="23597.09" table:style-name="ce1">
            <text:p>23597.09</text:p>
          </table:table-cell>
          <table:table-cell office:value-type="float" office:value="74784.3" table:style-name="ce1">
            <text:p>74784.3</text:p>
          </table:table-cell>
          <table:table-cell office:value-type="float" office:value="98381.39" table:formula="of:=SUM([.D122:.E122])" table:style-name="ce1">
            <text:p>98381.39</text:p>
          </table:table-cell>
          <table:table-cell office:value-type="float" office:value="6.27" table:style-name="ce1">
            <text:p>6.27</text:p>
          </table:table-cell>
          <table:table-cell office:value-type="float" office:value="255.02" table:style-name="ce1">
            <text:p>255.02</text:p>
          </table:table-cell>
          <table:table-cell office:value-type="float" office:value="261.29000000000002" table:formula="of:=SUM([.G122:.H122])" table:style-name="ce1">
            <text:p>261.29</text:p>
          </table:table-cell>
          <table:table-cell office:value-type="float" office:value="1744" table:formula="of:=[.C122]*4" table:style-name="ce3">
            <text:p>1744</text:p>
          </table:table-cell>
          <table:table-cell office:value-type="string" office:string-value="達標" table:formula="of:=IF([.D122]&gt;=[.J122];&quot;達標&quot;;&quot;未達標&quot;)" table:style-name="ce13">
            <text:p>達標</text:p>
          </table:table-cell>
          <table:table-cell office:value-type="string" office:string-value="達標" table:formula="of:=IF([.E122]&gt;=[.J122];&quot;達標&quot;;&quot;未達標&quot;)" table:style-name="ce13">
            <text:p>達標</text:p>
          </table:table-cell>
          <table:table-cell office:value-type="string" office:string-value="未達標" table:formula="of:=IF([.G122]&gt;=[.J122];&quot;達標&quot;;&quot;未達標&quot;)" table:style-name="ce13">
            <text:p>未達標</text:p>
          </table:table-cell>
          <table:table-cell office:value-type="string" office:string-value="未達標" table:formula="of:=IF([.H122]&gt;=[.J12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79</text:p>
          </table:table-cell>
          <table:table-cell office:value-type="string" table:style-name="ce4">
            <text:p>佳林國中</text:p>
          </table:table-cell>
          <table:table-cell office:value-type="float" office:value="165" table:style-name="ce3">
            <text:p>16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23:.E12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23:.H123])" table:style-name="ce1">
            <text:p>0</text:p>
          </table:table-cell>
          <table:table-cell office:value-type="float" office:value="660" table:formula="of:=[.C123]*4" table:style-name="ce3">
            <text:p>660</text:p>
          </table:table-cell>
          <table:table-cell office:value-type="string" office:string-value="未達標" table:formula="of:=IF([.D123]&gt;=[.J123];&quot;達標&quot;;&quot;未達標&quot;)" table:style-name="ce13">
            <text:p>未達標</text:p>
          </table:table-cell>
          <table:table-cell office:value-type="string" office:string-value="未達標" table:formula="of:=IF([.E123]&gt;=[.J123];&quot;達標&quot;;&quot;未達標&quot;)" table:style-name="ce13">
            <text:p>未達標</text:p>
          </table:table-cell>
          <table:table-cell office:value-type="string" office:string-value="未達標" table:formula="of:=IF([.G123]&gt;=[.J123];&quot;達標&quot;;&quot;未達標&quot;)" table:style-name="ce13">
            <text:p>未達標</text:p>
          </table:table-cell>
          <table:table-cell office:value-type="string" office:string-value="未達標" table:formula="of:=IF([.H123]&gt;=[.J12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580</text:p>
          </table:table-cell>
          <table:table-cell office:value-type="string" table:style-name="ce4">
            <text:p>達觀國中小</text:p>
          </table:table-cell>
          <table:table-cell office:value-type="float" office:value="261" table:formula="of:=96+165" table:style-name="ce5">
            <text:p>261</text:p>
          </table:table-cell>
          <table:table-cell office:value-type="float" office:value="394.47" table:style-name="ce1">
            <text:p>394.47</text:p>
          </table:table-cell>
          <table:table-cell office:value-type="float" office:value="4825.71" table:style-name="ce1">
            <text:p>4825.71</text:p>
          </table:table-cell>
          <table:table-cell office:value-type="float" office:value="5220.18" table:formula="of:=SUM([.D124:.E124])" table:style-name="ce1">
            <text:p>5220.18</text:p>
          </table:table-cell>
          <table:table-cell office:value-type="float" office:value="0.08" table:style-name="ce1">
            <text:p>0.08</text:p>
          </table:table-cell>
          <table:table-cell office:value-type="float" office:value="28.14" table:style-name="ce1">
            <text:p>28.14</text:p>
          </table:table-cell>
          <table:table-cell office:value-type="float" office:value="28.22" table:formula="of:=SUM([.G124:.H124])" table:style-name="ce1">
            <text:p>28.22</text:p>
          </table:table-cell>
          <table:table-cell office:value-type="float" office:value="1044" table:formula="of:=[.C124]*4" table:style-name="ce3">
            <text:p>1044</text:p>
          </table:table-cell>
          <table:table-cell office:value-type="string" office:string-value="未達標" table:formula="of:=IF([.D124]&gt;=[.J124];&quot;達標&quot;;&quot;未達標&quot;)" table:style-name="ce13">
            <text:p>未達標</text:p>
          </table:table-cell>
          <table:table-cell office:value-type="string" office:string-value="達標" table:formula="of:=IF([.E124]&gt;=[.J124];&quot;達標&quot;;&quot;未達標&quot;)" table:style-name="ce13">
            <text:p>達標</text:p>
          </table:table-cell>
          <table:table-cell office:value-type="string" office:string-value="未達標" table:formula="of:=IF([.G124]&gt;=[.J124];&quot;達標&quot;;&quot;未達標&quot;)" table:style-name="ce13">
            <text:p>未達標</text:p>
          </table:table-cell>
          <table:table-cell office:value-type="string" office:string-value="未達標" table:formula="of:=IF([.H124]&gt;=[.J12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1</text:p>
          </table:table-cell>
          <table:table-cell office:value-type="string" table:style-name="ce4">
            <text:p>板橋國小</text:p>
          </table:table-cell>
          <table:table-cell office:value-type="float" office:value="576" table:style-name="ce3">
            <text:p>576</text:p>
          </table:table-cell>
          <table:table-cell office:value-type="float" office:value="14583.76" table:style-name="ce1">
            <text:p>14583.76</text:p>
          </table:table-cell>
          <table:table-cell office:value-type="float" office:value="28221.06" table:style-name="ce1">
            <text:p>28221.06</text:p>
          </table:table-cell>
          <table:table-cell office:value-type="float" office:value="42804.82" table:formula="of:=SUM([.D125:.E125])" table:style-name="ce1">
            <text:p>42804.82</text:p>
          </table:table-cell>
          <table:table-cell office:value-type="float" office:value="17.91" table:style-name="ce1">
            <text:p>17.91</text:p>
          </table:table-cell>
          <table:table-cell office:value-type="float" office:value="71.56" table:style-name="ce1">
            <text:p>71.56</text:p>
          </table:table-cell>
          <table:table-cell office:value-type="float" office:value="89.47" table:formula="of:=SUM([.G125:.H125])" table:style-name="ce1">
            <text:p>89.47</text:p>
          </table:table-cell>
          <table:table-cell office:value-type="float" office:value="2304" table:formula="of:=[.C125]*4" table:style-name="ce3">
            <text:p>2304</text:p>
          </table:table-cell>
          <table:table-cell office:value-type="string" office:string-value="達標" table:formula="of:=IF([.D125]&gt;=[.J125];&quot;達標&quot;;&quot;未達標&quot;)" table:style-name="ce13">
            <text:p>達標</text:p>
          </table:table-cell>
          <table:table-cell office:value-type="string" office:string-value="達標" table:formula="of:=IF([.E125]&gt;=[.J125];&quot;達標&quot;;&quot;未達標&quot;)" table:style-name="ce13">
            <text:p>達標</text:p>
          </table:table-cell>
          <table:table-cell office:value-type="string" office:string-value="未達標" table:formula="of:=IF([.G125]&gt;=[.J125];&quot;達標&quot;;&quot;未達標&quot;)" table:style-name="ce13">
            <text:p>未達標</text:p>
          </table:table-cell>
          <table:table-cell office:value-type="string" office:string-value="未達標" table:formula="of:=IF([.H125]&gt;=[.J12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2</text:p>
          </table:table-cell>
          <table:table-cell office:value-type="string" table:style-name="ce4">
            <text:p>國光國小</text:p>
          </table:table-cell>
          <table:table-cell office:value-type="float" office:value="168" table:style-name="ce3">
            <text:p>168</text:p>
          </table:table-cell>
          <table:table-cell office:value-type="float" office:value="5156.59" table:style-name="ce1">
            <text:p>5156.59</text:p>
          </table:table-cell>
          <table:table-cell office:value-type="float" office:value="15605.89" table:style-name="ce1">
            <text:p>15605.89</text:p>
          </table:table-cell>
          <table:table-cell office:value-type="float" office:value="20762.48" table:formula="of:=SUM([.D126:.E126])" table:style-name="ce1">
            <text:p>20762.48</text:p>
          </table:table-cell>
          <table:table-cell office:value-type="float" office:value="8.9600000000000009" table:style-name="ce1">
            <text:p>8.96</text:p>
          </table:table-cell>
          <table:table-cell office:value-type="float" office:value="58.18" table:style-name="ce1">
            <text:p>58.18</text:p>
          </table:table-cell>
          <table:table-cell office:value-type="float" office:value="67.14" table:formula="of:=SUM([.G126:.H126])" table:style-name="ce1">
            <text:p>67.14</text:p>
          </table:table-cell>
          <table:table-cell office:value-type="float" office:value="672" table:formula="of:=[.C126]*4" table:style-name="ce3">
            <text:p>672</text:p>
          </table:table-cell>
          <table:table-cell office:value-type="string" office:string-value="達標" table:formula="of:=IF([.D126]&gt;=[.J126];&quot;達標&quot;;&quot;未達標&quot;)" table:style-name="ce13">
            <text:p>達標</text:p>
          </table:table-cell>
          <table:table-cell office:value-type="string" office:string-value="達標" table:formula="of:=IF([.E126]&gt;=[.J126];&quot;達標&quot;;&quot;未達標&quot;)" table:style-name="ce13">
            <text:p>達標</text:p>
          </table:table-cell>
          <table:table-cell office:value-type="string" office:string-value="未達標" table:formula="of:=IF([.G126]&gt;=[.J126];&quot;達標&quot;;&quot;未達標&quot;)" table:style-name="ce13">
            <text:p>未達標</text:p>
          </table:table-cell>
          <table:table-cell office:value-type="string" office:string-value="未達標" table:formula="of:=IF([.H126]&gt;=[.J12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3</text:p>
          </table:table-cell>
          <table:table-cell office:value-type="string" table:style-name="ce4">
            <text:p>新埔國小</text:p>
          </table:table-cell>
          <table:table-cell office:value-type="float" office:value="420" table:style-name="ce3">
            <text:p>420</text:p>
          </table:table-cell>
          <table:table-cell office:value-type="float" office:value="2694.42" table:style-name="ce1">
            <text:p>2694.42</text:p>
          </table:table-cell>
          <table:table-cell office:value-type="float" office:value="5643.01" table:style-name="ce1">
            <text:p>5643.01</text:p>
          </table:table-cell>
          <table:table-cell office:value-type="float" office:value="8337.43" table:formula="of:=SUM([.D127:.E127])" table:style-name="ce1">
            <text:p>8337.43</text:p>
          </table:table-cell>
          <table:table-cell office:value-type="float" office:value="0.06" table:style-name="ce1">
            <text:p>0.06</text:p>
          </table:table-cell>
          <table:table-cell office:value-type="float" office:value="6.41" table:style-name="ce1">
            <text:p>6.41</text:p>
          </table:table-cell>
          <table:table-cell office:value-type="float" office:value="6.47" table:formula="of:=SUM([.G127:.H127])" table:style-name="ce1">
            <text:p>6.47</text:p>
          </table:table-cell>
          <table:table-cell office:value-type="float" office:value="1680" table:formula="of:=[.C127]*4" table:style-name="ce3">
            <text:p>1680</text:p>
          </table:table-cell>
          <table:table-cell office:value-type="string" office:string-value="達標" table:formula="of:=IF([.D127]&gt;=[.J127];&quot;達標&quot;;&quot;未達標&quot;)" table:style-name="ce13">
            <text:p>達標</text:p>
          </table:table-cell>
          <table:table-cell office:value-type="string" office:string-value="達標" table:formula="of:=IF([.E127]&gt;=[.J127];&quot;達標&quot;;&quot;未達標&quot;)" table:style-name="ce13">
            <text:p>達標</text:p>
          </table:table-cell>
          <table:table-cell office:value-type="string" office:string-value="未達標" table:formula="of:=IF([.G127]&gt;=[.J127];&quot;達標&quot;;&quot;未達標&quot;)" table:style-name="ce13">
            <text:p>未達標</text:p>
          </table:table-cell>
          <table:table-cell office:value-type="string" office:string-value="未達標" table:formula="of:=IF([.H127]&gt;=[.J12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4</text:p>
          </table:table-cell>
          <table:table-cell office:value-type="string" table:style-name="ce4">
            <text:p>埔墘國小</text:p>
          </table:table-cell>
          <table:table-cell office:value-type="float" office:value="403" table:style-name="ce3">
            <text:p>403</text:p>
          </table:table-cell>
          <table:table-cell office:value-type="float" office:value="26842.67" table:style-name="ce1">
            <text:p>26842.67</text:p>
          </table:table-cell>
          <table:table-cell office:value-type="float" office:value="23516.9" table:style-name="ce1">
            <text:p>23516.9</text:p>
          </table:table-cell>
          <table:table-cell office:value-type="float" office:value="50359.57" table:formula="of:=SUM([.D128:.E128])" table:style-name="ce1">
            <text:p>50359.57</text:p>
          </table:table-cell>
          <table:table-cell office:value-type="float" office:value="0.26" table:style-name="ce1">
            <text:p>0.26</text:p>
          </table:table-cell>
          <table:table-cell office:value-type="float" office:value="22.25" table:style-name="ce1">
            <text:p>22.25</text:p>
          </table:table-cell>
          <table:table-cell office:value-type="float" office:value="22.51" table:formula="of:=SUM([.G128:.H128])" table:style-name="ce1">
            <text:p>22.51</text:p>
          </table:table-cell>
          <table:table-cell office:value-type="float" office:value="1612" table:formula="of:=[.C128]*4" table:style-name="ce3">
            <text:p>1612</text:p>
          </table:table-cell>
          <table:table-cell office:value-type="string" office:string-value="達標" table:formula="of:=IF([.D128]&gt;=[.J128];&quot;達標&quot;;&quot;未達標&quot;)" table:style-name="ce13">
            <text:p>達標</text:p>
          </table:table-cell>
          <table:table-cell office:value-type="string" office:string-value="達標" table:formula="of:=IF([.E128]&gt;=[.J128];&quot;達標&quot;;&quot;未達標&quot;)" table:style-name="ce13">
            <text:p>達標</text:p>
          </table:table-cell>
          <table:table-cell office:value-type="string" office:string-value="未達標" table:formula="of:=IF([.G128]&gt;=[.J128];&quot;達標&quot;;&quot;未達標&quot;)" table:style-name="ce13">
            <text:p>未達標</text:p>
          </table:table-cell>
          <table:table-cell office:value-type="string" office:string-value="未達標" table:formula="of:=IF([.H128]&gt;=[.J12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5</text:p>
          </table:table-cell>
          <table:table-cell office:value-type="string" table:style-name="ce4">
            <text:p>莒光國小</text:p>
          </table:table-cell>
          <table:table-cell office:value-type="float" office:value="648" table:style-name="ce3">
            <text:p>648</text:p>
          </table:table-cell>
          <table:table-cell office:value-type="float" office:value="29546.33" table:style-name="ce1">
            <text:p>29546.33</text:p>
          </table:table-cell>
          <table:table-cell office:value-type="float" office:value="64547.19" table:style-name="ce1">
            <text:p>64547.19</text:p>
          </table:table-cell>
          <table:table-cell office:value-type="float" office:value="94093.52" table:formula="of:=SUM([.D129:.E129])" table:style-name="ce1">
            <text:p>94093.52</text:p>
          </table:table-cell>
          <table:table-cell office:value-type="float" office:value="8.93" table:style-name="ce1">
            <text:p>8.93</text:p>
          </table:table-cell>
          <table:table-cell office:value-type="float" office:value="168.93" table:style-name="ce1">
            <text:p>168.93</text:p>
          </table:table-cell>
          <table:table-cell office:value-type="float" office:value="177.86" table:formula="of:=SUM([.G129:.H129])" table:style-name="ce1">
            <text:p>177.86</text:p>
          </table:table-cell>
          <table:table-cell office:value-type="float" office:value="2592" table:formula="of:=[.C129]*4" table:style-name="ce3">
            <text:p>2592</text:p>
          </table:table-cell>
          <table:table-cell office:value-type="string" office:string-value="達標" table:formula="of:=IF([.D129]&gt;=[.J129];&quot;達標&quot;;&quot;未達標&quot;)" table:style-name="ce13">
            <text:p>達標</text:p>
          </table:table-cell>
          <table:table-cell office:value-type="string" office:string-value="達標" table:formula="of:=IF([.E129]&gt;=[.J129];&quot;達標&quot;;&quot;未達標&quot;)" table:style-name="ce13">
            <text:p>達標</text:p>
          </table:table-cell>
          <table:table-cell office:value-type="string" office:string-value="未達標" table:formula="of:=IF([.G129]&gt;=[.J129];&quot;達標&quot;;&quot;未達標&quot;)" table:style-name="ce13">
            <text:p>未達標</text:p>
          </table:table-cell>
          <table:table-cell office:value-type="string" office:string-value="未達標" table:formula="of:=IF([.H129]&gt;=[.J12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6</text:p>
          </table:table-cell>
          <table:table-cell office:value-type="string" table:style-name="ce4">
            <text:p>後埔國小</text:p>
          </table:table-cell>
          <table:table-cell office:value-type="float" office:value="558" table:style-name="ce3">
            <text:p>558</text:p>
          </table:table-cell>
          <table:table-cell office:value-type="float" office:value="8629.65" table:style-name="ce1">
            <text:p>8629.65</text:p>
          </table:table-cell>
          <table:table-cell office:value-type="float" office:value="15275.84" table:style-name="ce1">
            <text:p>15275.84</text:p>
          </table:table-cell>
          <table:table-cell office:value-type="float" office:value="23905.489999999998" table:formula="of:=SUM([.D130:.E130])" table:style-name="ce1">
            <text:p>23905.49</text:p>
          </table:table-cell>
          <table:table-cell office:value-type="float" office:value="0.03" table:style-name="ce1">
            <text:p>0.03</text:p>
          </table:table-cell>
          <table:table-cell office:value-type="float" office:value="133.66999999999999" table:style-name="ce1">
            <text:p>133.67</text:p>
          </table:table-cell>
          <table:table-cell office:value-type="float" office:value="133.69999999999999" table:formula="of:=SUM([.G130:.H130])" table:style-name="ce1">
            <text:p>133.7</text:p>
          </table:table-cell>
          <table:table-cell office:value-type="float" office:value="2232" table:formula="of:=[.C130]*4" table:style-name="ce3">
            <text:p>2232</text:p>
          </table:table-cell>
          <table:table-cell office:value-type="string" office:string-value="達標" table:formula="of:=IF([.D130]&gt;=[.J130];&quot;達標&quot;;&quot;未達標&quot;)" table:style-name="ce13">
            <text:p>達標</text:p>
          </table:table-cell>
          <table:table-cell office:value-type="string" office:string-value="達標" table:formula="of:=IF([.E130]&gt;=[.J130];&quot;達標&quot;;&quot;未達標&quot;)" table:style-name="ce13">
            <text:p>達標</text:p>
          </table:table-cell>
          <table:table-cell office:value-type="string" office:string-value="未達標" table:formula="of:=IF([.G130]&gt;=[.J130];&quot;達標&quot;;&quot;未達標&quot;)" table:style-name="ce13">
            <text:p>未達標</text:p>
          </table:table-cell>
          <table:table-cell office:value-type="string" office:string-value="未達標" table:formula="of:=IF([.H130]&gt;=[.J13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7</text:p>
          </table:table-cell>
          <table:table-cell office:value-type="string" table:style-name="ce4">
            <text:p>海山國小</text:p>
          </table:table-cell>
          <table:table-cell office:value-type="float" office:value="540" table:style-name="ce3">
            <text:p>540</text:p>
          </table:table-cell>
          <table:table-cell office:value-type="float" office:value="33185.15" table:style-name="ce1">
            <text:p>33185.15</text:p>
          </table:table-cell>
          <table:table-cell office:value-type="float" office:value="49916.35" table:style-name="ce1">
            <text:p>49916.35</text:p>
          </table:table-cell>
          <table:table-cell office:value-type="float" office:value="83101.5" table:formula="of:=SUM([.D131:.E131])" table:style-name="ce1">
            <text:p>83101.5</text:p>
          </table:table-cell>
          <table:table-cell office:value-type="float" office:value="67.569999999999993" table:style-name="ce1">
            <text:p>67.57</text:p>
          </table:table-cell>
          <table:table-cell office:value-type="float" office:value="614.20000000000005" table:style-name="ce1">
            <text:p>614.2</text:p>
          </table:table-cell>
          <table:table-cell office:value-type="float" office:value="681.77" table:formula="of:=SUM([.G131:.H131])" table:style-name="ce1">
            <text:p>681.77</text:p>
          </table:table-cell>
          <table:table-cell office:value-type="float" office:value="2160" table:formula="of:=[.C131]*4" table:style-name="ce3">
            <text:p>2160</text:p>
          </table:table-cell>
          <table:table-cell office:value-type="string" office:string-value="達標" table:formula="of:=IF([.D131]&gt;=[.J131];&quot;達標&quot;;&quot;未達標&quot;)" table:style-name="ce13">
            <text:p>達標</text:p>
          </table:table-cell>
          <table:table-cell office:value-type="string" office:string-value="達標" table:formula="of:=IF([.E131]&gt;=[.J131];&quot;達標&quot;;&quot;未達標&quot;)" table:style-name="ce13">
            <text:p>達標</text:p>
          </table:table-cell>
          <table:table-cell office:value-type="string" office:string-value="未達標" table:formula="of:=IF([.G131]&gt;=[.J131];&quot;達標&quot;;&quot;未達標&quot;)" table:style-name="ce13">
            <text:p>未達標</text:p>
          </table:table-cell>
          <table:table-cell office:value-type="string" office:string-value="未達標" table:formula="of:=IF([.H131]&gt;=[.J13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08</text:p>
          </table:table-cell>
          <table:table-cell office:value-type="string" table:style-name="ce4">
            <text:p>江翠國小</text:p>
          </table:table-cell>
          <table:table-cell office:value-type="float" office:value="341" table:style-name="ce3">
            <text:p>341</text:p>
          </table:table-cell>
          <table:table-cell office:value-type="float" office:value="8411.84" table:style-name="ce1">
            <text:p>8411.84</text:p>
          </table:table-cell>
          <table:table-cell office:value-type="float" office:value="23158.79" table:style-name="ce1">
            <text:p>23158.79</text:p>
          </table:table-cell>
          <table:table-cell office:value-type="float" office:value="31570.63" table:formula="of:=SUM([.D132:.E132])" table:style-name="ce1">
            <text:p>31570.63</text:p>
          </table:table-cell>
          <table:table-cell office:value-type="float" office:value="2.4500000000000002" table:style-name="ce1">
            <text:p>2.45</text:p>
          </table:table-cell>
          <table:table-cell office:value-type="float" office:value="11.85" table:style-name="ce1">
            <text:p>11.85</text:p>
          </table:table-cell>
          <table:table-cell office:value-type="float" office:value="14.3" table:formula="of:=SUM([.G132:.H132])" table:style-name="ce1">
            <text:p>14.3</text:p>
          </table:table-cell>
          <table:table-cell office:value-type="float" office:value="1364" table:formula="of:=[.C132]*4" table:style-name="ce3">
            <text:p>1364</text:p>
          </table:table-cell>
          <table:table-cell office:value-type="string" office:string-value="達標" table:formula="of:=IF([.D132]&gt;=[.J132];&quot;達標&quot;;&quot;未達標&quot;)" table:style-name="ce13">
            <text:p>達標</text:p>
          </table:table-cell>
          <table:table-cell office:value-type="string" office:string-value="達標" table:formula="of:=IF([.E132]&gt;=[.J132];&quot;達標&quot;;&quot;未達標&quot;)" table:style-name="ce13">
            <text:p>達標</text:p>
          </table:table-cell>
          <table:table-cell office:value-type="string" office:string-value="未達標" table:formula="of:=IF([.G132]&gt;=[.J132];&quot;達標&quot;;&quot;未達標&quot;)" table:style-name="ce13">
            <text:p>未達標</text:p>
          </table:table-cell>
          <table:table-cell office:value-type="string" office:string-value="未達標" table:formula="of:=IF([.H132]&gt;=[.J13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0</text:p>
          </table:table-cell>
          <table:table-cell office:value-type="string" table:style-name="ce4">
            <text:p>文聖國小</text:p>
          </table:table-cell>
          <table:table-cell office:value-type="float" office:value="256" table:style-name="ce3">
            <text:p>256</text:p>
          </table:table-cell>
          <table:table-cell office:value-type="float" office:value="4572.2700000000004" table:style-name="ce1">
            <text:p>4572.27</text:p>
          </table:table-cell>
          <table:table-cell office:value-type="float" office:value="13350" table:style-name="ce1">
            <text:p>13350</text:p>
          </table:table-cell>
          <table:table-cell office:value-type="float" office:value="17922.27" table:formula="of:=SUM([.D133:.E133])" table:style-name="ce1">
            <text:p>17922.27</text:p>
          </table:table-cell>
          <table:table-cell office:value-type="float" office:value="5.45" table:style-name="ce1">
            <text:p>5.45</text:p>
          </table:table-cell>
          <table:table-cell office:value-type="float" office:value="24" table:style-name="ce1">
            <text:p>24</text:p>
          </table:table-cell>
          <table:table-cell office:value-type="float" office:value="29.45" table:formula="of:=SUM([.G133:.H133])" table:style-name="ce1">
            <text:p>29.45</text:p>
          </table:table-cell>
          <table:table-cell office:value-type="float" office:value="1024" table:formula="of:=[.C133]*4" table:style-name="ce3">
            <text:p>1024</text:p>
          </table:table-cell>
          <table:table-cell office:value-type="string" office:string-value="達標" table:formula="of:=IF([.D133]&gt;=[.J133];&quot;達標&quot;;&quot;未達標&quot;)" table:style-name="ce13">
            <text:p>達標</text:p>
          </table:table-cell>
          <table:table-cell office:value-type="string" office:string-value="達標" table:formula="of:=IF([.E133]&gt;=[.J133];&quot;達標&quot;;&quot;未達標&quot;)" table:style-name="ce13">
            <text:p>達標</text:p>
          </table:table-cell>
          <table:table-cell office:value-type="string" office:string-value="未達標" table:formula="of:=IF([.G133]&gt;=[.J133];&quot;達標&quot;;&quot;未達標&quot;)" table:style-name="ce13">
            <text:p>未達標</text:p>
          </table:table-cell>
          <table:table-cell office:value-type="string" office:string-value="未達標" table:formula="of:=IF([.H133]&gt;=[.J13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1</text:p>
          </table:table-cell>
          <table:table-cell office:value-type="string" table:style-name="ce4">
            <text:p>沙崙國小</text:p>
          </table:table-cell>
          <table:table-cell office:value-type="float" office:value="288" table:style-name="ce3">
            <text:p>288</text:p>
          </table:table-cell>
          <table:table-cell office:value-type="float" office:value="5654.58" table:style-name="ce1">
            <text:p>5654.58</text:p>
          </table:table-cell>
          <table:table-cell office:value-type="float" office:value="18610.36" table:style-name="ce1">
            <text:p>18610.36</text:p>
          </table:table-cell>
          <table:table-cell office:value-type="float" office:value="24264.940000000002" table:formula="of:=SUM([.D134:.E134])" table:style-name="ce1">
            <text:p>24264.94</text:p>
          </table:table-cell>
          <table:table-cell office:value-type="float" office:value="0.87" table:style-name="ce1">
            <text:p>0.87</text:p>
          </table:table-cell>
          <table:table-cell office:value-type="float" office:value="102.94" table:style-name="ce1">
            <text:p>102.94</text:p>
          </table:table-cell>
          <table:table-cell office:value-type="float" office:value="103.81" table:formula="of:=SUM([.G134:.H134])" table:style-name="ce1">
            <text:p>103.81</text:p>
          </table:table-cell>
          <table:table-cell office:value-type="float" office:value="1152" table:formula="of:=[.C134]*4" table:style-name="ce3">
            <text:p>1152</text:p>
          </table:table-cell>
          <table:table-cell office:value-type="string" office:string-value="達標" table:formula="of:=IF([.D134]&gt;=[.J134];&quot;達標&quot;;&quot;未達標&quot;)" table:style-name="ce13">
            <text:p>達標</text:p>
          </table:table-cell>
          <table:table-cell office:value-type="string" office:string-value="達標" table:formula="of:=IF([.E134]&gt;=[.J134];&quot;達標&quot;;&quot;未達標&quot;)" table:style-name="ce13">
            <text:p>達標</text:p>
          </table:table-cell>
          <table:table-cell office:value-type="string" office:string-value="未達標" table:formula="of:=IF([.G134]&gt;=[.J134];&quot;達標&quot;;&quot;未達標&quot;)" table:style-name="ce13">
            <text:p>未達標</text:p>
          </table:table-cell>
          <table:table-cell office:value-type="string" office:string-value="未達標" table:formula="of:=IF([.H134]&gt;=[.J13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2</text:p>
          </table:table-cell>
          <table:table-cell office:value-type="string" table:style-name="ce4">
            <text:p>文德國小</text:p>
          </table:table-cell>
          <table:table-cell office:value-type="float" office:value="465" table:style-name="ce3">
            <text:p>465</text:p>
          </table:table-cell>
          <table:table-cell office:value-type="float" office:value="30151.54" table:style-name="ce1">
            <text:p>30151.54</text:p>
          </table:table-cell>
          <table:table-cell office:value-type="float" office:value="85065.24" table:style-name="ce1">
            <text:p>85065.24</text:p>
          </table:table-cell>
          <table:table-cell office:value-type="float" office:value="115216.78" table:formula="of:=SUM([.D135:.E135])" table:style-name="ce1">
            <text:p>115216.78</text:p>
          </table:table-cell>
          <table:table-cell office:value-type="float" office:value="19.62" table:style-name="ce1">
            <text:p>19.62</text:p>
          </table:table-cell>
          <table:table-cell office:value-type="float" office:value="899.2" table:style-name="ce1">
            <text:p>899.2</text:p>
          </table:table-cell>
          <table:table-cell office:value-type="float" office:value="918.82" table:formula="of:=SUM([.G135:.H135])" table:style-name="ce1">
            <text:p>918.82</text:p>
          </table:table-cell>
          <table:table-cell office:value-type="float" office:value="1860" table:formula="of:=[.C135]*4" table:style-name="ce3">
            <text:p>1860</text:p>
          </table:table-cell>
          <table:table-cell office:value-type="string" office:string-value="達標" table:formula="of:=IF([.D135]&gt;=[.J135];&quot;達標&quot;;&quot;未達標&quot;)" table:style-name="ce13">
            <text:p>達標</text:p>
          </table:table-cell>
          <table:table-cell office:value-type="string" office:string-value="達標" table:formula="of:=IF([.E135]&gt;=[.J135];&quot;達標&quot;;&quot;未達標&quot;)" table:style-name="ce13">
            <text:p>達標</text:p>
          </table:table-cell>
          <table:table-cell office:value-type="string" office:string-value="未達標" table:formula="of:=IF([.G135]&gt;=[.J135];&quot;達標&quot;;&quot;未達標&quot;)" table:style-name="ce13">
            <text:p>未達標</text:p>
          </table:table-cell>
          <table:table-cell office:value-type="string" office:string-value="未達標" table:formula="of:=IF([.H135]&gt;=[.J13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3</text:p>
          </table:table-cell>
          <table:table-cell office:value-type="string" table:style-name="ce4">
            <text:p>樹林國小</text:p>
          </table:table-cell>
          <table:table-cell office:value-type="float" office:value="310" table:style-name="ce3">
            <text:p>310</text:p>
          </table:table-cell>
          <table:table-cell office:value-type="float" office:value="732.34" table:style-name="ce1">
            <text:p>732.34</text:p>
          </table:table-cell>
          <table:table-cell office:value-type="float" office:value="0.39" table:style-name="ce1">
            <text:p>0.39</text:p>
          </table:table-cell>
          <table:table-cell office:value-type="float" office:value="732.73" table:formula="of:=SUM([.D136:.E136])" table:style-name="ce1">
            <text:p>732.7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36:.H136])" table:style-name="ce1">
            <text:p>0</text:p>
          </table:table-cell>
          <table:table-cell office:value-type="float" office:value="1240" table:formula="of:=[.C136]*4" table:style-name="ce3">
            <text:p>1240</text:p>
          </table:table-cell>
          <table:table-cell office:value-type="string" office:string-value="未達標" table:formula="of:=IF([.D136]&gt;=[.J136];&quot;達標&quot;;&quot;未達標&quot;)" table:style-name="ce13">
            <text:p>未達標</text:p>
          </table:table-cell>
          <table:table-cell office:value-type="string" office:string-value="未達標" table:formula="of:=IF([.E136]&gt;=[.J136];&quot;達標&quot;;&quot;未達標&quot;)" table:style-name="ce13">
            <text:p>未達標</text:p>
          </table:table-cell>
          <table:table-cell office:value-type="string" office:string-value="未達標" table:formula="of:=IF([.G136]&gt;=[.J136];&quot;達標&quot;;&quot;未達標&quot;)" table:style-name="ce13">
            <text:p>未達標</text:p>
          </table:table-cell>
          <table:table-cell office:value-type="string" office:string-value="未達標" table:formula="of:=IF([.H136]&gt;=[.J13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4</text:p>
          </table:table-cell>
          <table:table-cell office:value-type="string" table:style-name="ce4">
            <text:p>文林國小</text:p>
          </table:table-cell>
          <table:table-cell office:value-type="float" office:value="310" table:style-name="ce3">
            <text:p>310</text:p>
          </table:table-cell>
          <table:table-cell office:value-type="float" office:value="9649.36" table:style-name="ce1">
            <text:p>9649.36</text:p>
          </table:table-cell>
          <table:table-cell office:value-type="float" office:value="23068.560000000001" table:style-name="ce1">
            <text:p>23068.56</text:p>
          </table:table-cell>
          <table:table-cell office:value-type="float" office:value="32717.920000000002" table:formula="of:=SUM([.D137:.E137])" table:style-name="ce1">
            <text:p>32717.92</text:p>
          </table:table-cell>
          <table:table-cell office:value-type="float" office:value="3.72" table:style-name="ce1">
            <text:p>3.72</text:p>
          </table:table-cell>
          <table:table-cell office:value-type="float" office:value="12.2" table:style-name="ce1">
            <text:p>12.2</text:p>
          </table:table-cell>
          <table:table-cell office:value-type="float" office:value="15.92" table:formula="of:=SUM([.G137:.H137])" table:style-name="ce1">
            <text:p>15.92</text:p>
          </table:table-cell>
          <table:table-cell office:value-type="float" office:value="1240" table:formula="of:=[.C137]*4" table:style-name="ce3">
            <text:p>1240</text:p>
          </table:table-cell>
          <table:table-cell office:value-type="string" office:string-value="達標" table:formula="of:=IF([.D137]&gt;=[.J137];&quot;達標&quot;;&quot;未達標&quot;)" table:style-name="ce13">
            <text:p>達標</text:p>
          </table:table-cell>
          <table:table-cell office:value-type="string" office:string-value="達標" table:formula="of:=IF([.E137]&gt;=[.J137];&quot;達標&quot;;&quot;未達標&quot;)" table:style-name="ce13">
            <text:p>達標</text:p>
          </table:table-cell>
          <table:table-cell office:value-type="string" office:string-value="未達標" table:formula="of:=IF([.G137]&gt;=[.J137];&quot;達標&quot;;&quot;未達標&quot;)" table:style-name="ce13">
            <text:p>未達標</text:p>
          </table:table-cell>
          <table:table-cell office:value-type="string" office:string-value="未達標" table:formula="of:=IF([.H137]&gt;=[.J13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5</text:p>
          </table:table-cell>
          <table:table-cell office:value-type="string" table:style-name="ce4">
            <text:p>大同國小</text:p>
          </table:table-cell>
          <table:table-cell office:value-type="float" office:value="279" table:style-name="ce3">
            <text:p>279</text:p>
          </table:table-cell>
          <table:table-cell office:value-type="float" office:value="20612.66" table:style-name="ce1">
            <text:p>20612.66</text:p>
          </table:table-cell>
          <table:table-cell office:value-type="float" office:value="38311.81" table:style-name="ce1">
            <text:p>38311.81</text:p>
          </table:table-cell>
          <table:table-cell office:value-type="float" office:value="58924.47" table:formula="of:=SUM([.D138:.E138])" table:style-name="ce1">
            <text:p>58924.47</text:p>
          </table:table-cell>
          <table:table-cell office:value-type="float" office:value="5.71" table:style-name="ce1">
            <text:p>5.71</text:p>
          </table:table-cell>
          <table:table-cell office:value-type="float" office:value="343.26" table:style-name="ce1">
            <text:p>343.26</text:p>
          </table:table-cell>
          <table:table-cell office:value-type="float" office:value="348.96999999999997" table:formula="of:=SUM([.G138:.H138])" table:style-name="ce1">
            <text:p>348.97</text:p>
          </table:table-cell>
          <table:table-cell office:value-type="float" office:value="1116" table:formula="of:=[.C138]*4" table:style-name="ce3">
            <text:p>1116</text:p>
          </table:table-cell>
          <table:table-cell office:value-type="string" office:string-value="達標" table:formula="of:=IF([.D138]&gt;=[.J138];&quot;達標&quot;;&quot;未達標&quot;)" table:style-name="ce13">
            <text:p>達標</text:p>
          </table:table-cell>
          <table:table-cell office:value-type="string" office:string-value="達標" table:formula="of:=IF([.E138]&gt;=[.J138];&quot;達標&quot;;&quot;未達標&quot;)" table:style-name="ce13">
            <text:p>達標</text:p>
          </table:table-cell>
          <table:table-cell office:value-type="string" office:string-value="未達標" table:formula="of:=IF([.G138]&gt;=[.J138];&quot;達標&quot;;&quot;未達標&quot;)" table:style-name="ce13">
            <text:p>未達標</text:p>
          </table:table-cell>
          <table:table-cell office:value-type="string" office:string-value="未達標" table:formula="of:=IF([.H138]&gt;=[.J13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6</text:p>
          </table:table-cell>
          <table:table-cell office:value-type="string" table:style-name="ce4">
            <text:p>武林國小</text:p>
          </table:table-cell>
          <table:table-cell office:value-type="float" office:value="155" table:style-name="ce3">
            <text:p>155</text:p>
          </table:table-cell>
          <table:table-cell office:value-type="float" office:value="504.69" table:style-name="ce1">
            <text:p>504.69</text:p>
          </table:table-cell>
          <table:table-cell office:value-type="float" office:value="545.83000000000004" table:style-name="ce1">
            <text:p>545.83</text:p>
          </table:table-cell>
          <table:table-cell office:value-type="float" office:value="1050.52" table:formula="of:=SUM([.D139:.E139])" table:style-name="ce1">
            <text:p>1050.52</text:p>
          </table:table-cell>
          <table:table-cell office:value-type="float" office:value="0.09" table:style-name="ce1">
            <text:p>0.09</text:p>
          </table:table-cell>
          <table:table-cell office:value-type="float" office:value="0.02" table:style-name="ce1">
            <text:p>0.02</text:p>
          </table:table-cell>
          <table:table-cell office:value-type="float" office:value="0.11" table:formula="of:=SUM([.G139:.H139])" table:style-name="ce1">
            <text:p>0.11</text:p>
          </table:table-cell>
          <table:table-cell office:value-type="float" office:value="620" table:formula="of:=[.C139]*4" table:style-name="ce3">
            <text:p>620</text:p>
          </table:table-cell>
          <table:table-cell office:value-type="string" office:string-value="未達標" table:formula="of:=IF([.D139]&gt;=[.J139];&quot;達標&quot;;&quot;未達標&quot;)" table:style-name="ce13">
            <text:p>未達標</text:p>
          </table:table-cell>
          <table:table-cell office:value-type="string" office:string-value="未達標" table:formula="of:=IF([.E139]&gt;=[.J139];&quot;達標&quot;;&quot;未達標&quot;)" table:style-name="ce13">
            <text:p>未達標</text:p>
          </table:table-cell>
          <table:table-cell office:value-type="string" office:string-value="未達標" table:formula="of:=IF([.G139]&gt;=[.J139];&quot;達標&quot;;&quot;未達標&quot;)" table:style-name="ce13">
            <text:p>未達標</text:p>
          </table:table-cell>
          <table:table-cell office:value-type="string" office:string-value="未達標" table:formula="of:=IF([.H139]&gt;=[.J13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7</text:p>
          </table:table-cell>
          <table:table-cell office:value-type="string" table:style-name="ce4">
            <text:p>山佳國小</text:p>
          </table:table-cell>
          <table:table-cell office:value-type="float" office:value="48" table:style-name="ce3">
            <text:p>48</text:p>
          </table:table-cell>
          <table:table-cell office:value-type="float" office:value="0" table:style-name="ce1">
            <text:p>0</text:p>
          </table:table-cell>
          <table:table-cell office:value-type="float" office:value="287.36" table:style-name="ce1">
            <text:p>287.36</text:p>
          </table:table-cell>
          <table:table-cell office:value-type="float" office:value="287.36" table:formula="of:=SUM([.D140:.E140])" table:style-name="ce1">
            <text:p>287.36</text:p>
          </table:table-cell>
          <table:table-cell office:value-type="float" office:value="0" table:style-name="ce1">
            <text:p>0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7.0000000000000007E-2" table:formula="of:=SUM([.G140:.H140])" table:style-name="ce1">
            <text:p>0.07</text:p>
          </table:table-cell>
          <table:table-cell office:value-type="float" office:value="192" table:formula="of:=[.C140]*4" table:style-name="ce3">
            <text:p>192</text:p>
          </table:table-cell>
          <table:table-cell office:value-type="string" office:string-value="未達標" table:formula="of:=IF([.D140]&gt;=[.J140];&quot;達標&quot;;&quot;未達標&quot;)" table:style-name="ce13">
            <text:p>未達標</text:p>
          </table:table-cell>
          <table:table-cell office:value-type="string" office:string-value="達標" table:formula="of:=IF([.E140]&gt;=[.J140];&quot;達標&quot;;&quot;未達標&quot;)" table:style-name="ce13">
            <text:p>達標</text:p>
          </table:table-cell>
          <table:table-cell office:value-type="string" office:string-value="未達標" table:formula="of:=IF([.G140]&gt;=[.J140];&quot;達標&quot;;&quot;未達標&quot;)" table:style-name="ce13">
            <text:p>未達標</text:p>
          </table:table-cell>
          <table:table-cell office:value-type="string" office:string-value="未達標" table:formula="of:=IF([.H140]&gt;=[.J14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8</text:p>
          </table:table-cell>
          <table:table-cell office:value-type="string" table:style-name="ce4">
            <text:p>育德國小</text:p>
          </table:table-cell>
          <table:table-cell office:value-type="float" office:value="144" table:style-name="ce3">
            <text:p>144</text:p>
          </table:table-cell>
          <table:table-cell office:value-type="float" office:value="3907.42" table:style-name="ce1">
            <text:p>3907.42</text:p>
          </table:table-cell>
          <table:table-cell office:value-type="float" office:value="14253.92" table:style-name="ce1">
            <text:p>14253.92</text:p>
          </table:table-cell>
          <table:table-cell office:value-type="float" office:value="18161.34" table:formula="of:=SUM([.D141:.E141])" table:style-name="ce1">
            <text:p>18161.34</text:p>
          </table:table-cell>
          <table:table-cell office:value-type="float" office:value="7.22" table:style-name="ce1">
            <text:p>7.22</text:p>
          </table:table-cell>
          <table:table-cell office:value-type="float" office:value="8.3000000000000007" table:style-name="ce1">
            <text:p>8.3</text:p>
          </table:table-cell>
          <table:table-cell office:value-type="float" office:value="15.52" table:formula="of:=SUM([.G141:.H141])" table:style-name="ce1">
            <text:p>15.52</text:p>
          </table:table-cell>
          <table:table-cell office:value-type="float" office:value="576" table:formula="of:=[.C141]*4" table:style-name="ce3">
            <text:p>576</text:p>
          </table:table-cell>
          <table:table-cell office:value-type="string" office:string-value="達標" table:formula="of:=IF([.D141]&gt;=[.J141];&quot;達標&quot;;&quot;未達標&quot;)" table:style-name="ce13">
            <text:p>達標</text:p>
          </table:table-cell>
          <table:table-cell office:value-type="string" office:string-value="達標" table:formula="of:=IF([.E141]&gt;=[.J141];&quot;達標&quot;;&quot;未達標&quot;)" table:style-name="ce13">
            <text:p>達標</text:p>
          </table:table-cell>
          <table:table-cell office:value-type="string" office:string-value="未達標" table:formula="of:=IF([.G141]&gt;=[.J141];&quot;達標&quot;;&quot;未達標&quot;)" table:style-name="ce13">
            <text:p>未達標</text:p>
          </table:table-cell>
          <table:table-cell office:value-type="string" office:string-value="未達標" table:formula="of:=IF([.H141]&gt;=[.J14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19</text:p>
          </table:table-cell>
          <table:table-cell office:value-type="string" table:style-name="ce4">
            <text:p>柑園國小</text:p>
          </table:table-cell>
          <table:table-cell office:value-type="float" office:value="175" table:style-name="ce3">
            <text:p>175</text:p>
          </table:table-cell>
          <table:table-cell office:value-type="float" office:value="3168.78" table:style-name="ce1">
            <text:p>3168.78</text:p>
          </table:table-cell>
          <table:table-cell office:value-type="float" office:value="15220.58" table:style-name="ce1">
            <text:p>15220.58</text:p>
          </table:table-cell>
          <table:table-cell office:value-type="float" office:value="18389.36" table:formula="of:=SUM([.D142:.E142])" table:style-name="ce1">
            <text:p>18389.36</text:p>
          </table:table-cell>
          <table:table-cell office:value-type="float" office:value="0.02" table:style-name="ce1">
            <text:p>0.02</text:p>
          </table:table-cell>
          <table:table-cell office:value-type="float" office:value="8.52" table:style-name="ce1">
            <text:p>8.52</text:p>
          </table:table-cell>
          <table:table-cell office:value-type="float" office:value="8.5399999999999991" table:formula="of:=SUM([.G142:.H142])" table:style-name="ce1">
            <text:p>8.54</text:p>
          </table:table-cell>
          <table:table-cell office:value-type="float" office:value="700" table:formula="of:=[.C142]*4" table:style-name="ce3">
            <text:p>700</text:p>
          </table:table-cell>
          <table:table-cell office:value-type="string" office:string-value="達標" table:formula="of:=IF([.D142]&gt;=[.J142];&quot;達標&quot;;&quot;未達標&quot;)" table:style-name="ce13">
            <text:p>達標</text:p>
          </table:table-cell>
          <table:table-cell office:value-type="string" office:string-value="達標" table:formula="of:=IF([.E142]&gt;=[.J142];&quot;達標&quot;;&quot;未達標&quot;)" table:style-name="ce13">
            <text:p>達標</text:p>
          </table:table-cell>
          <table:table-cell office:value-type="string" office:string-value="未達標" table:formula="of:=IF([.G142]&gt;=[.J142];&quot;達標&quot;;&quot;未達標&quot;)" table:style-name="ce13">
            <text:p>未達標</text:p>
          </table:table-cell>
          <table:table-cell office:value-type="string" office:string-value="未達標" table:formula="of:=IF([.H142]&gt;=[.J14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0</text:p>
          </table:table-cell>
          <table:table-cell office:value-type="string" table:style-name="ce4">
            <text:p>鶯歌國小</text:p>
          </table:table-cell>
          <table:table-cell office:value-type="float" office:value="310" table:style-name="ce3">
            <text:p>310</text:p>
          </table:table-cell>
          <table:table-cell office:value-type="float" office:value="12177.53" table:style-name="ce1">
            <text:p>12177.53</text:p>
          </table:table-cell>
          <table:table-cell office:value-type="float" office:value="21020.62" table:style-name="ce1">
            <text:p>21020.62</text:p>
          </table:table-cell>
          <table:table-cell office:value-type="float" office:value="33198.15" table:formula="of:=SUM([.D143:.E143])" table:style-name="ce1">
            <text:p>33198.15</text:p>
          </table:table-cell>
          <table:table-cell office:value-type="float" office:value="0.8" table:style-name="ce1">
            <text:p>0.8</text:p>
          </table:table-cell>
          <table:table-cell office:value-type="float" office:value="7.42" table:style-name="ce1">
            <text:p>7.42</text:p>
          </table:table-cell>
          <table:table-cell office:value-type="float" office:value="8.2200000000000006" table:formula="of:=SUM([.G143:.H143])" table:style-name="ce1">
            <text:p>8.22</text:p>
          </table:table-cell>
          <table:table-cell office:value-type="float" office:value="1240" table:formula="of:=[.C143]*4" table:style-name="ce3">
            <text:p>1240</text:p>
          </table:table-cell>
          <table:table-cell office:value-type="string" office:string-value="達標" table:formula="of:=IF([.D143]&gt;=[.J143];&quot;達標&quot;;&quot;未達標&quot;)" table:style-name="ce13">
            <text:p>達標</text:p>
          </table:table-cell>
          <table:table-cell office:value-type="string" office:string-value="達標" table:formula="of:=IF([.E143]&gt;=[.J143];&quot;達標&quot;;&quot;未達標&quot;)" table:style-name="ce13">
            <text:p>達標</text:p>
          </table:table-cell>
          <table:table-cell office:value-type="string" office:string-value="未達標" table:formula="of:=IF([.G143]&gt;=[.J143];&quot;達標&quot;;&quot;未達標&quot;)" table:style-name="ce13">
            <text:p>未達標</text:p>
          </table:table-cell>
          <table:table-cell office:value-type="string" office:string-value="未達標" table:formula="of:=IF([.H143]&gt;=[.J14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1</text:p>
          </table:table-cell>
          <table:table-cell office:value-type="string" table:style-name="ce4">
            <text:p>二橋國小</text:p>
          </table:table-cell>
          <table:table-cell office:value-type="float" office:value="155" table:style-name="ce3">
            <text:p>15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44:.E144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44:.H144])" table:style-name="ce1">
            <text:p>0</text:p>
          </table:table-cell>
          <table:table-cell office:value-type="float" office:value="620" table:formula="of:=[.C144]*4" table:style-name="ce3">
            <text:p>620</text:p>
          </table:table-cell>
          <table:table-cell office:value-type="string" office:string-value="未達標" table:formula="of:=IF([.D144]&gt;=[.J144];&quot;達標&quot;;&quot;未達標&quot;)" table:style-name="ce13">
            <text:p>未達標</text:p>
          </table:table-cell>
          <table:table-cell office:value-type="string" office:string-value="未達標" table:formula="of:=IF([.E144]&gt;=[.J144];&quot;達標&quot;;&quot;未達標&quot;)" table:style-name="ce13">
            <text:p>未達標</text:p>
          </table:table-cell>
          <table:table-cell office:value-type="string" office:string-value="未達標" table:formula="of:=IF([.G144]&gt;=[.J144];&quot;達標&quot;;&quot;未達標&quot;)" table:style-name="ce13">
            <text:p>未達標</text:p>
          </table:table-cell>
          <table:table-cell office:value-type="string" office:string-value="未達標" table:formula="of:=IF([.H144]&gt;=[.J14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2</text:p>
          </table:table-cell>
          <table:table-cell office:value-type="string" table:style-name="ce4">
            <text:p>中湖國小</text:p>
          </table:table-cell>
          <table:table-cell office:value-type="float" office:value="29" table:style-name="ce3">
            <text:p>29</text:p>
          </table:table-cell>
          <table:table-cell office:value-type="float" office:value="478.33" table:style-name="ce1">
            <text:p>478.33</text:p>
          </table:table-cell>
          <table:table-cell office:value-type="float" office:value="190.02" table:style-name="ce1">
            <text:p>190.02</text:p>
          </table:table-cell>
          <table:table-cell office:value-type="float" office:value="668.35" table:formula="of:=SUM([.D145:.E145])" table:style-name="ce1">
            <text:p>668.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45:.H145])" table:style-name="ce1">
            <text:p>0</text:p>
          </table:table-cell>
          <table:table-cell office:value-type="float" office:value="116" table:formula="of:=[.C145]*4" table:style-name="ce3">
            <text:p>116</text:p>
          </table:table-cell>
          <table:table-cell office:value-type="string" office:string-value="達標" table:formula="of:=IF([.D145]&gt;=[.J145];&quot;達標&quot;;&quot;未達標&quot;)" table:style-name="ce13">
            <text:p>達標</text:p>
          </table:table-cell>
          <table:table-cell office:value-type="string" office:string-value="達標" table:formula="of:=IF([.E145]&gt;=[.J145];&quot;達標&quot;;&quot;未達標&quot;)" table:style-name="ce13">
            <text:p>達標</text:p>
          </table:table-cell>
          <table:table-cell office:value-type="string" office:string-value="未達標" table:formula="of:=IF([.G145]&gt;=[.J145];&quot;達標&quot;;&quot;未達標&quot;)" table:style-name="ce13">
            <text:p>未達標</text:p>
          </table:table-cell>
          <table:table-cell office:value-type="string" office:string-value="未達標" table:formula="of:=IF([.H145]&gt;=[.J14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3</text:p>
          </table:table-cell>
          <table:table-cell office:value-type="string" table:style-name="ce4">
            <text:p>鳳鳴國小</text:p>
          </table:table-cell>
          <table:table-cell office:value-type="float" office:value="165" table:style-name="ce3">
            <text:p>165</text:p>
          </table:table-cell>
          <table:table-cell office:value-type="float" office:value="5404.28" table:style-name="ce1">
            <text:p>5404.28</text:p>
          </table:table-cell>
          <table:table-cell office:value-type="float" office:value="21535.82" table:style-name="ce1">
            <text:p>21535.82</text:p>
          </table:table-cell>
          <table:table-cell office:value-type="float" office:value="26940.1" table:formula="of:=SUM([.D146:.E146])" table:style-name="ce1">
            <text:p>26940.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46:.H146])" table:style-name="ce1">
            <text:p>0</text:p>
          </table:table-cell>
          <table:table-cell office:value-type="float" office:value="660" table:formula="of:=[.C146]*4" table:style-name="ce3">
            <text:p>660</text:p>
          </table:table-cell>
          <table:table-cell office:value-type="string" office:string-value="達標" table:formula="of:=IF([.D146]&gt;=[.J146];&quot;達標&quot;;&quot;未達標&quot;)" table:style-name="ce13">
            <text:p>達標</text:p>
          </table:table-cell>
          <table:table-cell office:value-type="string" office:string-value="達標" table:formula="of:=IF([.E146]&gt;=[.J146];&quot;達標&quot;;&quot;未達標&quot;)" table:style-name="ce13">
            <text:p>達標</text:p>
          </table:table-cell>
          <table:table-cell office:value-type="string" office:string-value="未達標" table:formula="of:=IF([.G146]&gt;=[.J146];&quot;達標&quot;;&quot;未達標&quot;)" table:style-name="ce13">
            <text:p>未達標</text:p>
          </table:table-cell>
          <table:table-cell office:value-type="string" office:string-value="未達標" table:formula="of:=IF([.H146]&gt;=[.J14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4</text:p>
          </table:table-cell>
          <table:table-cell office:value-type="string" table:style-name="ce4">
            <text:p>三峽國小</text:p>
          </table:table-cell>
          <table:table-cell office:value-type="float" office:value="279" table:style-name="ce3">
            <text:p>279</text:p>
          </table:table-cell>
          <table:table-cell office:value-type="float" office:value="24808.37" table:style-name="ce1">
            <text:p>24808.37</text:p>
          </table:table-cell>
          <table:table-cell office:value-type="float" office:value="43444.2" table:style-name="ce1">
            <text:p>43444.2</text:p>
          </table:table-cell>
          <table:table-cell office:value-type="float" office:value="68252.569999999992" table:formula="of:=SUM([.D147:.E147])" table:style-name="ce1">
            <text:p>68252.57</text:p>
          </table:table-cell>
          <table:table-cell office:value-type="float" office:value="0.32" table:style-name="ce1">
            <text:p>0.32</text:p>
          </table:table-cell>
          <table:table-cell office:value-type="float" office:value="23.6" table:style-name="ce1">
            <text:p>23.6</text:p>
          </table:table-cell>
          <table:table-cell office:value-type="float" office:value="23.92" table:formula="of:=SUM([.G147:.H147])" table:style-name="ce1">
            <text:p>23.92</text:p>
          </table:table-cell>
          <table:table-cell office:value-type="float" office:value="1116" table:formula="of:=[.C147]*4" table:style-name="ce3">
            <text:p>1116</text:p>
          </table:table-cell>
          <table:table-cell office:value-type="string" office:string-value="達標" table:formula="of:=IF([.D147]&gt;=[.J147];&quot;達標&quot;;&quot;未達標&quot;)" table:style-name="ce13">
            <text:p>達標</text:p>
          </table:table-cell>
          <table:table-cell office:value-type="string" office:string-value="達標" table:formula="of:=IF([.E147]&gt;=[.J147];&quot;達標&quot;;&quot;未達標&quot;)" table:style-name="ce13">
            <text:p>達標</text:p>
          </table:table-cell>
          <table:table-cell office:value-type="string" office:string-value="未達標" table:formula="of:=IF([.G147]&gt;=[.J147];&quot;達標&quot;;&quot;未達標&quot;)" table:style-name="ce13">
            <text:p>未達標</text:p>
          </table:table-cell>
          <table:table-cell office:value-type="string" office:string-value="未達標" table:formula="of:=IF([.H147]&gt;=[.J14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5</text:p>
          </table:table-cell>
          <table:table-cell office:value-type="string" table:style-name="ce4">
            <text:p>大埔國小</text:p>
          </table:table-cell>
          <table:table-cell office:value-type="float" office:value="66" table:style-name="ce3">
            <text:p>66</text:p>
          </table:table-cell>
          <table:table-cell office:value-type="float" office:value="713.35" table:style-name="ce1">
            <text:p>713.35</text:p>
          </table:table-cell>
          <table:table-cell office:value-type="float" office:value="857.81" table:style-name="ce1">
            <text:p>857.81</text:p>
          </table:table-cell>
          <table:table-cell office:value-type="float" office:value="1571.1599999999999" table:formula="of:=SUM([.D148:.E148])" table:style-name="ce1">
            <text:p>1571.16</text:p>
          </table:table-cell>
          <table:table-cell office:value-type="float" office:value="5.53" table:style-name="ce1">
            <text:p>5.53</text:p>
          </table:table-cell>
          <table:table-cell office:value-type="float" office:value="5.94" table:style-name="ce1">
            <text:p>5.94</text:p>
          </table:table-cell>
          <table:table-cell office:value-type="float" office:value="11.47" table:formula="of:=SUM([.G148:.H148])" table:style-name="ce1">
            <text:p>11.47</text:p>
          </table:table-cell>
          <table:table-cell office:value-type="float" office:value="264" table:formula="of:=[.C148]*4" table:style-name="ce3">
            <text:p>264</text:p>
          </table:table-cell>
          <table:table-cell office:value-type="string" office:string-value="達標" table:formula="of:=IF([.D148]&gt;=[.J148];&quot;達標&quot;;&quot;未達標&quot;)" table:style-name="ce13">
            <text:p>達標</text:p>
          </table:table-cell>
          <table:table-cell office:value-type="string" office:string-value="達標" table:formula="of:=IF([.E148]&gt;=[.J148];&quot;達標&quot;;&quot;未達標&quot;)" table:style-name="ce13">
            <text:p>達標</text:p>
          </table:table-cell>
          <table:table-cell office:value-type="string" office:string-value="未達標" table:formula="of:=IF([.G148]&gt;=[.J148];&quot;達標&quot;;&quot;未達標&quot;)" table:style-name="ce13">
            <text:p>未達標</text:p>
          </table:table-cell>
          <table:table-cell office:value-type="string" office:string-value="未達標" table:formula="of:=IF([.H148]&gt;=[.J14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6</text:p>
          </table:table-cell>
          <table:table-cell office:value-type="string" table:style-name="ce4">
            <text:p>民義國小</text:p>
          </table:table-cell>
          <table:table-cell office:value-type="float" office:value="24" table:style-name="ce3">
            <text:p>24</text:p>
          </table:table-cell>
          <table:table-cell office:value-type="float" office:value="242.24" table:style-name="ce1">
            <text:p>242.24</text:p>
          </table:table-cell>
          <table:table-cell office:value-type="float" office:value="1468.46" table:style-name="ce1">
            <text:p>1468.46</text:p>
          </table:table-cell>
          <table:table-cell office:value-type="float" office:value="1710.7" table:formula="of:=SUM([.D149:.E149])" table:style-name="ce1">
            <text:p>1710.7</text:p>
          </table:table-cell>
          <table:table-cell office:value-type="float" office:value="0" table:style-name="ce1">
            <text:p>0</text:p>
          </table:table-cell>
          <table:table-cell office:value-type="float" office:value="0.32" table:style-name="ce1">
            <text:p>0.32</text:p>
          </table:table-cell>
          <table:table-cell office:value-type="float" office:value="0.32" table:formula="of:=SUM([.G149:.H149])" table:style-name="ce1">
            <text:p>0.32</text:p>
          </table:table-cell>
          <table:table-cell office:value-type="float" office:value="96" table:formula="of:=[.C149]*4" table:style-name="ce3">
            <text:p>96</text:p>
          </table:table-cell>
          <table:table-cell office:value-type="string" office:string-value="達標" table:formula="of:=IF([.D149]&gt;=[.J149];&quot;達標&quot;;&quot;未達標&quot;)" table:style-name="ce13">
            <text:p>達標</text:p>
          </table:table-cell>
          <table:table-cell office:value-type="string" office:string-value="達標" table:formula="of:=IF([.E149]&gt;=[.J149];&quot;達標&quot;;&quot;未達標&quot;)" table:style-name="ce13">
            <text:p>達標</text:p>
          </table:table-cell>
          <table:table-cell office:value-type="string" office:string-value="未達標" table:formula="of:=IF([.G149]&gt;=[.J149];&quot;達標&quot;;&quot;未達標&quot;)" table:style-name="ce13">
            <text:p>未達標</text:p>
          </table:table-cell>
          <table:table-cell office:value-type="string" office:string-value="未達標" table:formula="of:=IF([.H149]&gt;=[.J14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7</text:p>
          </table:table-cell>
          <table:table-cell office:value-type="string" table:style-name="ce4">
            <text:p>成福國小</text:p>
          </table:table-cell>
          <table:table-cell office:value-type="float" office:value="44" table:style-name="ce3">
            <text:p>44</text:p>
          </table:table-cell>
          <table:table-cell office:value-type="float" office:value="1891.21" table:style-name="ce1">
            <text:p>1891.21</text:p>
          </table:table-cell>
          <table:table-cell office:value-type="float" office:value="6755.57" table:style-name="ce1">
            <text:p>6755.57</text:p>
          </table:table-cell>
          <table:table-cell office:value-type="float" office:value="8646.7799999999988" table:formula="of:=SUM([.D150:.E150])" table:style-name="ce1">
            <text:p>8646.78</text:p>
          </table:table-cell>
          <table:table-cell office:value-type="float" office:value="0.28999999999999998" table:style-name="ce1">
            <text:p>0.29</text:p>
          </table:table-cell>
          <table:table-cell office:value-type="float" office:value="22.08" table:style-name="ce1">
            <text:p>22.08</text:p>
          </table:table-cell>
          <table:table-cell office:value-type="float" office:value="22.369999999999997" table:formula="of:=SUM([.G150:.H150])" table:style-name="ce1">
            <text:p>22.37</text:p>
          </table:table-cell>
          <table:table-cell office:value-type="float" office:value="176" table:formula="of:=[.C150]*4" table:style-name="ce3">
            <text:p>176</text:p>
          </table:table-cell>
          <table:table-cell office:value-type="string" office:string-value="達標" table:formula="of:=IF([.D150]&gt;=[.J150];&quot;達標&quot;;&quot;未達標&quot;)" table:style-name="ce13">
            <text:p>達標</text:p>
          </table:table-cell>
          <table:table-cell office:value-type="string" office:string-value="達標" table:formula="of:=IF([.E150]&gt;=[.J150];&quot;達標&quot;;&quot;未達標&quot;)" table:style-name="ce13">
            <text:p>達標</text:p>
          </table:table-cell>
          <table:table-cell office:value-type="string" office:string-value="未達標" table:formula="of:=IF([.G150]&gt;=[.J150];&quot;達標&quot;;&quot;未達標&quot;)" table:style-name="ce13">
            <text:p>未達標</text:p>
          </table:table-cell>
          <table:table-cell office:value-type="string" office:string-value="未達標" table:formula="of:=IF([.H150]&gt;=[.J15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8</text:p>
          </table:table-cell>
          <table:table-cell office:value-type="string" table:style-name="ce4">
            <text:p>大成國小</text:p>
          </table:table-cell>
          <table:table-cell office:value-type="float" office:value="17" table:style-name="ce3">
            <text:p>17</text:p>
          </table:table-cell>
          <table:table-cell office:value-type="float" office:value="648.33000000000004" table:style-name="ce1">
            <text:p>648.33</text:p>
          </table:table-cell>
          <table:table-cell office:value-type="float" office:value="2028.26" table:style-name="ce1">
            <text:p>2028.26</text:p>
          </table:table-cell>
          <table:table-cell office:value-type="float" office:value="2676.59" table:formula="of:=SUM([.D151:.E151])" table:style-name="ce1">
            <text:p>2676.5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51:.H151])" table:style-name="ce1">
            <text:p>0</text:p>
          </table:table-cell>
          <table:table-cell office:value-type="float" office:value="68" table:formula="of:=[.C151]*4" table:style-name="ce3">
            <text:p>68</text:p>
          </table:table-cell>
          <table:table-cell office:value-type="string" office:string-value="達標" table:formula="of:=IF([.D151]&gt;=[.J151];&quot;達標&quot;;&quot;未達標&quot;)" table:style-name="ce13">
            <text:p>達標</text:p>
          </table:table-cell>
          <table:table-cell office:value-type="string" office:string-value="達標" table:formula="of:=IF([.E151]&gt;=[.J151];&quot;達標&quot;;&quot;未達標&quot;)" table:style-name="ce13">
            <text:p>達標</text:p>
          </table:table-cell>
          <table:table-cell office:value-type="string" office:string-value="未達標" table:formula="of:=IF([.G151]&gt;=[.J151];&quot;達標&quot;;&quot;未達標&quot;)" table:style-name="ce13">
            <text:p>未達標</text:p>
          </table:table-cell>
          <table:table-cell office:value-type="string" office:string-value="未達標" table:formula="of:=IF([.H151]&gt;=[.J15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29</text:p>
          </table:table-cell>
          <table:table-cell office:value-type="string" table:style-name="ce4">
            <text:p>建安國小</text:p>
          </table:table-cell>
          <table:table-cell office:value-type="float" office:value="17" table:style-name="ce3">
            <text:p>17</text:p>
          </table:table-cell>
          <table:table-cell office:value-type="float" office:value="869.82" table:style-name="ce1">
            <text:p>869.82</text:p>
          </table:table-cell>
          <table:table-cell office:value-type="float" office:value="2166.02" table:style-name="ce1">
            <text:p>2166.02</text:p>
          </table:table-cell>
          <table:table-cell office:value-type="float" office:value="3035.84" table:formula="of:=SUM([.D152:.E152])" table:style-name="ce1">
            <text:p>3035.84</text:p>
          </table:table-cell>
          <table:table-cell office:value-type="float" office:value="0.62" table:style-name="ce1">
            <text:p>0.62</text:p>
          </table:table-cell>
          <table:table-cell office:value-type="float" office:value="24.38" table:style-name="ce1">
            <text:p>24.38</text:p>
          </table:table-cell>
          <table:table-cell office:value-type="float" office:value="25" table:formula="of:=SUM([.G152:.H152])" table:style-name="ce1">
            <text:p>25</text:p>
          </table:table-cell>
          <table:table-cell office:value-type="float" office:value="68" table:formula="of:=[.C152]*4" table:style-name="ce3">
            <text:p>68</text:p>
          </table:table-cell>
          <table:table-cell office:value-type="string" office:string-value="達標" table:formula="of:=IF([.D152]&gt;=[.J152];&quot;達標&quot;;&quot;未達標&quot;)" table:style-name="ce13">
            <text:p>達標</text:p>
          </table:table-cell>
          <table:table-cell office:value-type="string" office:string-value="達標" table:formula="of:=IF([.E152]&gt;=[.J152];&quot;達標&quot;;&quot;未達標&quot;)" table:style-name="ce13">
            <text:p>達標</text:p>
          </table:table-cell>
          <table:table-cell office:value-type="string" office:string-value="未達標" table:formula="of:=IF([.G152]&gt;=[.J152];&quot;達標&quot;;&quot;未達標&quot;)" table:style-name="ce13">
            <text:p>未達標</text:p>
          </table:table-cell>
          <table:table-cell office:value-type="string" office:string-value="未達標" table:formula="of:=IF([.H152]&gt;=[.J15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0</text:p>
          </table:table-cell>
          <table:table-cell office:value-type="string" table:style-name="ce4">
            <text:p>插角國小</text:p>
          </table:table-cell>
          <table:table-cell office:value-type="float" office:value="182" table:style-name="ce3">
            <text:p>182</text:p>
          </table:table-cell>
          <table:table-cell office:value-type="float" office:value="3114.33" table:style-name="ce1">
            <text:p>3114.33</text:p>
          </table:table-cell>
          <table:table-cell office:value-type="float" office:value="7000.71" table:style-name="ce1">
            <text:p>7000.71</text:p>
          </table:table-cell>
          <table:table-cell office:value-type="float" office:value="10115.040000000001" table:formula="of:=SUM([.D153:.E153])" table:style-name="ce1">
            <text:p>10115.04</text:p>
          </table:table-cell>
          <table:table-cell office:value-type="float" office:value="0.02" table:style-name="ce1">
            <text:p>0.02</text:p>
          </table:table-cell>
          <table:table-cell office:value-type="float" office:value="0" table:style-name="ce1">
            <text:p>0</text:p>
          </table:table-cell>
          <table:table-cell office:value-type="float" office:value="0.02" table:formula="of:=SUM([.G153:.H153])" table:style-name="ce1">
            <text:p>0.02</text:p>
          </table:table-cell>
          <table:table-cell office:value-type="float" office:value="728" table:formula="of:=[.C153]*4" table:style-name="ce3">
            <text:p>728</text:p>
          </table:table-cell>
          <table:table-cell office:value-type="string" office:string-value="達標" table:formula="of:=IF([.D153]&gt;=[.J153];&quot;達標&quot;;&quot;未達標&quot;)" table:style-name="ce13">
            <text:p>達標</text:p>
          </table:table-cell>
          <table:table-cell office:value-type="string" office:string-value="達標" table:formula="of:=IF([.E153]&gt;=[.J153];&quot;達標&quot;;&quot;未達標&quot;)" table:style-name="ce13">
            <text:p>達標</text:p>
          </table:table-cell>
          <table:table-cell office:value-type="string" office:string-value="未達標" table:formula="of:=IF([.G153]&gt;=[.J153];&quot;達標&quot;;&quot;未達標&quot;)" table:style-name="ce13">
            <text:p>未達標</text:p>
          </table:table-cell>
          <table:table-cell office:value-type="string" office:string-value="未達標" table:formula="of:=IF([.H153]&gt;=[.J15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1</text:p>
          </table:table-cell>
          <table:table-cell office:value-type="string" table:style-name="ce4">
            <text:p>有木國小</text:p>
          </table:table-cell>
          <table:table-cell office:value-type="float" office:value="99" table:style-name="ce3">
            <text:p>99</text:p>
          </table:table-cell>
          <table:table-cell office:value-type="float" office:value="56.19" table:style-name="ce1">
            <text:p>56.19</text:p>
          </table:table-cell>
          <table:table-cell office:value-type="float" office:value="174.25" table:style-name="ce1">
            <text:p>174.25</text:p>
          </table:table-cell>
          <table:table-cell office:value-type="float" office:value="230.44" table:formula="of:=SUM([.D154:.E154])" table:style-name="ce1">
            <text:p>230.44</text:p>
          </table:table-cell>
          <table:table-cell office:value-type="float" office:value="0.04" table:style-name="ce1">
            <text:p>0.04</text:p>
          </table:table-cell>
          <table:table-cell office:value-type="float" office:value="1.35" table:style-name="ce1">
            <text:p>1.35</text:p>
          </table:table-cell>
          <table:table-cell office:value-type="float" office:value="1.3900000000000001" table:formula="of:=SUM([.G154:.H154])" table:style-name="ce1">
            <text:p>1.39</text:p>
          </table:table-cell>
          <table:table-cell office:value-type="float" office:value="396" table:formula="of:=[.C154]*4" table:style-name="ce3">
            <text:p>396</text:p>
          </table:table-cell>
          <table:table-cell office:value-type="string" office:string-value="未達標" table:formula="of:=IF([.D154]&gt;=[.J154];&quot;達標&quot;;&quot;未達標&quot;)" table:style-name="ce13">
            <text:p>未達標</text:p>
          </table:table-cell>
          <table:table-cell office:value-type="string" office:string-value="未達標" table:formula="of:=IF([.E154]&gt;=[.J154];&quot;達標&quot;;&quot;未達標&quot;)" table:style-name="ce13">
            <text:p>未達標</text:p>
          </table:table-cell>
          <table:table-cell office:value-type="string" office:string-value="未達標" table:formula="of:=IF([.G154]&gt;=[.J154];&quot;達標&quot;;&quot;未達標&quot;)" table:style-name="ce13">
            <text:p>未達標</text:p>
          </table:table-cell>
          <table:table-cell office:value-type="string" office:string-value="未達標" table:formula="of:=IF([.H154]&gt;=[.J15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2</text:p>
          </table:table-cell>
          <table:table-cell office:value-type="string" table:style-name="ce4">
            <text:p>五寮國小</text:p>
          </table:table-cell>
          <table:table-cell office:value-type="float" office:value="84" table:style-name="ce3">
            <text:p>84</text:p>
          </table:table-cell>
          <table:table-cell office:value-type="float" office:value="4004.61" table:style-name="ce1">
            <text:p>4004.61</text:p>
          </table:table-cell>
          <table:table-cell office:value-type="float" office:value="11394.67" table:style-name="ce1">
            <text:p>11394.67</text:p>
          </table:table-cell>
          <table:table-cell office:value-type="float" office:value="15399.28" table:formula="of:=SUM([.D155:.E155])" table:style-name="ce1">
            <text:p>15399.28</text:p>
          </table:table-cell>
          <table:table-cell office:value-type="float" office:value="4.96" table:style-name="ce1">
            <text:p>4.96</text:p>
          </table:table-cell>
          <table:table-cell office:value-type="float" office:value="890.79" table:style-name="ce1">
            <text:p>890.79</text:p>
          </table:table-cell>
          <table:table-cell office:value-type="float" office:value="895.75" table:formula="of:=SUM([.G155:.H155])" table:style-name="ce1">
            <text:p>895.75</text:p>
          </table:table-cell>
          <table:table-cell office:value-type="float" office:value="336" table:formula="of:=[.C155]*4" table:style-name="ce3">
            <text:p>336</text:p>
          </table:table-cell>
          <table:table-cell office:value-type="string" office:string-value="達標" table:formula="of:=IF([.D155]&gt;=[.J155];&quot;達標&quot;;&quot;未達標&quot;)" table:style-name="ce13">
            <text:p>達標</text:p>
          </table:table-cell>
          <table:table-cell office:value-type="string" office:string-value="達標" table:formula="of:=IF([.E155]&gt;=[.J155];&quot;達標&quot;;&quot;未達標&quot;)" table:style-name="ce13">
            <text:p>達標</text:p>
          </table:table-cell>
          <table:table-cell office:value-type="string" office:string-value="未達標" table:formula="of:=IF([.G155]&gt;=[.J155];&quot;達標&quot;;&quot;未達標&quot;)" table:style-name="ce13">
            <text:p>未達標</text:p>
          </table:table-cell>
          <table:table-cell office:value-type="string" office:string-value="達標" table:formula="of:=IF([.H155]&gt;=[.J155];&quot;達標&quot;;&quot;未達標&quot;)" table:style-name="ce13">
            <text:p>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3</text:p>
          </table:table-cell>
          <table:table-cell office:value-type="string" table:style-name="ce4">
            <text:p>中和國小</text:p>
          </table:table-cell>
          <table:table-cell office:value-type="float" office:value="570" table:style-name="ce3">
            <text:p>570</text:p>
          </table:table-cell>
          <table:table-cell office:value-type="float" office:value="13959.21" table:style-name="ce1">
            <text:p>13959.21</text:p>
          </table:table-cell>
          <table:table-cell office:value-type="float" office:value="41125.96" table:style-name="ce1">
            <text:p>41125.96</text:p>
          </table:table-cell>
          <table:table-cell office:value-type="float" office:value="55085.17" table:formula="of:=SUM([.D156:.E156])" table:style-name="ce1">
            <text:p>55085.17</text:p>
          </table:table-cell>
          <table:table-cell office:value-type="float" office:value="0.02" table:style-name="ce1">
            <text:p>0.02</text:p>
          </table:table-cell>
          <table:table-cell office:value-type="float" office:value="13.1" table:style-name="ce1">
            <text:p>13.1</text:p>
          </table:table-cell>
          <table:table-cell office:value-type="float" office:value="13.12" table:formula="of:=SUM([.G156:.H156])" table:style-name="ce1">
            <text:p>13.12</text:p>
          </table:table-cell>
          <table:table-cell office:value-type="float" office:value="2280" table:formula="of:=[.C156]*4" table:style-name="ce3">
            <text:p>2280</text:p>
          </table:table-cell>
          <table:table-cell office:value-type="string" office:string-value="達標" table:formula="of:=IF([.D156]&gt;=[.J156];&quot;達標&quot;;&quot;未達標&quot;)" table:style-name="ce13">
            <text:p>達標</text:p>
          </table:table-cell>
          <table:table-cell office:value-type="string" office:string-value="達標" table:formula="of:=IF([.E156]&gt;=[.J156];&quot;達標&quot;;&quot;未達標&quot;)" table:style-name="ce13">
            <text:p>達標</text:p>
          </table:table-cell>
          <table:table-cell office:value-type="string" office:string-value="未達標" table:formula="of:=IF([.G156]&gt;=[.J156];&quot;達標&quot;;&quot;未達標&quot;)" table:style-name="ce13">
            <text:p>未達標</text:p>
          </table:table-cell>
          <table:table-cell office:value-type="string" office:string-value="未達標" table:formula="of:=IF([.H156]&gt;=[.J15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4</text:p>
          </table:table-cell>
          <table:table-cell office:value-type="string" table:style-name="ce4">
            <text:p>復興國小</text:p>
          </table:table-cell>
          <table:table-cell office:value-type="float" office:value="372" table:style-name="ce3">
            <text:p>372</text:p>
          </table:table-cell>
          <table:table-cell office:value-type="float" office:value="1966.7" table:style-name="ce1">
            <text:p>1966.7</text:p>
          </table:table-cell>
          <table:table-cell office:value-type="float" office:value="6037.19" table:style-name="ce1">
            <text:p>6037.19</text:p>
          </table:table-cell>
          <table:table-cell office:value-type="float" office:value="8003.8899999999994" table:formula="of:=SUM([.D157:.E157])" table:style-name="ce1">
            <text:p>8003.89</text:p>
          </table:table-cell>
          <table:table-cell office:value-type="float" office:value="0" table:style-name="ce1">
            <text:p>0</text:p>
          </table:table-cell>
          <table:table-cell office:value-type="float" office:value="0.13" table:style-name="ce1">
            <text:p>0.13</text:p>
          </table:table-cell>
          <table:table-cell office:value-type="float" office:value="0.13" table:formula="of:=SUM([.G157:.H157])" table:style-name="ce1">
            <text:p>0.13</text:p>
          </table:table-cell>
          <table:table-cell office:value-type="float" office:value="1488" table:formula="of:=[.C157]*4" table:style-name="ce3">
            <text:p>1488</text:p>
          </table:table-cell>
          <table:table-cell office:value-type="string" office:string-value="達標" table:formula="of:=IF([.D157]&gt;=[.J157];&quot;達標&quot;;&quot;未達標&quot;)" table:style-name="ce13">
            <text:p>達標</text:p>
          </table:table-cell>
          <table:table-cell office:value-type="string" office:string-value="達標" table:formula="of:=IF([.E157]&gt;=[.J157];&quot;達標&quot;;&quot;未達標&quot;)" table:style-name="ce13">
            <text:p>達標</text:p>
          </table:table-cell>
          <table:table-cell office:value-type="string" office:string-value="未達標" table:formula="of:=IF([.G157]&gt;=[.J157];&quot;達標&quot;;&quot;未達標&quot;)" table:style-name="ce13">
            <text:p>未達標</text:p>
          </table:table-cell>
          <table:table-cell office:value-type="string" office:string-value="未達標" table:formula="of:=IF([.H157]&gt;=[.J15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5</text:p>
          </table:table-cell>
          <table:table-cell office:value-type="string" table:style-name="ce4">
            <text:p>興南國小</text:p>
          </table:table-cell>
          <table:table-cell office:value-type="float" office:value="279" table:style-name="ce3">
            <text:p>279</text:p>
          </table:table-cell>
          <table:table-cell office:value-type="float" office:value="2255.4699999999998" table:style-name="ce1">
            <text:p>2255.47</text:p>
          </table:table-cell>
          <table:table-cell office:value-type="float" office:value="2261.39" table:style-name="ce1">
            <text:p>2261.39</text:p>
          </table:table-cell>
          <table:table-cell office:value-type="float" office:value="4516.8599999999997" table:formula="of:=SUM([.D158:.E158])" table:style-name="ce1">
            <text:p>4516.86</text:p>
          </table:table-cell>
          <table:table-cell office:value-type="float" office:value="0.03" table:style-name="ce1">
            <text:p>0.03</text:p>
          </table:table-cell>
          <table:table-cell office:value-type="float" office:value="0.05" table:style-name="ce1">
            <text:p>0.05</text:p>
          </table:table-cell>
          <table:table-cell office:value-type="float" office:value="0.08" table:formula="of:=SUM([.G158:.H158])" table:style-name="ce1">
            <text:p>0.08</text:p>
          </table:table-cell>
          <table:table-cell office:value-type="float" office:value="1116" table:formula="of:=[.C158]*4" table:style-name="ce3">
            <text:p>1116</text:p>
          </table:table-cell>
          <table:table-cell office:value-type="string" office:string-value="達標" table:formula="of:=IF([.D158]&gt;=[.J158];&quot;達標&quot;;&quot;未達標&quot;)" table:style-name="ce13">
            <text:p>達標</text:p>
          </table:table-cell>
          <table:table-cell office:value-type="string" office:string-value="達標" table:formula="of:=IF([.E158]&gt;=[.J158];&quot;達標&quot;;&quot;未達標&quot;)" table:style-name="ce13">
            <text:p>達標</text:p>
          </table:table-cell>
          <table:table-cell office:value-type="string" office:string-value="未達標" table:formula="of:=IF([.G158]&gt;=[.J158];&quot;達標&quot;;&quot;未達標&quot;)" table:style-name="ce13">
            <text:p>未達標</text:p>
          </table:table-cell>
          <table:table-cell office:value-type="string" office:string-value="未達標" table:formula="of:=IF([.H158]&gt;=[.J15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6</text:p>
          </table:table-cell>
          <table:table-cell office:value-type="string" table:style-name="ce4">
            <text:p>秀山國小</text:p>
          </table:table-cell>
          <table:table-cell office:value-type="float" office:value="360" table:style-name="ce3">
            <text:p>360</text:p>
          </table:table-cell>
          <table:table-cell office:value-type="float" office:value="12250.48" table:style-name="ce1">
            <text:p>12250.48</text:p>
          </table:table-cell>
          <table:table-cell office:value-type="float" office:value="26393.51" table:style-name="ce1">
            <text:p>26393.51</text:p>
          </table:table-cell>
          <table:table-cell office:value-type="float" office:value="38643.99" table:formula="of:=SUM([.D159:.E159])" table:style-name="ce1">
            <text:p>38643.99</text:p>
          </table:table-cell>
          <table:table-cell office:value-type="float" office:value="0.8" table:style-name="ce1">
            <text:p>0.8</text:p>
          </table:table-cell>
          <table:table-cell office:value-type="float" office:value="16" table:style-name="ce1">
            <text:p>16</text:p>
          </table:table-cell>
          <table:table-cell office:value-type="float" office:value="16.8" table:formula="of:=SUM([.G159:.H159])" table:style-name="ce1">
            <text:p>16.8</text:p>
          </table:table-cell>
          <table:table-cell office:value-type="float" office:value="1440" table:formula="of:=[.C159]*4" table:style-name="ce3">
            <text:p>1440</text:p>
          </table:table-cell>
          <table:table-cell office:value-type="string" office:string-value="達標" table:formula="of:=IF([.D159]&gt;=[.J159];&quot;達標&quot;;&quot;未達標&quot;)" table:style-name="ce13">
            <text:p>達標</text:p>
          </table:table-cell>
          <table:table-cell office:value-type="string" office:string-value="達標" table:formula="of:=IF([.E159]&gt;=[.J159];&quot;達標&quot;;&quot;未達標&quot;)" table:style-name="ce13">
            <text:p>達標</text:p>
          </table:table-cell>
          <table:table-cell office:value-type="string" office:string-value="未達標" table:formula="of:=IF([.G159]&gt;=[.J159];&quot;達標&quot;;&quot;未達標&quot;)" table:style-name="ce13">
            <text:p>未達標</text:p>
          </table:table-cell>
          <table:table-cell office:value-type="string" office:string-value="未達標" table:formula="of:=IF([.H159]&gt;=[.J15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7</text:p>
          </table:table-cell>
          <table:table-cell office:value-type="string" table:style-name="ce4">
            <text:p>積穗國小</text:p>
          </table:table-cell>
          <table:table-cell office:value-type="float" office:value="408" table:style-name="ce3">
            <text:p>408</text:p>
          </table:table-cell>
          <table:table-cell office:value-type="float" office:value="7719.67" table:style-name="ce1">
            <text:p>7719.67</text:p>
          </table:table-cell>
          <table:table-cell office:value-type="float" office:value="58644.94" table:style-name="ce1">
            <text:p>58644.94</text:p>
          </table:table-cell>
          <table:table-cell office:value-type="float" office:value="66364.61" table:formula="of:=SUM([.D160:.E160])" table:style-name="ce1">
            <text:p>66364.61</text:p>
          </table:table-cell>
          <table:table-cell office:value-type="float" office:value="1.9" table:style-name="ce1">
            <text:p>1.9</text:p>
          </table:table-cell>
          <table:table-cell office:value-type="float" office:value="197.02" table:style-name="ce1">
            <text:p>197.02</text:p>
          </table:table-cell>
          <table:table-cell office:value-type="float" office:value="198.92000000000002" table:formula="of:=SUM([.G160:.H160])" table:style-name="ce1">
            <text:p>198.92</text:p>
          </table:table-cell>
          <table:table-cell office:value-type="float" office:value="1632" table:formula="of:=[.C160]*4" table:style-name="ce3">
            <text:p>1632</text:p>
          </table:table-cell>
          <table:table-cell office:value-type="string" office:string-value="達標" table:formula="of:=IF([.D160]&gt;=[.J160];&quot;達標&quot;;&quot;未達標&quot;)" table:style-name="ce13">
            <text:p>達標</text:p>
          </table:table-cell>
          <table:table-cell office:value-type="string" office:string-value="達標" table:formula="of:=IF([.E160]&gt;=[.J160];&quot;達標&quot;;&quot;未達標&quot;)" table:style-name="ce13">
            <text:p>達標</text:p>
          </table:table-cell>
          <table:table-cell office:value-type="string" office:string-value="未達標" table:formula="of:=IF([.G160]&gt;=[.J160];&quot;達標&quot;;&quot;未達標&quot;)" table:style-name="ce13">
            <text:p>未達標</text:p>
          </table:table-cell>
          <table:table-cell office:value-type="string" office:string-value="未達標" table:formula="of:=IF([.H160]&gt;=[.J16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8</text:p>
          </table:table-cell>
          <table:table-cell office:value-type="string" table:style-name="ce4">
            <text:p>自強國小</text:p>
          </table:table-cell>
          <table:table-cell office:value-type="float" office:value="310" table:style-name="ce3">
            <text:p>310</text:p>
          </table:table-cell>
          <table:table-cell office:value-type="float" office:value="27064.3" table:style-name="ce1">
            <text:p>27064.3</text:p>
          </table:table-cell>
          <table:table-cell office:value-type="float" office:value="59965.52" table:style-name="ce1">
            <text:p>59965.52</text:p>
          </table:table-cell>
          <table:table-cell office:value-type="float" office:value="87029.819999999992" table:formula="of:=SUM([.D161:.E161])" table:style-name="ce1">
            <text:p>87029.82</text:p>
          </table:table-cell>
          <table:table-cell office:value-type="float" office:value="2.4900000000000002" table:style-name="ce1">
            <text:p>2.49</text:p>
          </table:table-cell>
          <table:table-cell office:value-type="float" office:value="1019.76" table:style-name="ce1">
            <text:p>1019.76</text:p>
          </table:table-cell>
          <table:table-cell office:value-type="float" office:value="1022.25" table:formula="of:=SUM([.G161:.H161])" table:style-name="ce1">
            <text:p>1022.25</text:p>
          </table:table-cell>
          <table:table-cell office:value-type="float" office:value="1240" table:formula="of:=[.C161]*4" table:style-name="ce3">
            <text:p>1240</text:p>
          </table:table-cell>
          <table:table-cell office:value-type="string" office:string-value="達標" table:formula="of:=IF([.D161]&gt;=[.J161];&quot;達標&quot;;&quot;未達標&quot;)" table:style-name="ce13">
            <text:p>達標</text:p>
          </table:table-cell>
          <table:table-cell office:value-type="string" office:string-value="達標" table:formula="of:=IF([.E161]&gt;=[.J161];&quot;達標&quot;;&quot;未達標&quot;)" table:style-name="ce13">
            <text:p>達標</text:p>
          </table:table-cell>
          <table:table-cell office:value-type="string" office:string-value="未達標" table:formula="of:=IF([.G161]&gt;=[.J161];&quot;達標&quot;;&quot;未達標&quot;)" table:style-name="ce13">
            <text:p>未達標</text:p>
          </table:table-cell>
          <table:table-cell office:value-type="string" office:string-value="未達標" table:formula="of:=IF([.H161]&gt;=[.J16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39</text:p>
          </table:table-cell>
          <table:table-cell office:value-type="string" table:style-name="ce4">
            <text:p>錦和國小</text:p>
          </table:table-cell>
          <table:table-cell office:value-type="float" office:value="330" table:style-name="ce5">
            <text:p>330</text:p>
          </table:table-cell>
          <table:table-cell office:value-type="float" office:value="11502.77" table:style-name="ce1">
            <text:p>11502.77</text:p>
          </table:table-cell>
          <table:table-cell office:value-type="float" office:value="17702.22" table:style-name="ce1">
            <text:p>17702.22</text:p>
          </table:table-cell>
          <table:table-cell office:value-type="float" office:value="29204.99" table:formula="of:=SUM([.D162:.E162])" table:style-name="ce1">
            <text:p>29204.99</text:p>
          </table:table-cell>
          <table:table-cell office:value-type="float" office:value="8.6300000000000008" table:style-name="ce1">
            <text:p>8.63</text:p>
          </table:table-cell>
          <table:table-cell office:value-type="float" office:value="81.25" table:style-name="ce1">
            <text:p>81.25</text:p>
          </table:table-cell>
          <table:table-cell office:value-type="float" office:value="89.88" table:formula="of:=SUM([.G162:.H162])" table:style-name="ce1">
            <text:p>89.88</text:p>
          </table:table-cell>
          <table:table-cell office:value-type="float" office:value="1320" table:formula="of:=[.C162]*4" table:style-name="ce3">
            <text:p>1320</text:p>
          </table:table-cell>
          <table:table-cell office:value-type="string" office:string-value="達標" table:formula="of:=IF([.D162]&gt;=[.J162];&quot;達標&quot;;&quot;未達標&quot;)" table:style-name="ce13">
            <text:p>達標</text:p>
          </table:table-cell>
          <table:table-cell office:value-type="string" office:string-value="達標" table:formula="of:=IF([.E162]&gt;=[.J162];&quot;達標&quot;;&quot;未達標&quot;)" table:style-name="ce13">
            <text:p>達標</text:p>
          </table:table-cell>
          <table:table-cell office:value-type="string" office:string-value="未達標" table:formula="of:=IF([.G162]&gt;=[.J162];&quot;達標&quot;;&quot;未達標&quot;)" table:style-name="ce13">
            <text:p>未達標</text:p>
          </table:table-cell>
          <table:table-cell office:value-type="string" office:string-value="未達標" table:formula="of:=IF([.H162]&gt;=[.J16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0</text:p>
          </table:table-cell>
          <table:table-cell office:value-type="string" table:style-name="ce4">
            <text:p>景新國小</text:p>
          </table:table-cell>
          <table:table-cell office:value-type="float" office:value="120" table:style-name="ce3">
            <text:p>120</text:p>
          </table:table-cell>
          <table:table-cell office:value-type="float" office:value="13075.58" table:style-name="ce1">
            <text:p>13075.58</text:p>
          </table:table-cell>
          <table:table-cell office:value-type="float" office:value="25672.1" table:style-name="ce1">
            <text:p>25672.1</text:p>
          </table:table-cell>
          <table:table-cell office:value-type="float" office:value="38747.68" table:formula="of:=SUM([.D163:.E163])" table:style-name="ce1">
            <text:p>38747.68</text:p>
          </table:table-cell>
          <table:table-cell office:value-type="float" office:value="18.62" table:style-name="ce1">
            <text:p>18.62</text:p>
          </table:table-cell>
          <table:table-cell office:value-type="float" office:value="30.17" table:style-name="ce1">
            <text:p>30.17</text:p>
          </table:table-cell>
          <table:table-cell office:value-type="float" office:value="48.790000000000006" table:formula="of:=SUM([.G163:.H163])" table:style-name="ce1">
            <text:p>48.79</text:p>
          </table:table-cell>
          <table:table-cell office:value-type="float" office:value="480" table:formula="of:=[.C163]*4" table:style-name="ce3">
            <text:p>480</text:p>
          </table:table-cell>
          <table:table-cell office:value-type="string" office:string-value="達標" table:formula="of:=IF([.D163]&gt;=[.J163];&quot;達標&quot;;&quot;未達標&quot;)" table:style-name="ce13">
            <text:p>達標</text:p>
          </table:table-cell>
          <table:table-cell office:value-type="string" office:string-value="達標" table:formula="of:=IF([.E163]&gt;=[.J163];&quot;達標&quot;;&quot;未達標&quot;)" table:style-name="ce13">
            <text:p>達標</text:p>
          </table:table-cell>
          <table:table-cell office:value-type="string" office:string-value="未達標" table:formula="of:=IF([.G163]&gt;=[.J163];&quot;達標&quot;;&quot;未達標&quot;)" table:style-name="ce13">
            <text:p>未達標</text:p>
          </table:table-cell>
          <table:table-cell office:value-type="string" office:string-value="未達標" table:formula="of:=IF([.H163]&gt;=[.J16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1</text:p>
          </table:table-cell>
          <table:table-cell office:value-type="string" table:style-name="ce4">
            <text:p>永和國小</text:p>
          </table:table-cell>
          <table:table-cell office:value-type="float" office:value="465" table:style-name="ce3">
            <text:p>465</text:p>
          </table:table-cell>
          <table:table-cell office:value-type="float" office:value="5897.24" table:style-name="ce1">
            <text:p>5897.24</text:p>
          </table:table-cell>
          <table:table-cell office:value-type="float" office:value="26192.400000000001" table:style-name="ce1">
            <text:p>26192.4</text:p>
          </table:table-cell>
          <table:table-cell office:value-type="float" office:value="32089.64" table:formula="of:=SUM([.D164:.E164])" table:style-name="ce1">
            <text:p>32089.64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24.19" table:style-name="ce1">
            <text:p>24.19</text:p>
          </table:table-cell>
          <table:table-cell office:value-type="float" office:value="24.26" table:formula="of:=SUM([.G164:.H164])" table:style-name="ce1">
            <text:p>24.26</text:p>
          </table:table-cell>
          <table:table-cell office:value-type="float" office:value="1860" table:formula="of:=[.C164]*4" table:style-name="ce3">
            <text:p>1860</text:p>
          </table:table-cell>
          <table:table-cell office:value-type="string" office:string-value="達標" table:formula="of:=IF([.D164]&gt;=[.J164];&quot;達標&quot;;&quot;未達標&quot;)" table:style-name="ce13">
            <text:p>達標</text:p>
          </table:table-cell>
          <table:table-cell office:value-type="string" office:string-value="達標" table:formula="of:=IF([.E164]&gt;=[.J164];&quot;達標&quot;;&quot;未達標&quot;)" table:style-name="ce13">
            <text:p>達標</text:p>
          </table:table-cell>
          <table:table-cell office:value-type="string" office:string-value="未達標" table:formula="of:=IF([.G164]&gt;=[.J164];&quot;達標&quot;;&quot;未達標&quot;)" table:style-name="ce13">
            <text:p>未達標</text:p>
          </table:table-cell>
          <table:table-cell office:value-type="string" office:string-value="未達標" table:formula="of:=IF([.H164]&gt;=[.J16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2</text:p>
          </table:table-cell>
          <table:table-cell office:value-type="string" table:style-name="ce4">
            <text:p>秀朗國小</text:p>
          </table:table-cell>
          <table:table-cell office:value-type="float" office:value="672" table:style-name="ce3">
            <text:p>672</text:p>
          </table:table-cell>
          <table:table-cell office:value-type="float" office:value="17515.23" table:style-name="ce1">
            <text:p>17515.23</text:p>
          </table:table-cell>
          <table:table-cell office:value-type="float" office:value="40413.06" table:style-name="ce1">
            <text:p>40413.06</text:p>
          </table:table-cell>
          <table:table-cell office:value-type="float" office:value="57928.289999999994" table:formula="of:=SUM([.D165:.E165])" table:style-name="ce1">
            <text:p>57928.29</text:p>
          </table:table-cell>
          <table:table-cell office:value-type="float" office:value="0.22" table:style-name="ce1">
            <text:p>0.22</text:p>
          </table:table-cell>
          <table:table-cell office:value-type="float" office:value="52.86" table:style-name="ce1">
            <text:p>52.86</text:p>
          </table:table-cell>
          <table:table-cell office:value-type="float" office:value="53.08" table:formula="of:=SUM([.G165:.H165])" table:style-name="ce1">
            <text:p>53.08</text:p>
          </table:table-cell>
          <table:table-cell office:value-type="float" office:value="2688" table:formula="of:=[.C165]*4" table:style-name="ce3">
            <text:p>2688</text:p>
          </table:table-cell>
          <table:table-cell office:value-type="string" office:string-value="達標" table:formula="of:=IF([.D165]&gt;=[.J165];&quot;達標&quot;;&quot;未達標&quot;)" table:style-name="ce13">
            <text:p>達標</text:p>
          </table:table-cell>
          <table:table-cell office:value-type="string" office:string-value="達標" table:formula="of:=IF([.E165]&gt;=[.J165];&quot;達標&quot;;&quot;未達標&quot;)" table:style-name="ce13">
            <text:p>達標</text:p>
          </table:table-cell>
          <table:table-cell office:value-type="string" office:string-value="未達標" table:formula="of:=IF([.G165]&gt;=[.J165];&quot;達標&quot;;&quot;未達標&quot;)" table:style-name="ce13">
            <text:p>未達標</text:p>
          </table:table-cell>
          <table:table-cell office:value-type="string" office:string-value="未達標" table:formula="of:=IF([.H165]&gt;=[.J16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3</text:p>
          </table:table-cell>
          <table:table-cell office:value-type="string" table:style-name="ce4">
            <text:p>頂溪國小</text:p>
          </table:table-cell>
          <table:table-cell office:value-type="float" office:value="174" table:style-name="ce3">
            <text:p>174</text:p>
          </table:table-cell>
          <table:table-cell office:value-type="float" office:value="7469.48" table:style-name="ce1">
            <text:p>7469.48</text:p>
          </table:table-cell>
          <table:table-cell office:value-type="float" office:value="19591.41" table:style-name="ce1">
            <text:p>19591.41</text:p>
          </table:table-cell>
          <table:table-cell office:value-type="float" office:value="27060.89" table:formula="of:=SUM([.D166:.E166])" table:style-name="ce1">
            <text:p>27060.89</text:p>
          </table:table-cell>
          <table:table-cell office:value-type="float" office:value="27.28" table:style-name="ce1">
            <text:p>27.28</text:p>
          </table:table-cell>
          <table:table-cell office:value-type="float" office:value="374.46" table:style-name="ce1">
            <text:p>374.46</text:p>
          </table:table-cell>
          <table:table-cell office:value-type="float" office:value="401.74" table:formula="of:=SUM([.G166:.H166])" table:style-name="ce1">
            <text:p>401.74</text:p>
          </table:table-cell>
          <table:table-cell office:value-type="float" office:value="696" table:formula="of:=[.C166]*4" table:style-name="ce3">
            <text:p>696</text:p>
          </table:table-cell>
          <table:table-cell office:value-type="string" office:string-value="達標" table:formula="of:=IF([.D166]&gt;=[.J166];&quot;達標&quot;;&quot;未達標&quot;)" table:style-name="ce13">
            <text:p>達標</text:p>
          </table:table-cell>
          <table:table-cell office:value-type="string" office:string-value="達標" table:formula="of:=IF([.E166]&gt;=[.J166];&quot;達標&quot;;&quot;未達標&quot;)" table:style-name="ce13">
            <text:p>達標</text:p>
          </table:table-cell>
          <table:table-cell office:value-type="string" office:string-value="未達標" table:formula="of:=IF([.G166]&gt;=[.J166];&quot;達標&quot;;&quot;未達標&quot;)" table:style-name="ce13">
            <text:p>未達標</text:p>
          </table:table-cell>
          <table:table-cell office:value-type="string" office:string-value="未達標" table:formula="of:=IF([.H166]&gt;=[.J16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4</text:p>
          </table:table-cell>
          <table:table-cell office:value-type="string" table:style-name="ce4">
            <text:p>網溪國小</text:p>
          </table:table-cell>
          <table:table-cell office:value-type="float" office:value="310" table:style-name="ce3">
            <text:p>310</text:p>
          </table:table-cell>
          <table:table-cell office:value-type="float" office:value="0" table:style-name="ce1">
            <text:p>0</text:p>
          </table:table-cell>
          <table:table-cell office:value-type="float" office:value="0.62" table:style-name="ce1">
            <text:p>0.62</text:p>
          </table:table-cell>
          <table:table-cell office:value-type="float" office:value="0.62" table:formula="of:=SUM([.D167:.E167])" table:style-name="ce1">
            <text:p>0.6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67:.H167])" table:style-name="ce1">
            <text:p>0</text:p>
          </table:table-cell>
          <table:table-cell office:value-type="float" office:value="1240" table:formula="of:=[.C167]*4" table:style-name="ce3">
            <text:p>1240</text:p>
          </table:table-cell>
          <table:table-cell office:value-type="string" office:string-value="未達標" table:formula="of:=IF([.D167]&gt;=[.J167];&quot;達標&quot;;&quot;未達標&quot;)" table:style-name="ce13">
            <text:p>未達標</text:p>
          </table:table-cell>
          <table:table-cell office:value-type="string" office:string-value="未達標" table:formula="of:=IF([.E167]&gt;=[.J167];&quot;達標&quot;;&quot;未達標&quot;)" table:style-name="ce13">
            <text:p>未達標</text:p>
          </table:table-cell>
          <table:table-cell office:value-type="string" office:string-value="未達標" table:formula="of:=IF([.G167]&gt;=[.J167];&quot;達標&quot;;&quot;未達標&quot;)" table:style-name="ce13">
            <text:p>未達標</text:p>
          </table:table-cell>
          <table:table-cell office:value-type="string" office:string-value="未達標" table:formula="of:=IF([.H167]&gt;=[.J16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5</text:p>
          </table:table-cell>
          <table:table-cell office:value-type="string" table:style-name="ce4">
            <text:p>永平國小</text:p>
          </table:table-cell>
          <table:table-cell office:value-type="float" office:value="544" table:style-name="ce3">
            <text:p>544</text:p>
          </table:table-cell>
          <table:table-cell office:value-type="float" office:value="7899.9" table:style-name="ce1">
            <text:p>7899.9</text:p>
          </table:table-cell>
          <table:table-cell office:value-type="float" office:value="22903.1" table:style-name="ce1">
            <text:p>22903.1</text:p>
          </table:table-cell>
          <table:table-cell office:value-type="float" office:value="30803" table:formula="of:=SUM([.D168:.E168])" table:style-name="ce1">
            <text:p>30803</text:p>
          </table:table-cell>
          <table:table-cell office:value-type="float" office:value="0.03" table:style-name="ce1">
            <text:p>0.03</text:p>
          </table:table-cell>
          <table:table-cell office:value-type="float" office:value="11.89" table:style-name="ce1">
            <text:p>11.89</text:p>
          </table:table-cell>
          <table:table-cell office:value-type="float" office:value="11.92" table:formula="of:=SUM([.G168:.H168])" table:style-name="ce1">
            <text:p>11.92</text:p>
          </table:table-cell>
          <table:table-cell office:value-type="float" office:value="2176" table:formula="of:=[.C168]*4" table:style-name="ce3">
            <text:p>2176</text:p>
          </table:table-cell>
          <table:table-cell office:value-type="string" office:string-value="達標" table:formula="of:=IF([.D168]&gt;=[.J168];&quot;達標&quot;;&quot;未達標&quot;)" table:style-name="ce13">
            <text:p>達標</text:p>
          </table:table-cell>
          <table:table-cell office:value-type="string" office:string-value="達標" table:formula="of:=IF([.E168]&gt;=[.J168];&quot;達標&quot;;&quot;未達標&quot;)" table:style-name="ce13">
            <text:p>達標</text:p>
          </table:table-cell>
          <table:table-cell office:value-type="string" office:string-value="未達標" table:formula="of:=IF([.G168]&gt;=[.J168];&quot;達標&quot;;&quot;未達標&quot;)" table:style-name="ce13">
            <text:p>未達標</text:p>
          </table:table-cell>
          <table:table-cell office:value-type="string" office:string-value="未達標" table:formula="of:=IF([.H168]&gt;=[.J16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6</text:p>
          </table:table-cell>
          <table:table-cell office:value-type="string" table:style-name="ce4">
            <text:p>土城國小</text:p>
          </table:table-cell>
          <table:table-cell office:value-type="float" office:value="448" table:style-name="ce3">
            <text:p>448</text:p>
          </table:table-cell>
          <table:table-cell office:value-type="float" office:value="15237.53" table:style-name="ce1">
            <text:p>15237.53</text:p>
          </table:table-cell>
          <table:table-cell office:value-type="float" office:value="29534.43" table:style-name="ce1">
            <text:p>29534.43</text:p>
          </table:table-cell>
          <table:table-cell office:value-type="float" office:value="44771.96" table:formula="of:=SUM([.D169:.E169])" table:style-name="ce1">
            <text:p>44771.96</text:p>
          </table:table-cell>
          <table:table-cell office:value-type="float" office:value="19.98" table:style-name="ce1">
            <text:p>19.98</text:p>
          </table:table-cell>
          <table:table-cell office:value-type="float" office:value="57.63" table:style-name="ce1">
            <text:p>57.63</text:p>
          </table:table-cell>
          <table:table-cell office:value-type="float" office:value="77.61" table:formula="of:=SUM([.G169:.H169])" table:style-name="ce1">
            <text:p>77.61</text:p>
          </table:table-cell>
          <table:table-cell office:value-type="float" office:value="1792" table:formula="of:=[.C169]*4" table:style-name="ce3">
            <text:p>1792</text:p>
          </table:table-cell>
          <table:table-cell office:value-type="string" office:string-value="達標" table:formula="of:=IF([.D169]&gt;=[.J169];&quot;達標&quot;;&quot;未達標&quot;)" table:style-name="ce13">
            <text:p>達標</text:p>
          </table:table-cell>
          <table:table-cell office:value-type="string" office:string-value="達標" table:formula="of:=IF([.E169]&gt;=[.J169];&quot;達標&quot;;&quot;未達標&quot;)" table:style-name="ce13">
            <text:p>達標</text:p>
          </table:table-cell>
          <table:table-cell office:value-type="string" office:string-value="未達標" table:formula="of:=IF([.G169]&gt;=[.J169];&quot;達標&quot;;&quot;未達標&quot;)" table:style-name="ce13">
            <text:p>未達標</text:p>
          </table:table-cell>
          <table:table-cell office:value-type="string" office:string-value="未達標" table:formula="of:=IF([.H169]&gt;=[.J16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7</text:p>
          </table:table-cell>
          <table:table-cell office:value-type="string" table:style-name="ce4">
            <text:p>清水國小</text:p>
          </table:table-cell>
          <table:table-cell office:value-type="float" office:value="420" table:style-name="ce3">
            <text:p>420</text:p>
          </table:table-cell>
          <table:table-cell office:value-type="float" office:value="21324.45" table:style-name="ce1">
            <text:p>21324.45</text:p>
          </table:table-cell>
          <table:table-cell office:value-type="float" office:value="38318.67" table:style-name="ce1">
            <text:p>38318.67</text:p>
          </table:table-cell>
          <table:table-cell office:value-type="float" office:value="59643.119999999995" table:formula="of:=SUM([.D170:.E170])" table:style-name="ce1">
            <text:p>59643.12</text:p>
          </table:table-cell>
          <table:table-cell office:value-type="float" office:value="18.670000000000002" table:style-name="ce1">
            <text:p>18.67</text:p>
          </table:table-cell>
          <table:table-cell office:value-type="float" office:value="38.14" table:style-name="ce1">
            <text:p>38.14</text:p>
          </table:table-cell>
          <table:table-cell office:value-type="float" office:value="56.81" table:formula="of:=SUM([.G170:.H170])" table:style-name="ce1">
            <text:p>56.81</text:p>
          </table:table-cell>
          <table:table-cell office:value-type="float" office:value="1680" table:formula="of:=[.C170]*4" table:style-name="ce3">
            <text:p>1680</text:p>
          </table:table-cell>
          <table:table-cell office:value-type="string" office:string-value="達標" table:formula="of:=IF([.D170]&gt;=[.J170];&quot;達標&quot;;&quot;未達標&quot;)" table:style-name="ce13">
            <text:p>達標</text:p>
          </table:table-cell>
          <table:table-cell office:value-type="string" office:string-value="達標" table:formula="of:=IF([.E170]&gt;=[.J170];&quot;達標&quot;;&quot;未達標&quot;)" table:style-name="ce13">
            <text:p>達標</text:p>
          </table:table-cell>
          <table:table-cell office:value-type="string" office:string-value="未達標" table:formula="of:=IF([.G170]&gt;=[.J170];&quot;達標&quot;;&quot;未達標&quot;)" table:style-name="ce13">
            <text:p>未達標</text:p>
          </table:table-cell>
          <table:table-cell office:value-type="string" office:string-value="未達標" table:formula="of:=IF([.H170]&gt;=[.J17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8</text:p>
          </table:table-cell>
          <table:table-cell office:value-type="string" table:style-name="ce4">
            <text:p>頂埔國小</text:p>
          </table:table-cell>
          <table:table-cell office:value-type="float" office:value="217" table:style-name="ce3">
            <text:p>217</text:p>
          </table:table-cell>
          <table:table-cell office:value-type="float" office:value="0" table:style-name="ce1">
            <text:p>0</text:p>
          </table:table-cell>
          <table:table-cell office:value-type="float" office:value="346.01" table:style-name="ce1">
            <text:p>346.01</text:p>
          </table:table-cell>
          <table:table-cell office:value-type="float" office:value="346.01" table:formula="of:=SUM([.D171:.E171])" table:style-name="ce1">
            <text:p>346.01</text:p>
          </table:table-cell>
          <table:table-cell office:value-type="float" office:value="0" table:style-name="ce1">
            <text:p>0</text:p>
          </table:table-cell>
          <table:table-cell office:value-type="float" office:value="3.26" table:style-name="ce1">
            <text:p>3.26</text:p>
          </table:table-cell>
          <table:table-cell office:value-type="float" office:value="3.26" table:formula="of:=SUM([.G171:.H171])" table:style-name="ce1">
            <text:p>3.26</text:p>
          </table:table-cell>
          <table:table-cell office:value-type="float" office:value="868" table:formula="of:=[.C171]*4" table:style-name="ce3">
            <text:p>868</text:p>
          </table:table-cell>
          <table:table-cell office:value-type="string" office:string-value="未達標" table:formula="of:=IF([.D171]&gt;=[.J171];&quot;達標&quot;;&quot;未達標&quot;)" table:style-name="ce13">
            <text:p>未達標</text:p>
          </table:table-cell>
          <table:table-cell office:value-type="string" office:string-value="未達標" table:formula="of:=IF([.E171]&gt;=[.J171];&quot;達標&quot;;&quot;未達標&quot;)" table:style-name="ce13">
            <text:p>未達標</text:p>
          </table:table-cell>
          <table:table-cell office:value-type="string" office:string-value="未達標" table:formula="of:=IF([.G171]&gt;=[.J171];&quot;達標&quot;;&quot;未達標&quot;)" table:style-name="ce13">
            <text:p>未達標</text:p>
          </table:table-cell>
          <table:table-cell office:value-type="string" office:string-value="未達標" table:formula="of:=IF([.H171]&gt;=[.J17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49</text:p>
          </table:table-cell>
          <table:table-cell office:value-type="string" table:style-name="ce4">
            <text:p>廣福國小</text:p>
          </table:table-cell>
          <table:table-cell office:value-type="float" office:value="527" table:style-name="ce3">
            <text:p>527</text:p>
          </table:table-cell>
          <table:table-cell office:value-type="float" office:value="4446.9799999999996" table:style-name="ce1">
            <text:p>4446.98</text:p>
          </table:table-cell>
          <table:table-cell office:value-type="float" office:value="8235.44" table:style-name="ce1">
            <text:p>8235.44</text:p>
          </table:table-cell>
          <table:table-cell office:value-type="float" office:value="12682.42" table:formula="of:=SUM([.D172:.E172])" table:style-name="ce1">
            <text:p>12682.42</text:p>
          </table:table-cell>
          <table:table-cell office:value-type="float" office:value="15.65" table:style-name="ce1">
            <text:p>15.65</text:p>
          </table:table-cell>
          <table:table-cell office:value-type="float" office:value="38.01" table:style-name="ce1">
            <text:p>38.01</text:p>
          </table:table-cell>
          <table:table-cell office:value-type="float" office:value="53.66" table:formula="of:=SUM([.G172:.H172])" table:style-name="ce1">
            <text:p>53.66</text:p>
          </table:table-cell>
          <table:table-cell office:value-type="float" office:value="2108" table:formula="of:=[.C172]*4" table:style-name="ce3">
            <text:p>2108</text:p>
          </table:table-cell>
          <table:table-cell office:value-type="string" office:string-value="達標" table:formula="of:=IF([.D172]&gt;=[.J172];&quot;達標&quot;;&quot;未達標&quot;)" table:style-name="ce13">
            <text:p>達標</text:p>
          </table:table-cell>
          <table:table-cell office:value-type="string" office:string-value="達標" table:formula="of:=IF([.E172]&gt;=[.J172];&quot;達標&quot;;&quot;未達標&quot;)" table:style-name="ce13">
            <text:p>達標</text:p>
          </table:table-cell>
          <table:table-cell office:value-type="string" office:string-value="未達標" table:formula="of:=IF([.G172]&gt;=[.J172];&quot;達標&quot;;&quot;未達標&quot;)" table:style-name="ce13">
            <text:p>未達標</text:p>
          </table:table-cell>
          <table:table-cell office:value-type="string" office:string-value="未達標" table:formula="of:=IF([.H172]&gt;=[.J17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0</text:p>
          </table:table-cell>
          <table:table-cell office:value-type="string" table:style-name="ce4">
            <text:p>汐止國小</text:p>
          </table:table-cell>
          <table:table-cell office:value-type="float" office:value="224" table:style-name="ce3">
            <text:p>224</text:p>
          </table:table-cell>
          <table:table-cell office:value-type="float" office:value="2300.39" table:style-name="ce1">
            <text:p>2300.39</text:p>
          </table:table-cell>
          <table:table-cell office:value-type="float" office:value="7295.67" table:style-name="ce1">
            <text:p>7295.67</text:p>
          </table:table-cell>
          <table:table-cell office:value-type="float" office:value="9596.06" table:formula="of:=SUM([.D173:.E173])" table:style-name="ce1">
            <text:p>9596.06</text:p>
          </table:table-cell>
          <table:table-cell office:value-type="float" office:value="12.32" table:style-name="ce1">
            <text:p>12.32</text:p>
          </table:table-cell>
          <table:table-cell office:value-type="float" office:value="21.82" table:style-name="ce1">
            <text:p>21.82</text:p>
          </table:table-cell>
          <table:table-cell office:value-type="float" office:value="34.14" table:formula="of:=SUM([.G173:.H173])" table:style-name="ce1">
            <text:p>34.14</text:p>
          </table:table-cell>
          <table:table-cell office:value-type="float" office:value="896" table:formula="of:=[.C173]*4" table:style-name="ce3">
            <text:p>896</text:p>
          </table:table-cell>
          <table:table-cell office:value-type="string" office:string-value="達標" table:formula="of:=IF([.D173]&gt;=[.J173];&quot;達標&quot;;&quot;未達標&quot;)" table:style-name="ce13">
            <text:p>達標</text:p>
          </table:table-cell>
          <table:table-cell office:value-type="string" office:string-value="達標" table:formula="of:=IF([.E173]&gt;=[.J173];&quot;達標&quot;;&quot;未達標&quot;)" table:style-name="ce13">
            <text:p>達標</text:p>
          </table:table-cell>
          <table:table-cell office:value-type="string" office:string-value="未達標" table:formula="of:=IF([.G173]&gt;=[.J173];&quot;達標&quot;;&quot;未達標&quot;)" table:style-name="ce13">
            <text:p>未達標</text:p>
          </table:table-cell>
          <table:table-cell office:value-type="string" office:string-value="未達標" table:formula="of:=IF([.H173]&gt;=[.J17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1</text:p>
          </table:table-cell>
          <table:table-cell office:value-type="string" table:style-name="ce4">
            <text:p>長安國小</text:p>
          </table:table-cell>
          <table:table-cell office:value-type="float" office:value="96" table:style-name="ce3">
            <text:p>96</text:p>
          </table:table-cell>
          <table:table-cell office:value-type="float" office:value="1069.49" table:style-name="ce1">
            <text:p>1069.49</text:p>
          </table:table-cell>
          <table:table-cell office:value-type="float" office:value="2202.34" table:style-name="ce1">
            <text:p>2202.34</text:p>
          </table:table-cell>
          <table:table-cell office:value-type="float" office:value="3271.83" table:formula="of:=SUM([.D174:.E174])" table:style-name="ce1">
            <text:p>3271.83</text:p>
          </table:table-cell>
          <table:table-cell office:value-type="float" office:value="0" table:style-name="ce1">
            <text:p>0</text:p>
          </table:table-cell>
          <table:table-cell office:value-type="float" office:value="0.34" table:style-name="ce1">
            <text:p>0.34</text:p>
          </table:table-cell>
          <table:table-cell office:value-type="float" office:value="0.34" table:formula="of:=SUM([.G174:.H174])" table:style-name="ce1">
            <text:p>0.34</text:p>
          </table:table-cell>
          <table:table-cell office:value-type="float" office:value="384" table:formula="of:=[.C174]*4" table:style-name="ce3">
            <text:p>384</text:p>
          </table:table-cell>
          <table:table-cell office:value-type="string" office:string-value="達標" table:formula="of:=IF([.D174]&gt;=[.J174];&quot;達標&quot;;&quot;未達標&quot;)" table:style-name="ce13">
            <text:p>達標</text:p>
          </table:table-cell>
          <table:table-cell office:value-type="string" office:string-value="達標" table:formula="of:=IF([.E174]&gt;=[.J174];&quot;達標&quot;;&quot;未達標&quot;)" table:style-name="ce13">
            <text:p>達標</text:p>
          </table:table-cell>
          <table:table-cell office:value-type="string" office:string-value="未達標" table:formula="of:=IF([.G174]&gt;=[.J174];&quot;達標&quot;;&quot;未達標&quot;)" table:style-name="ce13">
            <text:p>未達標</text:p>
          </table:table-cell>
          <table:table-cell office:value-type="string" office:string-value="未達標" table:formula="of:=IF([.H174]&gt;=[.J17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2</text:p>
          </table:table-cell>
          <table:table-cell office:value-type="string" table:style-name="ce4">
            <text:p>保長國小</text:p>
          </table:table-cell>
          <table:table-cell office:value-type="float" office:value="116" table:style-name="ce3">
            <text:p>11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75:.E17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75:.H175])" table:style-name="ce1">
            <text:p>0</text:p>
          </table:table-cell>
          <table:table-cell office:value-type="float" office:value="464" table:formula="of:=[.C175]*4" table:style-name="ce3">
            <text:p>464</text:p>
          </table:table-cell>
          <table:table-cell office:value-type="string" office:string-value="未達標" table:formula="of:=IF([.D175]&gt;=[.J175];&quot;達標&quot;;&quot;未達標&quot;)" table:style-name="ce13">
            <text:p>未達標</text:p>
          </table:table-cell>
          <table:table-cell office:value-type="string" office:string-value="未達標" table:formula="of:=IF([.E175]&gt;=[.J175];&quot;達標&quot;;&quot;未達標&quot;)" table:style-name="ce13">
            <text:p>未達標</text:p>
          </table:table-cell>
          <table:table-cell office:value-type="string" office:string-value="未達標" table:formula="of:=IF([.G175]&gt;=[.J175];&quot;達標&quot;;&quot;未達標&quot;)" table:style-name="ce13">
            <text:p>未達標</text:p>
          </table:table-cell>
          <table:table-cell office:value-type="string" office:string-value="未達標" table:formula="of:=IF([.H175]&gt;=[.J17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3</text:p>
          </table:table-cell>
          <table:table-cell office:value-type="string" table:style-name="ce4">
            <text:p>崇德國小</text:p>
          </table:table-cell>
          <table:table-cell office:value-type="float" office:value="248" table:style-name="ce3">
            <text:p>248</text:p>
          </table:table-cell>
          <table:table-cell office:value-type="float" office:value="15456.33" table:style-name="ce1">
            <text:p>15456.33</text:p>
          </table:table-cell>
          <table:table-cell office:value-type="float" office:value="41976.66" table:style-name="ce1">
            <text:p>41976.66</text:p>
          </table:table-cell>
          <table:table-cell office:value-type="float" office:value="57432.990000000005" table:formula="of:=SUM([.D176:.E176])" table:style-name="ce1">
            <text:p>57432.99</text:p>
          </table:table-cell>
          <table:table-cell office:value-type="float" office:value="0.18" table:style-name="ce1">
            <text:p>0.18</text:p>
          </table:table-cell>
          <table:table-cell office:value-type="float" office:value="650.14" table:style-name="ce1">
            <text:p>650.14</text:p>
          </table:table-cell>
          <table:table-cell office:value-type="float" office:value="650.31999999999994" table:formula="of:=SUM([.G176:.H176])" table:style-name="ce1">
            <text:p>650.32</text:p>
          </table:table-cell>
          <table:table-cell office:value-type="float" office:value="992" table:formula="of:=[.C176]*4" table:style-name="ce3">
            <text:p>992</text:p>
          </table:table-cell>
          <table:table-cell office:value-type="string" office:string-value="達標" table:formula="of:=IF([.D176]&gt;=[.J176];&quot;達標&quot;;&quot;未達標&quot;)" table:style-name="ce13">
            <text:p>達標</text:p>
          </table:table-cell>
          <table:table-cell office:value-type="string" office:string-value="達標" table:formula="of:=IF([.E176]&gt;=[.J176];&quot;達標&quot;;&quot;未達標&quot;)" table:style-name="ce13">
            <text:p>達標</text:p>
          </table:table-cell>
          <table:table-cell office:value-type="string" office:string-value="未達標" table:formula="of:=IF([.G176]&gt;=[.J176];&quot;達標&quot;;&quot;未達標&quot;)" table:style-name="ce13">
            <text:p>未達標</text:p>
          </table:table-cell>
          <table:table-cell office:value-type="string" office:string-value="未達標" table:formula="of:=IF([.H176]&gt;=[.J17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4</text:p>
          </table:table-cell>
          <table:table-cell office:value-type="string" table:style-name="ce4">
            <text:p>北港國小</text:p>
          </table:table-cell>
          <table:table-cell office:value-type="float" office:value="50" table:style-name="ce3">
            <text:p>50</text:p>
          </table:table-cell>
          <table:table-cell office:value-type="float" office:value="1946.44" table:style-name="ce1">
            <text:p>1946.44</text:p>
          </table:table-cell>
          <table:table-cell office:value-type="float" office:value="5526.37" table:style-name="ce1">
            <text:p>5526.37</text:p>
          </table:table-cell>
          <table:table-cell office:value-type="float" office:value="7472.8099999999995" table:formula="of:=SUM([.D177:.E177])" table:style-name="ce1">
            <text:p>7472.81</text:p>
          </table:table-cell>
          <table:table-cell office:value-type="float" office:value="11.18" table:style-name="ce1">
            <text:p>11.18</text:p>
          </table:table-cell>
          <table:table-cell office:value-type="float" office:value="11.88" table:style-name="ce1">
            <text:p>11.88</text:p>
          </table:table-cell>
          <table:table-cell office:value-type="float" office:value="23.060000000000002" table:formula="of:=SUM([.G177:.H177])" table:style-name="ce1">
            <text:p>23.06</text:p>
          </table:table-cell>
          <table:table-cell office:value-type="float" office:value="200" table:formula="of:=[.C177]*4" table:style-name="ce3">
            <text:p>200</text:p>
          </table:table-cell>
          <table:table-cell office:value-type="string" office:string-value="達標" table:formula="of:=IF([.D177]&gt;=[.J177];&quot;達標&quot;;&quot;未達標&quot;)" table:style-name="ce13">
            <text:p>達標</text:p>
          </table:table-cell>
          <table:table-cell office:value-type="string" office:string-value="達標" table:formula="of:=IF([.E177]&gt;=[.J177];&quot;達標&quot;;&quot;未達標&quot;)" table:style-name="ce13">
            <text:p>達標</text:p>
          </table:table-cell>
          <table:table-cell office:value-type="string" office:string-value="未達標" table:formula="of:=IF([.G177]&gt;=[.J177];&quot;達標&quot;;&quot;未達標&quot;)" table:style-name="ce13">
            <text:p>未達標</text:p>
          </table:table-cell>
          <table:table-cell office:value-type="string" office:string-value="未達標" table:formula="of:=IF([.H177]&gt;=[.J17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5</text:p>
          </table:table-cell>
          <table:table-cell office:value-type="string" table:style-name="ce4">
            <text:p>北峰國小</text:p>
          </table:table-cell>
          <table:table-cell office:value-type="float" office:value="116" table:style-name="ce3">
            <text:p>116</text:p>
          </table:table-cell>
          <table:table-cell office:value-type="float" office:value="2787.9" table:style-name="ce1">
            <text:p>2787.9</text:p>
          </table:table-cell>
          <table:table-cell office:value-type="float" office:value="1535.83" table:style-name="ce1">
            <text:p>1535.83</text:p>
          </table:table-cell>
          <table:table-cell office:value-type="float" office:value="4323.7299999999996" table:formula="of:=SUM([.D178:.E178])" table:style-name="ce1">
            <text:p>4323.73</text:p>
          </table:table-cell>
          <table:table-cell office:value-type="float" office:value="1.02" table:style-name="ce1">
            <text:p>1.02</text:p>
          </table:table-cell>
          <table:table-cell office:value-type="float" office:value="2.2200000000000002" table:style-name="ce1">
            <text:p>2.22</text:p>
          </table:table-cell>
          <table:table-cell office:value-type="float" office:value="3.24" table:formula="of:=SUM([.G178:.H178])" table:style-name="ce1">
            <text:p>3.24</text:p>
          </table:table-cell>
          <table:table-cell office:value-type="float" office:value="464" table:formula="of:=[.C178]*4" table:style-name="ce3">
            <text:p>464</text:p>
          </table:table-cell>
          <table:table-cell office:value-type="string" office:string-value="達標" table:formula="of:=IF([.D178]&gt;=[.J178];&quot;達標&quot;;&quot;未達標&quot;)" table:style-name="ce13">
            <text:p>達標</text:p>
          </table:table-cell>
          <table:table-cell office:value-type="string" office:string-value="達標" table:formula="of:=IF([.E178]&gt;=[.J178];&quot;達標&quot;;&quot;未達標&quot;)" table:style-name="ce13">
            <text:p>達標</text:p>
          </table:table-cell>
          <table:table-cell office:value-type="string" office:string-value="未達標" table:formula="of:=IF([.G178]&gt;=[.J178];&quot;達標&quot;;&quot;未達標&quot;)" table:style-name="ce13">
            <text:p>未達標</text:p>
          </table:table-cell>
          <table:table-cell office:value-type="string" office:string-value="未達標" table:formula="of:=IF([.H178]&gt;=[.J17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6</text:p>
          </table:table-cell>
          <table:table-cell office:value-type="string" table:style-name="ce4">
            <text:p>東山國小</text:p>
          </table:table-cell>
          <table:table-cell office:value-type="float" office:value="22" table:style-name="ce3">
            <text:p>22</text:p>
          </table:table-cell>
          <table:table-cell office:value-type="float" office:value="349.11" table:style-name="ce1">
            <text:p>349.11</text:p>
          </table:table-cell>
          <table:table-cell office:value-type="float" office:value="0" table:style-name="ce1">
            <text:p>0</text:p>
          </table:table-cell>
          <table:table-cell office:value-type="float" office:value="349.11" table:formula="of:=SUM([.D179:.E179])" table:style-name="ce1">
            <text:p>349.11</text:p>
          </table:table-cell>
          <table:table-cell office:value-type="float" office:value="1.04" table:style-name="ce1">
            <text:p>1.04</text:p>
          </table:table-cell>
          <table:table-cell office:value-type="float" office:value="0" table:style-name="ce1">
            <text:p>0</text:p>
          </table:table-cell>
          <table:table-cell office:value-type="float" office:value="1.04" table:formula="of:=SUM([.G179:.H179])" table:style-name="ce1">
            <text:p>1.04</text:p>
          </table:table-cell>
          <table:table-cell office:value-type="float" office:value="88" table:formula="of:=[.C179]*4" table:style-name="ce3">
            <text:p>88</text:p>
          </table:table-cell>
          <table:table-cell office:value-type="string" office:string-value="達標" table:formula="of:=IF([.D179]&gt;=[.J179];&quot;達標&quot;;&quot;未達標&quot;)" table:style-name="ce13">
            <text:p>達標</text:p>
          </table:table-cell>
          <table:table-cell office:value-type="string" office:string-value="未達標" table:formula="of:=IF([.E179]&gt;=[.J179];&quot;達標&quot;;&quot;未達標&quot;)" table:style-name="ce13">
            <text:p>未達標</text:p>
          </table:table-cell>
          <table:table-cell office:value-type="string" office:string-value="未達標" table:formula="of:=IF([.G179]&gt;=[.J179];&quot;達標&quot;;&quot;未達標&quot;)" table:style-name="ce13">
            <text:p>未達標</text:p>
          </table:table-cell>
          <table:table-cell office:value-type="string" office:string-value="未達標" table:formula="of:=IF([.H179]&gt;=[.J17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7</text:p>
          </table:table-cell>
          <table:table-cell office:value-type="string" table:style-name="ce4">
            <text:p>白雲國小</text:p>
          </table:table-cell>
          <table:table-cell office:value-type="float" office:value="102" table:style-name="ce3">
            <text:p>102</text:p>
          </table:table-cell>
          <table:table-cell office:value-type="float" office:value="14251.57" table:style-name="ce1">
            <text:p>14251.57</text:p>
          </table:table-cell>
          <table:table-cell office:value-type="float" office:value="38093.78" table:style-name="ce1">
            <text:p>38093.78</text:p>
          </table:table-cell>
          <table:table-cell office:value-type="float" office:value="52345.35" table:formula="of:=SUM([.D180:.E180])" table:style-name="ce1">
            <text:p>52345.35</text:p>
          </table:table-cell>
          <table:table-cell office:value-type="float" office:value="9.25" table:style-name="ce1">
            <text:p>9.25</text:p>
          </table:table-cell>
          <table:table-cell office:value-type="float" office:value="95.58" table:style-name="ce1">
            <text:p>95.58</text:p>
          </table:table-cell>
          <table:table-cell office:value-type="float" office:value="104.83" table:formula="of:=SUM([.G180:.H180])" table:style-name="ce1">
            <text:p>104.83</text:p>
          </table:table-cell>
          <table:table-cell office:value-type="float" office:value="408" table:formula="of:=[.C180]*4" table:style-name="ce3">
            <text:p>408</text:p>
          </table:table-cell>
          <table:table-cell office:value-type="string" office:string-value="達標" table:formula="of:=IF([.D180]&gt;=[.J180];&quot;達標&quot;;&quot;未達標&quot;)" table:style-name="ce13">
            <text:p>達標</text:p>
          </table:table-cell>
          <table:table-cell office:value-type="string" office:string-value="達標" table:formula="of:=IF([.E180]&gt;=[.J180];&quot;達標&quot;;&quot;未達標&quot;)" table:style-name="ce13">
            <text:p>達標</text:p>
          </table:table-cell>
          <table:table-cell office:value-type="string" office:string-value="未達標" table:formula="of:=IF([.G180]&gt;=[.J180];&quot;達標&quot;;&quot;未達標&quot;)" table:style-name="ce13">
            <text:p>未達標</text:p>
          </table:table-cell>
          <table:table-cell office:value-type="string" office:string-value="未達標" table:formula="of:=IF([.H180]&gt;=[.J18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8</text:p>
          </table:table-cell>
          <table:table-cell office:value-type="string" table:style-name="ce4">
            <text:p>萬里國小</text:p>
          </table:table-cell>
          <table:table-cell office:value-type="float" office:value="281" table:style-name="ce5">
            <text:p>281</text:p>
          </table:table-cell>
          <table:table-cell office:value-type="float" office:value="8945.4500000000007" table:style-name="ce1">
            <text:p>8945.45</text:p>
          </table:table-cell>
          <table:table-cell office:value-type="float" office:value="22374.63" table:style-name="ce1">
            <text:p>22374.63</text:p>
          </table:table-cell>
          <table:table-cell office:value-type="float" office:value="31320.080000000002" table:formula="of:=SUM([.D181:.E181])" table:style-name="ce1">
            <text:p>31320.08</text:p>
          </table:table-cell>
          <table:table-cell office:value-type="float" office:value="60.5" table:style-name="ce1">
            <text:p>60.5</text:p>
          </table:table-cell>
          <table:table-cell office:value-type="float" office:value="71.92" table:style-name="ce1">
            <text:p>71.92</text:p>
          </table:table-cell>
          <table:table-cell office:value-type="float" office:value="132.42000000000002" table:formula="of:=SUM([.G181:.H181])" table:style-name="ce1">
            <text:p>132.42</text:p>
          </table:table-cell>
          <table:table-cell office:value-type="float" office:value="1124" table:formula="of:=[.C181]*4" table:style-name="ce3">
            <text:p>1124</text:p>
          </table:table-cell>
          <table:table-cell office:value-type="string" office:string-value="達標" table:formula="of:=IF([.D181]&gt;=[.J181];&quot;達標&quot;;&quot;未達標&quot;)" table:style-name="ce13">
            <text:p>達標</text:p>
          </table:table-cell>
          <table:table-cell office:value-type="string" office:string-value="達標" table:formula="of:=IF([.E181]&gt;=[.J181];&quot;達標&quot;;&quot;未達標&quot;)" table:style-name="ce13">
            <text:p>達標</text:p>
          </table:table-cell>
          <table:table-cell office:value-type="string" office:string-value="未達標" table:formula="of:=IF([.G181]&gt;=[.J181];&quot;達標&quot;;&quot;未達標&quot;)" table:style-name="ce13">
            <text:p>未達標</text:p>
          </table:table-cell>
          <table:table-cell office:value-type="string" office:string-value="未達標" table:formula="of:=IF([.H181]&gt;=[.J18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59</text:p>
          </table:table-cell>
          <table:table-cell office:value-type="string" table:style-name="ce4">
            <text:p>野柳國小</text:p>
          </table:table-cell>
          <table:table-cell office:value-type="float" office:value="82" table:style-name="ce3">
            <text:p>82</text:p>
          </table:table-cell>
          <table:table-cell office:value-type="float" office:value="4427.25" table:style-name="ce1">
            <text:p>4427.25</text:p>
          </table:table-cell>
          <table:table-cell office:value-type="float" office:value="12456" table:style-name="ce1">
            <text:p>12456</text:p>
          </table:table-cell>
          <table:table-cell office:value-type="float" office:value="16883.25" table:formula="of:=SUM([.D182:.E182])" table:style-name="ce1">
            <text:p>16883.25</text:p>
          </table:table-cell>
          <table:table-cell office:value-type="float" office:value="0.1" table:style-name="ce1">
            <text:p>0.1</text:p>
          </table:table-cell>
          <table:table-cell office:value-type="float" office:value="294.24" table:style-name="ce1">
            <text:p>294.24</text:p>
          </table:table-cell>
          <table:table-cell office:value-type="float" office:value="294.34000000000003" table:formula="of:=SUM([.G182:.H182])" table:style-name="ce1">
            <text:p>294.34</text:p>
          </table:table-cell>
          <table:table-cell office:value-type="float" office:value="328" table:formula="of:=[.C182]*4" table:style-name="ce3">
            <text:p>328</text:p>
          </table:table-cell>
          <table:table-cell office:value-type="string" office:string-value="達標" table:formula="of:=IF([.D182]&gt;=[.J182];&quot;達標&quot;;&quot;未達標&quot;)" table:style-name="ce13">
            <text:p>達標</text:p>
          </table:table-cell>
          <table:table-cell office:value-type="string" office:string-value="達標" table:formula="of:=IF([.E182]&gt;=[.J182];&quot;達標&quot;;&quot;未達標&quot;)" table:style-name="ce13">
            <text:p>達標</text:p>
          </table:table-cell>
          <table:table-cell office:value-type="string" office:string-value="未達標" table:formula="of:=IF([.G182]&gt;=[.J182];&quot;達標&quot;;&quot;未達標&quot;)" table:style-name="ce13">
            <text:p>未達標</text:p>
          </table:table-cell>
          <table:table-cell office:value-type="string" office:string-value="未達標" table:formula="of:=IF([.H182]&gt;=[.J18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0</text:p>
          </table:table-cell>
          <table:table-cell office:value-type="string" table:style-name="ce4">
            <text:p>大鵬國小</text:p>
          </table:table-cell>
          <table:table-cell office:value-type="float" office:value="52" table:style-name="ce3">
            <text:p>52</text:p>
          </table:table-cell>
          <table:table-cell office:value-type="float" office:value="1498.22" table:style-name="ce1">
            <text:p>1498.22</text:p>
          </table:table-cell>
          <table:table-cell office:value-type="float" office:value="8321.99" table:style-name="ce1">
            <text:p>8321.99</text:p>
          </table:table-cell>
          <table:table-cell office:value-type="float" office:value="9820.2099999999991" table:formula="of:=SUM([.D183:.E183])" table:style-name="ce1">
            <text:p>9820.21</text:p>
          </table:table-cell>
          <table:table-cell office:value-type="float" office:value="0" table:style-name="ce1">
            <text:p>0</text:p>
          </table:table-cell>
          <table:table-cell office:value-type="float" office:value="889.94" table:style-name="ce1">
            <text:p>889.94</text:p>
          </table:table-cell>
          <table:table-cell office:value-type="float" office:value="889.94" table:formula="of:=SUM([.G183:.H183])" table:style-name="ce1">
            <text:p>889.94</text:p>
          </table:table-cell>
          <table:table-cell office:value-type="float" office:value="208" table:formula="of:=[.C183]*4" table:style-name="ce3">
            <text:p>208</text:p>
          </table:table-cell>
          <table:table-cell office:value-type="string" office:string-value="達標" table:formula="of:=IF([.D183]&gt;=[.J183];&quot;達標&quot;;&quot;未達標&quot;)" table:style-name="ce13">
            <text:p>達標</text:p>
          </table:table-cell>
          <table:table-cell office:value-type="string" office:string-value="達標" table:formula="of:=IF([.E183]&gt;=[.J183];&quot;達標&quot;;&quot;未達標&quot;)" table:style-name="ce13">
            <text:p>達標</text:p>
          </table:table-cell>
          <table:table-cell office:value-type="string" office:string-value="未達標" table:formula="of:=IF([.G183]&gt;=[.J183];&quot;達標&quot;;&quot;未達標&quot;)" table:style-name="ce13">
            <text:p>未達標</text:p>
          </table:table-cell>
          <table:table-cell office:value-type="string" office:string-value="達標" table:formula="of:=IF([.H183]&gt;=[.J183];&quot;達標&quot;;&quot;未達標&quot;)" table:style-name="ce13">
            <text:p>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1</text:p>
          </table:table-cell>
          <table:table-cell office:value-type="string" table:style-name="ce4">
            <text:p>大坪國小</text:p>
          </table:table-cell>
          <table:table-cell office:value-type="float" office:value="47" table:style-name="ce3">
            <text:p>47</text:p>
          </table:table-cell>
          <table:table-cell office:value-type="float" office:value="10.1" table:style-name="ce1">
            <text:p>10.1</text:p>
          </table:table-cell>
          <table:table-cell office:value-type="float" office:value="12.29" table:style-name="ce1">
            <text:p>12.29</text:p>
          </table:table-cell>
          <table:table-cell office:value-type="float" office:value="22.39" table:formula="of:=SUM([.D184:.E184])" table:style-name="ce1">
            <text:p>22.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84:.H184])" table:style-name="ce1">
            <text:p>0</text:p>
          </table:table-cell>
          <table:table-cell office:value-type="float" office:value="188" table:formula="of:=[.C184]*4" table:style-name="ce3">
            <text:p>188</text:p>
          </table:table-cell>
          <table:table-cell office:value-type="string" office:string-value="未達標" table:formula="of:=IF([.D184]&gt;=[.J184];&quot;達標&quot;;&quot;未達標&quot;)" table:style-name="ce13">
            <text:p>未達標</text:p>
          </table:table-cell>
          <table:table-cell office:value-type="string" office:string-value="未達標" table:formula="of:=IF([.E184]&gt;=[.J184];&quot;達標&quot;;&quot;未達標&quot;)" table:style-name="ce13">
            <text:p>未達標</text:p>
          </table:table-cell>
          <table:table-cell office:value-type="string" office:string-value="未達標" table:formula="of:=IF([.G184]&gt;=[.J184];&quot;達標&quot;;&quot;未達標&quot;)" table:style-name="ce13">
            <text:p>未達標</text:p>
          </table:table-cell>
          <table:table-cell office:value-type="string" office:string-value="未達標" table:formula="of:=IF([.H184]&gt;=[.J18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2</text:p>
          </table:table-cell>
          <table:table-cell office:value-type="string" table:style-name="ce4">
            <text:p>崁腳國小</text:p>
          </table:table-cell>
          <table:table-cell office:value-type="float" office:value="33" table:style-name="ce3">
            <text:p>3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85:.E18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85:.H185])" table:style-name="ce1">
            <text:p>0</text:p>
          </table:table-cell>
          <table:table-cell office:value-type="float" office:value="132" table:formula="of:=[.C185]*4" table:style-name="ce3">
            <text:p>132</text:p>
          </table:table-cell>
          <table:table-cell office:value-type="string" office:string-value="未達標" table:formula="of:=IF([.D185]&gt;=[.J185];&quot;達標&quot;;&quot;未達標&quot;)" table:style-name="ce13">
            <text:p>未達標</text:p>
          </table:table-cell>
          <table:table-cell office:value-type="string" office:string-value="未達標" table:formula="of:=IF([.E185]&gt;=[.J185];&quot;達標&quot;;&quot;未達標&quot;)" table:style-name="ce13">
            <text:p>未達標</text:p>
          </table:table-cell>
          <table:table-cell office:value-type="string" office:string-value="未達標" table:formula="of:=IF([.G185]&gt;=[.J185];&quot;達標&quot;;&quot;未達標&quot;)" table:style-name="ce13">
            <text:p>未達標</text:p>
          </table:table-cell>
          <table:table-cell office:value-type="string" office:string-value="未達標" table:formula="of:=IF([.H185]&gt;=[.J18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3</text:p>
          </table:table-cell>
          <table:table-cell office:value-type="string" table:style-name="ce4">
            <text:p>金山國小</text:p>
          </table:table-cell>
          <table:table-cell office:value-type="float" office:value="460" table:style-name="ce3">
            <text:p>460</text:p>
          </table:table-cell>
          <table:table-cell office:value-type="float" office:value="20873.2" table:style-name="ce1">
            <text:p>20873.2</text:p>
          </table:table-cell>
          <table:table-cell office:value-type="float" office:value="0" table:style-name="ce1">
            <text:p>0</text:p>
          </table:table-cell>
          <table:table-cell office:value-type="float" office:value="20873.2" table:formula="of:=SUM([.D186:.E186])" table:style-name="ce1">
            <text:p>20873.2</text:p>
          </table:table-cell>
          <table:table-cell office:value-type="float" office:value="0.22" table:style-name="ce1">
            <text:p>0.22</text:p>
          </table:table-cell>
          <table:table-cell office:value-type="float" office:value="0" table:style-name="ce1">
            <text:p>0</text:p>
          </table:table-cell>
          <table:table-cell office:value-type="float" office:value="0.22" table:formula="of:=SUM([.G186:.H186])" table:style-name="ce1">
            <text:p>0.22</text:p>
          </table:table-cell>
          <table:table-cell office:value-type="float" office:value="1840" table:formula="of:=[.C186]*4" table:style-name="ce3">
            <text:p>1840</text:p>
          </table:table-cell>
          <table:table-cell office:value-type="string" office:string-value="達標" table:formula="of:=IF([.D186]&gt;=[.J186];&quot;達標&quot;;&quot;未達標&quot;)" table:style-name="ce13">
            <text:p>達標</text:p>
          </table:table-cell>
          <table:table-cell office:value-type="string" office:string-value="未達標" table:formula="of:=IF([.E186]&gt;=[.J186];&quot;達標&quot;;&quot;未達標&quot;)" table:style-name="ce13">
            <text:p>未達標</text:p>
          </table:table-cell>
          <table:table-cell office:value-type="string" office:string-value="未達標" table:formula="of:=IF([.G186]&gt;=[.J186];&quot;達標&quot;;&quot;未達標&quot;)" table:style-name="ce13">
            <text:p>未達標</text:p>
          </table:table-cell>
          <table:table-cell office:value-type="string" office:string-value="未達標" table:formula="of:=IF([.H186]&gt;=[.J18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4</text:p>
          </table:table-cell>
          <table:table-cell office:value-type="string" table:style-name="ce4">
            <text:p>中角國小</text:p>
          </table:table-cell>
          <table:table-cell office:value-type="float" office:value="65" table:style-name="ce3">
            <text:p>65</text:p>
          </table:table-cell>
          <table:table-cell office:value-type="float" office:value="1546.28" table:style-name="ce1">
            <text:p>1546.28</text:p>
          </table:table-cell>
          <table:table-cell office:value-type="float" office:value="4763.13" table:style-name="ce1">
            <text:p>4763.13</text:p>
          </table:table-cell>
          <table:table-cell office:value-type="float" office:value="6309.41" table:formula="of:=SUM([.D187:.E187])" table:style-name="ce1">
            <text:p>6309.41</text:p>
          </table:table-cell>
          <table:table-cell office:value-type="float" office:value="0.17" table:style-name="ce1">
            <text:p>0.17</text:p>
          </table:table-cell>
          <table:table-cell office:value-type="float" office:value="9.5299999999999994" table:style-name="ce1">
            <text:p>9.53</text:p>
          </table:table-cell>
          <table:table-cell office:value-type="float" office:value="9.6999999999999993" table:formula="of:=SUM([.G187:.H187])" table:style-name="ce1">
            <text:p>9.7</text:p>
          </table:table-cell>
          <table:table-cell office:value-type="float" office:value="260" table:formula="of:=[.C187]*4" table:style-name="ce3">
            <text:p>260</text:p>
          </table:table-cell>
          <table:table-cell office:value-type="string" office:string-value="達標" table:formula="of:=IF([.D187]&gt;=[.J187];&quot;達標&quot;;&quot;未達標&quot;)" table:style-name="ce13">
            <text:p>達標</text:p>
          </table:table-cell>
          <table:table-cell office:value-type="string" office:string-value="達標" table:formula="of:=IF([.E187]&gt;=[.J187];&quot;達標&quot;;&quot;未達標&quot;)" table:style-name="ce13">
            <text:p>達標</text:p>
          </table:table-cell>
          <table:table-cell office:value-type="string" office:string-value="未達標" table:formula="of:=IF([.G187]&gt;=[.J187];&quot;達標&quot;;&quot;未達標&quot;)" table:style-name="ce13">
            <text:p>未達標</text:p>
          </table:table-cell>
          <table:table-cell office:value-type="string" office:string-value="未達標" table:formula="of:=IF([.H187]&gt;=[.J18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5</text:p>
          </table:table-cell>
          <table:table-cell office:value-type="string" table:style-name="ce4">
            <text:p>三和國小</text:p>
          </table:table-cell>
          <table:table-cell office:value-type="float" office:value="88" table:style-name="ce3">
            <text:p>88</text:p>
          </table:table-cell>
          <table:table-cell office:value-type="float" office:value="2772.49" table:style-name="ce1">
            <text:p>2772.49</text:p>
          </table:table-cell>
          <table:table-cell office:value-type="float" office:value="8749.14" table:style-name="ce1">
            <text:p>8749.14</text:p>
          </table:table-cell>
          <table:table-cell office:value-type="float" office:value="11521.63" table:formula="of:=SUM([.D188:.E188])" table:style-name="ce1">
            <text:p>11521.63</text:p>
          </table:table-cell>
          <table:table-cell office:value-type="float" office:value="18.239999999999998" table:style-name="ce1">
            <text:p>18.24</text:p>
          </table:table-cell>
          <table:table-cell office:value-type="float" office:value="12.76" table:style-name="ce1">
            <text:p>12.76</text:p>
          </table:table-cell>
          <table:table-cell office:value-type="float" office:value="31" table:formula="of:=SUM([.G188:.H188])" table:style-name="ce1">
            <text:p>31</text:p>
          </table:table-cell>
          <table:table-cell office:value-type="float" office:value="352" table:formula="of:=[.C188]*4" table:style-name="ce3">
            <text:p>352</text:p>
          </table:table-cell>
          <table:table-cell office:value-type="string" office:string-value="達標" table:formula="of:=IF([.D188]&gt;=[.J188];&quot;達標&quot;;&quot;未達標&quot;)" table:style-name="ce13">
            <text:p>達標</text:p>
          </table:table-cell>
          <table:table-cell office:value-type="string" office:string-value="達標" table:formula="of:=IF([.E188]&gt;=[.J188];&quot;達標&quot;;&quot;未達標&quot;)" table:style-name="ce13">
            <text:p>達標</text:p>
          </table:table-cell>
          <table:table-cell office:value-type="string" office:string-value="未達標" table:formula="of:=IF([.G188]&gt;=[.J188];&quot;達標&quot;;&quot;未達標&quot;)" table:style-name="ce13">
            <text:p>未達標</text:p>
          </table:table-cell>
          <table:table-cell office:value-type="string" office:string-value="未達標" table:formula="of:=IF([.H188]&gt;=[.J18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6</text:p>
          </table:table-cell>
          <table:table-cell office:value-type="string" table:style-name="ce4">
            <text:p>新店國小</text:p>
          </table:table-cell>
          <table:table-cell office:value-type="float" office:value="124" table:style-name="ce3">
            <text:p>124</text:p>
          </table:table-cell>
          <table:table-cell office:value-type="float" office:value="36141.97" table:style-name="ce1">
            <text:p>36141.97</text:p>
          </table:table-cell>
          <table:table-cell office:value-type="float" office:value="70011.77" table:style-name="ce1">
            <text:p>70011.77</text:p>
          </table:table-cell>
          <table:table-cell office:value-type="float" office:value="106153.74" table:formula="of:=SUM([.D189:.E189])" table:style-name="ce1">
            <text:p>106153.74</text:p>
          </table:table-cell>
          <table:table-cell office:value-type="float" office:value="25.22" table:style-name="ce1">
            <text:p>25.22</text:p>
          </table:table-cell>
          <table:table-cell office:value-type="float" office:value="595.80999999999995" table:style-name="ce1">
            <text:p>595.81</text:p>
          </table:table-cell>
          <table:table-cell office:value-type="float" office:value="621.03" table:formula="of:=SUM([.G189:.H189])" table:style-name="ce1">
            <text:p>621.03</text:p>
          </table:table-cell>
          <table:table-cell office:value-type="float" office:value="496" table:formula="of:=[.C189]*4" table:style-name="ce3">
            <text:p>496</text:p>
          </table:table-cell>
          <table:table-cell office:value-type="string" office:string-value="達標" table:formula="of:=IF([.D189]&gt;=[.J189];&quot;達標&quot;;&quot;未達標&quot;)" table:style-name="ce13">
            <text:p>達標</text:p>
          </table:table-cell>
          <table:table-cell office:value-type="string" office:string-value="達標" table:formula="of:=IF([.E189]&gt;=[.J189];&quot;達標&quot;;&quot;未達標&quot;)" table:style-name="ce13">
            <text:p>達標</text:p>
          </table:table-cell>
          <table:table-cell office:value-type="string" office:string-value="未達標" table:formula="of:=IF([.G189]&gt;=[.J189];&quot;達標&quot;;&quot;未達標&quot;)" table:style-name="ce13">
            <text:p>未達標</text:p>
          </table:table-cell>
          <table:table-cell office:value-type="string" office:string-value="達標" table:formula="of:=IF([.H189]&gt;=[.J189];&quot;達標&quot;;&quot;未達標&quot;)" table:style-name="ce13">
            <text:p>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7</text:p>
          </table:table-cell>
          <table:table-cell office:value-type="string" table:style-name="ce4">
            <text:p>直潭國小</text:p>
          </table:table-cell>
          <table:table-cell office:value-type="float" office:value="22" table:style-name="ce3">
            <text:p>22</text:p>
          </table:table-cell>
          <table:table-cell office:value-type="float" office:value="834.16" table:style-name="ce1">
            <text:p>834.16</text:p>
          </table:table-cell>
          <table:table-cell office:value-type="float" office:value="1017.96" table:style-name="ce1">
            <text:p>1017.96</text:p>
          </table:table-cell>
          <table:table-cell office:value-type="float" office:value="1852.12" table:formula="of:=SUM([.D190:.E190])" table:style-name="ce1">
            <text:p>1852.12</text:p>
          </table:table-cell>
          <table:table-cell office:value-type="float" office:value="2.62" table:style-name="ce1">
            <text:p>2.62</text:p>
          </table:table-cell>
          <table:table-cell office:value-type="float" office:value="1.74" table:style-name="ce1">
            <text:p>1.74</text:p>
          </table:table-cell>
          <table:table-cell office:value-type="float" office:value="4.3600000000000003" table:formula="of:=SUM([.G190:.H190])" table:style-name="ce1">
            <text:p>4.36</text:p>
          </table:table-cell>
          <table:table-cell office:value-type="float" office:value="88" table:formula="of:=[.C190]*4" table:style-name="ce3">
            <text:p>88</text:p>
          </table:table-cell>
          <table:table-cell office:value-type="string" office:string-value="達標" table:formula="of:=IF([.D190]&gt;=[.J190];&quot;達標&quot;;&quot;未達標&quot;)" table:style-name="ce13">
            <text:p>達標</text:p>
          </table:table-cell>
          <table:table-cell office:value-type="string" office:string-value="達標" table:formula="of:=IF([.E190]&gt;=[.J190];&quot;達標&quot;;&quot;未達標&quot;)" table:style-name="ce13">
            <text:p>達標</text:p>
          </table:table-cell>
          <table:table-cell office:value-type="string" office:string-value="未達標" table:formula="of:=IF([.G190]&gt;=[.J190];&quot;達標&quot;;&quot;未達標&quot;)" table:style-name="ce13">
            <text:p>未達標</text:p>
          </table:table-cell>
          <table:table-cell office:value-type="string" office:string-value="未達標" table:formula="of:=IF([.H190]&gt;=[.J19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8</text:p>
          </table:table-cell>
          <table:table-cell office:value-type="string" table:style-name="ce4">
            <text:p>青潭國小</text:p>
          </table:table-cell>
          <table:table-cell office:value-type="float" office:value="111" table:style-name="ce3">
            <text:p>111</text:p>
          </table:table-cell>
          <table:table-cell office:value-type="float" office:value="3831.71" table:style-name="ce1">
            <text:p>3831.71</text:p>
          </table:table-cell>
          <table:table-cell office:value-type="float" office:value="11322.81" table:style-name="ce1">
            <text:p>11322.81</text:p>
          </table:table-cell>
          <table:table-cell office:value-type="float" office:value="15154.52" table:formula="of:=SUM([.D191:.E191])" table:style-name="ce1">
            <text:p>15154.52</text:p>
          </table:table-cell>
          <table:table-cell office:value-type="float" office:value="0.05" table:style-name="ce1">
            <text:p>0.05</text:p>
          </table:table-cell>
          <table:table-cell office:value-type="float" office:value="0.43" table:style-name="ce1">
            <text:p>0.43</text:p>
          </table:table-cell>
          <table:table-cell office:value-type="float" office:value="0.48" table:formula="of:=SUM([.G191:.H191])" table:style-name="ce1">
            <text:p>0.48</text:p>
          </table:table-cell>
          <table:table-cell office:value-type="float" office:value="444" table:formula="of:=[.C191]*4" table:style-name="ce3">
            <text:p>444</text:p>
          </table:table-cell>
          <table:table-cell office:value-type="string" office:string-value="達標" table:formula="of:=IF([.D191]&gt;=[.J191];&quot;達標&quot;;&quot;未達標&quot;)" table:style-name="ce13">
            <text:p>達標</text:p>
          </table:table-cell>
          <table:table-cell office:value-type="string" office:string-value="達標" table:formula="of:=IF([.E191]&gt;=[.J191];&quot;達標&quot;;&quot;未達標&quot;)" table:style-name="ce13">
            <text:p>達標</text:p>
          </table:table-cell>
          <table:table-cell office:value-type="string" office:string-value="未達標" table:formula="of:=IF([.G191]&gt;=[.J191];&quot;達標&quot;;&quot;未達標&quot;)" table:style-name="ce13">
            <text:p>未達標</text:p>
          </table:table-cell>
          <table:table-cell office:value-type="string" office:string-value="未達標" table:formula="of:=IF([.H191]&gt;=[.J19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69</text:p>
          </table:table-cell>
          <table:table-cell office:value-type="string" table:style-name="ce4">
            <text:p>雙峰國小</text:p>
          </table:table-cell>
          <table:table-cell office:value-type="float" office:value="75" table:style-name="ce3">
            <text:p>75</text:p>
          </table:table-cell>
          <table:table-cell office:value-type="float" office:value="3.72" table:style-name="ce1">
            <text:p>3.72</text:p>
          </table:table-cell>
          <table:table-cell office:value-type="float" office:value="296.38" table:style-name="ce1">
            <text:p>296.38</text:p>
          </table:table-cell>
          <table:table-cell office:value-type="float" office:value="300.10000000000002" table:formula="of:=SUM([.D192:.E192])" table:style-name="ce1">
            <text:p>300.1</text:p>
          </table:table-cell>
          <table:table-cell office:value-type="float" office:value="0" table:style-name="ce1">
            <text:p>0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7.0000000000000007E-2" table:formula="of:=SUM([.G192:.H192])" table:style-name="ce1">
            <text:p>0.07</text:p>
          </table:table-cell>
          <table:table-cell office:value-type="float" office:value="300" table:formula="of:=[.C192]*4" table:style-name="ce3">
            <text:p>300</text:p>
          </table:table-cell>
          <table:table-cell office:value-type="string" office:string-value="未達標" table:formula="of:=IF([.D192]&gt;=[.J192];&quot;達標&quot;;&quot;未達標&quot;)" table:style-name="ce13">
            <text:p>未達標</text:p>
          </table:table-cell>
          <table:table-cell office:value-type="string" office:string-value="未達標" table:formula="of:=IF([.E192]&gt;=[.J192];&quot;達標&quot;;&quot;未達標&quot;)" table:style-name="ce13">
            <text:p>未達標</text:p>
          </table:table-cell>
          <table:table-cell office:value-type="string" office:string-value="未達標" table:formula="of:=IF([.G192]&gt;=[.J192];&quot;達標&quot;;&quot;未達標&quot;)" table:style-name="ce13">
            <text:p>未達標</text:p>
          </table:table-cell>
          <table:table-cell office:value-type="string" office:string-value="未達標" table:formula="of:=IF([.H192]&gt;=[.J19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0</text:p>
          </table:table-cell>
          <table:table-cell office:value-type="string" table:style-name="ce4">
            <text:p>大豐國小</text:p>
          </table:table-cell>
          <table:table-cell office:value-type="float" office:value="352" table:style-name="ce3">
            <text:p>352</text:p>
          </table:table-cell>
          <table:table-cell office:value-type="float" office:value="16845.41" table:style-name="ce1">
            <text:p>16845.41</text:p>
          </table:table-cell>
          <table:table-cell office:value-type="float" office:value="46499.17" table:style-name="ce1">
            <text:p>46499.17</text:p>
          </table:table-cell>
          <table:table-cell office:value-type="float" office:value="63344.58" table:formula="of:=SUM([.D193:.E193])" table:style-name="ce1">
            <text:p>63344.58</text:p>
          </table:table-cell>
          <table:table-cell office:value-type="float" office:value="44.11" table:style-name="ce1">
            <text:p>44.11</text:p>
          </table:table-cell>
          <table:table-cell office:value-type="float" office:value="193.45" table:style-name="ce1">
            <text:p>193.45</text:p>
          </table:table-cell>
          <table:table-cell office:value-type="float" office:value="237.56" table:formula="of:=SUM([.G193:.H193])" table:style-name="ce1">
            <text:p>237.56</text:p>
          </table:table-cell>
          <table:table-cell office:value-type="float" office:value="1408" table:formula="of:=[.C193]*4" table:style-name="ce3">
            <text:p>1408</text:p>
          </table:table-cell>
          <table:table-cell office:value-type="string" office:string-value="達標" table:formula="of:=IF([.D193]&gt;=[.J193];&quot;達標&quot;;&quot;未達標&quot;)" table:style-name="ce13">
            <text:p>達標</text:p>
          </table:table-cell>
          <table:table-cell office:value-type="string" office:string-value="達標" table:formula="of:=IF([.E193]&gt;=[.J193];&quot;達標&quot;;&quot;未達標&quot;)" table:style-name="ce13">
            <text:p>達標</text:p>
          </table:table-cell>
          <table:table-cell office:value-type="string" office:string-value="未達標" table:formula="of:=IF([.G193]&gt;=[.J193];&quot;達標&quot;;&quot;未達標&quot;)" table:style-name="ce13">
            <text:p>未達標</text:p>
          </table:table-cell>
          <table:table-cell office:value-type="string" office:string-value="未達標" table:formula="of:=IF([.H193]&gt;=[.J19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1</text:p>
          </table:table-cell>
          <table:table-cell office:value-type="string" table:style-name="ce4">
            <text:p>中正國小</text:p>
          </table:table-cell>
          <table:table-cell office:value-type="float" office:value="341" table:style-name="ce3">
            <text:p>341</text:p>
          </table:table-cell>
          <table:table-cell office:value-type="float" office:value="6014.19" table:style-name="ce1">
            <text:p>6014.19</text:p>
          </table:table-cell>
          <table:table-cell office:value-type="float" office:value="27093.52" table:style-name="ce1">
            <text:p>27093.52</text:p>
          </table:table-cell>
          <table:table-cell office:value-type="float" office:value="33107.71" table:formula="of:=SUM([.D194:.E194])" table:style-name="ce1">
            <text:p>33107.71</text:p>
          </table:table-cell>
          <table:table-cell office:value-type="float" office:value="1.65" table:style-name="ce1">
            <text:p>1.65</text:p>
          </table:table-cell>
          <table:table-cell office:value-type="float" office:value="10.24" table:style-name="ce1">
            <text:p>10.24</text:p>
          </table:table-cell>
          <table:table-cell office:value-type="float" office:value="11.89" table:formula="of:=SUM([.G194:.H194])" table:style-name="ce1">
            <text:p>11.89</text:p>
          </table:table-cell>
          <table:table-cell office:value-type="float" office:value="1364" table:formula="of:=[.C194]*4" table:style-name="ce3">
            <text:p>1364</text:p>
          </table:table-cell>
          <table:table-cell office:value-type="string" office:string-value="達標" table:formula="of:=IF([.D194]&gt;=[.J194];&quot;達標&quot;;&quot;未達標&quot;)" table:style-name="ce13">
            <text:p>達標</text:p>
          </table:table-cell>
          <table:table-cell office:value-type="string" office:string-value="達標" table:formula="of:=IF([.E194]&gt;=[.J194];&quot;達標&quot;;&quot;未達標&quot;)" table:style-name="ce13">
            <text:p>達標</text:p>
          </table:table-cell>
          <table:table-cell office:value-type="string" office:string-value="未達標" table:formula="of:=IF([.G194]&gt;=[.J194];&quot;達標&quot;;&quot;未達標&quot;)" table:style-name="ce13">
            <text:p>未達標</text:p>
          </table:table-cell>
          <table:table-cell office:value-type="string" office:string-value="未達標" table:formula="of:=IF([.H194]&gt;=[.J19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2</text:p>
          </table:table-cell>
          <table:table-cell office:value-type="string" table:style-name="ce4">
            <text:p>安坑國小</text:p>
          </table:table-cell>
          <table:table-cell office:value-type="float" office:value="448" table:style-name="ce3">
            <text:p>448</text:p>
          </table:table-cell>
          <table:table-cell office:value-type="float" office:value="10864.28" table:style-name="ce1">
            <text:p>10864.28</text:p>
          </table:table-cell>
          <table:table-cell office:value-type="float" office:value="27945.23" table:style-name="ce1">
            <text:p>27945.23</text:p>
          </table:table-cell>
          <table:table-cell office:value-type="float" office:value="38809.51" table:formula="of:=SUM([.D195:.E195])" table:style-name="ce1">
            <text:p>38809.51</text:p>
          </table:table-cell>
          <table:table-cell office:value-type="float" office:value="0.18" table:style-name="ce1">
            <text:p>0.18</text:p>
          </table:table-cell>
          <table:table-cell office:value-type="float" office:value="17.22" table:style-name="ce1">
            <text:p>17.22</text:p>
          </table:table-cell>
          <table:table-cell office:value-type="float" office:value="17.399999999999999" table:formula="of:=SUM([.G195:.H195])" table:style-name="ce1">
            <text:p>17.4</text:p>
          </table:table-cell>
          <table:table-cell office:value-type="float" office:value="1792" table:formula="of:=[.C195]*4" table:style-name="ce3">
            <text:p>1792</text:p>
          </table:table-cell>
          <table:table-cell office:value-type="string" office:string-value="達標" table:formula="of:=IF([.D195]&gt;=[.J195];&quot;達標&quot;;&quot;未達標&quot;)" table:style-name="ce13">
            <text:p>達標</text:p>
          </table:table-cell>
          <table:table-cell office:value-type="string" office:string-value="達標" table:formula="of:=IF([.E195]&gt;=[.J195];&quot;達標&quot;;&quot;未達標&quot;)" table:style-name="ce13">
            <text:p>達標</text:p>
          </table:table-cell>
          <table:table-cell office:value-type="string" office:string-value="未達標" table:formula="of:=IF([.G195]&gt;=[.J195];&quot;達標&quot;;&quot;未達標&quot;)" table:style-name="ce13">
            <text:p>未達標</text:p>
          </table:table-cell>
          <table:table-cell office:value-type="string" office:string-value="未達標" table:formula="of:=IF([.H195]&gt;=[.J19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3</text:p>
          </table:table-cell>
          <table:table-cell office:value-type="string" table:style-name="ce4">
            <text:p>雙城國小</text:p>
          </table:table-cell>
          <table:table-cell office:value-type="float" office:value="128" table:style-name="ce3">
            <text:p>128</text:p>
          </table:table-cell>
          <table:table-cell office:value-type="float" office:value="1911.56" table:style-name="ce1">
            <text:p>1911.56</text:p>
          </table:table-cell>
          <table:table-cell office:value-type="float" office:value="10816.75" table:style-name="ce1">
            <text:p>10816.75</text:p>
          </table:table-cell>
          <table:table-cell office:value-type="float" office:value="12728.31" table:formula="of:=SUM([.D196:.E196])" table:style-name="ce1">
            <text:p>12728.31</text:p>
          </table:table-cell>
          <table:table-cell office:value-type="float" office:value="0.19" table:style-name="ce1">
            <text:p>0.19</text:p>
          </table:table-cell>
          <table:table-cell office:value-type="float" office:value="16.190000000000001" table:style-name="ce1">
            <text:p>16.19</text:p>
          </table:table-cell>
          <table:table-cell office:value-type="float" office:value="16.380000000000003" table:formula="of:=SUM([.G196:.H196])" table:style-name="ce1">
            <text:p>16.38</text:p>
          </table:table-cell>
          <table:table-cell office:value-type="float" office:value="512" table:formula="of:=[.C196]*4" table:style-name="ce3">
            <text:p>512</text:p>
          </table:table-cell>
          <table:table-cell office:value-type="string" office:string-value="達標" table:formula="of:=IF([.D196]&gt;=[.J196];&quot;達標&quot;;&quot;未達標&quot;)" table:style-name="ce13">
            <text:p>達標</text:p>
          </table:table-cell>
          <table:table-cell office:value-type="string" office:string-value="達標" table:formula="of:=IF([.E196]&gt;=[.J196];&quot;達標&quot;;&quot;未達標&quot;)" table:style-name="ce13">
            <text:p>達標</text:p>
          </table:table-cell>
          <table:table-cell office:value-type="string" office:string-value="未達標" table:formula="of:=IF([.G196]&gt;=[.J196];&quot;達標&quot;;&quot;未達標&quot;)" table:style-name="ce13">
            <text:p>未達標</text:p>
          </table:table-cell>
          <table:table-cell office:value-type="string" office:string-value="未達標" table:formula="of:=IF([.H196]&gt;=[.J19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4</text:p>
          </table:table-cell>
          <table:table-cell office:value-type="string" table:style-name="ce4">
            <text:p>屈尺國小</text:p>
          </table:table-cell>
          <table:table-cell office:value-type="float" office:value="42" table:style-name="ce3">
            <text:p>4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197:.E197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197:.H197])" table:style-name="ce1">
            <text:p>0</text:p>
          </table:table-cell>
          <table:table-cell office:value-type="float" office:value="168" table:formula="of:=[.C197]*4" table:style-name="ce3">
            <text:p>168</text:p>
          </table:table-cell>
          <table:table-cell office:value-type="string" office:string-value="未達標" table:formula="of:=IF([.D197]&gt;=[.J197];&quot;達標&quot;;&quot;未達標&quot;)" table:style-name="ce13">
            <text:p>未達標</text:p>
          </table:table-cell>
          <table:table-cell office:value-type="string" office:string-value="未達標" table:formula="of:=IF([.E197]&gt;=[.J197];&quot;達標&quot;;&quot;未達標&quot;)" table:style-name="ce13">
            <text:p>未達標</text:p>
          </table:table-cell>
          <table:table-cell office:value-type="string" office:string-value="未達標" table:formula="of:=IF([.G197]&gt;=[.J197];&quot;達標&quot;;&quot;未達標&quot;)" table:style-name="ce13">
            <text:p>未達標</text:p>
          </table:table-cell>
          <table:table-cell office:value-type="string" office:string-value="未達標" table:formula="of:=IF([.H197]&gt;=[.J19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5</text:p>
          </table:table-cell>
          <table:table-cell office:value-type="string" table:style-name="ce4">
            <text:p>龜山國小</text:p>
          </table:table-cell>
          <table:table-cell office:value-type="float" office:value="16" table:style-name="ce3">
            <text:p>16</text:p>
          </table:table-cell>
          <table:table-cell office:value-type="float" office:value="497.35" table:style-name="ce1">
            <text:p>497.35</text:p>
          </table:table-cell>
          <table:table-cell office:value-type="float" office:value="1354.11" table:style-name="ce1">
            <text:p>1354.11</text:p>
          </table:table-cell>
          <table:table-cell office:value-type="float" office:value="1851.46" table:formula="of:=SUM([.D198:.E198])" table:style-name="ce1">
            <text:p>1851.46</text:p>
          </table:table-cell>
          <table:table-cell office:value-type="float" office:value="13.17" table:style-name="ce1">
            <text:p>13.17</text:p>
          </table:table-cell>
          <table:table-cell office:value-type="float" office:value="1.32" table:style-name="ce1">
            <text:p>1.32</text:p>
          </table:table-cell>
          <table:table-cell office:value-type="float" office:value="14.49" table:formula="of:=SUM([.G198:.H198])" table:style-name="ce1">
            <text:p>14.49</text:p>
          </table:table-cell>
          <table:table-cell office:value-type="float" office:value="64" table:formula="of:=[.C198]*4" table:style-name="ce3">
            <text:p>64</text:p>
          </table:table-cell>
          <table:table-cell office:value-type="string" office:string-value="達標" table:formula="of:=IF([.D198]&gt;=[.J198];&quot;達標&quot;;&quot;未達標&quot;)" table:style-name="ce13">
            <text:p>達標</text:p>
          </table:table-cell>
          <table:table-cell office:value-type="string" office:string-value="達標" table:formula="of:=IF([.E198]&gt;=[.J198];&quot;達標&quot;;&quot;未達標&quot;)" table:style-name="ce13">
            <text:p>達標</text:p>
          </table:table-cell>
          <table:table-cell office:value-type="string" office:string-value="未達標" table:formula="of:=IF([.G198]&gt;=[.J198];&quot;達標&quot;;&quot;未達標&quot;)" table:style-name="ce13">
            <text:p>未達標</text:p>
          </table:table-cell>
          <table:table-cell office:value-type="string" office:string-value="未達標" table:formula="of:=IF([.H198]&gt;=[.J19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6</text:p>
          </table:table-cell>
          <table:table-cell office:value-type="string" table:style-name="ce4">
            <text:p>深坑國小</text:p>
          </table:table-cell>
          <table:table-cell office:value-type="float" office:value="174" table:style-name="ce3">
            <text:p>174</text:p>
          </table:table-cell>
          <table:table-cell office:value-type="float" office:value="8.7899999999999991" table:style-name="ce1">
            <text:p>8.79</text:p>
          </table:table-cell>
          <table:table-cell office:value-type="float" office:value="417.08" table:style-name="ce1">
            <text:p>417.08</text:p>
          </table:table-cell>
          <table:table-cell office:value-type="float" office:value="425.87" table:formula="of:=SUM([.D199:.E199])" table:style-name="ce1">
            <text:p>425.87</text:p>
          </table:table-cell>
          <table:table-cell office:value-type="float" office:value="0" table:style-name="ce1">
            <text:p>0</text:p>
          </table:table-cell>
          <table:table-cell office:value-type="float" office:value="0.08" table:style-name="ce1">
            <text:p>0.08</text:p>
          </table:table-cell>
          <table:table-cell office:value-type="float" office:value="0.08" table:formula="of:=SUM([.G199:.H199])" table:style-name="ce1">
            <text:p>0.08</text:p>
          </table:table-cell>
          <table:table-cell office:value-type="float" office:value="696" table:formula="of:=[.C199]*4" table:style-name="ce3">
            <text:p>696</text:p>
          </table:table-cell>
          <table:table-cell office:value-type="string" office:string-value="未達標" table:formula="of:=IF([.D199]&gt;=[.J199];&quot;達標&quot;;&quot;未達標&quot;)" table:style-name="ce13">
            <text:p>未達標</text:p>
          </table:table-cell>
          <table:table-cell office:value-type="string" office:string-value="未達標" table:formula="of:=IF([.E199]&gt;=[.J199];&quot;達標&quot;;&quot;未達標&quot;)" table:style-name="ce13">
            <text:p>未達標</text:p>
          </table:table-cell>
          <table:table-cell office:value-type="string" office:string-value="未達標" table:formula="of:=IF([.G199]&gt;=[.J199];&quot;達標&quot;;&quot;未達標&quot;)" table:style-name="ce13">
            <text:p>未達標</text:p>
          </table:table-cell>
          <table:table-cell office:value-type="string" office:string-value="未達標" table:formula="of:=IF([.H199]&gt;=[.J19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7</text:p>
          </table:table-cell>
          <table:table-cell office:value-type="string" table:style-name="ce4">
            <text:p>石碇國小</text:p>
          </table:table-cell>
          <table:table-cell office:value-type="float" office:value="41" table:style-name="ce3">
            <text:p>41</text:p>
          </table:table-cell>
          <table:table-cell office:value-type="float" office:value="1395.52" table:style-name="ce1">
            <text:p>1395.52</text:p>
          </table:table-cell>
          <table:table-cell office:value-type="float" office:value="5483.73" table:style-name="ce1">
            <text:p>5483.73</text:p>
          </table:table-cell>
          <table:table-cell office:value-type="float" office:value="6879.25" table:formula="of:=SUM([.D200:.E200])" table:style-name="ce1">
            <text:p>6879.25</text:p>
          </table:table-cell>
          <table:table-cell office:value-type="float" office:value="0.04" table:style-name="ce1">
            <text:p>0.04</text:p>
          </table:table-cell>
          <table:table-cell office:value-type="float" office:value="0.04" table:style-name="ce1">
            <text:p>0.04</text:p>
          </table:table-cell>
          <table:table-cell office:value-type="float" office:value="0.08" table:formula="of:=SUM([.G200:.H200])" table:style-name="ce1">
            <text:p>0.08</text:p>
          </table:table-cell>
          <table:table-cell office:value-type="float" office:value="164" table:formula="of:=[.C200]*4" table:style-name="ce3">
            <text:p>164</text:p>
          </table:table-cell>
          <table:table-cell office:value-type="string" office:string-value="達標" table:formula="of:=IF([.D200]&gt;=[.J200];&quot;達標&quot;;&quot;未達標&quot;)" table:style-name="ce13">
            <text:p>達標</text:p>
          </table:table-cell>
          <table:table-cell office:value-type="string" office:string-value="達標" table:formula="of:=IF([.E200]&gt;=[.J200];&quot;達標&quot;;&quot;未達標&quot;)" table:style-name="ce13">
            <text:p>達標</text:p>
          </table:table-cell>
          <table:table-cell office:value-type="string" office:string-value="未達標" table:formula="of:=IF([.G200]&gt;=[.J200];&quot;達標&quot;;&quot;未達標&quot;)" table:style-name="ce13">
            <text:p>未達標</text:p>
          </table:table-cell>
          <table:table-cell office:value-type="string" office:string-value="未達標" table:formula="of:=IF([.H200]&gt;=[.J20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8</text:p>
          </table:table-cell>
          <table:table-cell office:value-type="string" table:style-name="ce4">
            <text:p>和平國小</text:p>
          </table:table-cell>
          <table:table-cell office:value-type="float" office:value="103" table:style-name="ce3">
            <text:p>103</text:p>
          </table:table-cell>
          <table:table-cell office:value-type="float" office:value="4635.57" table:style-name="ce1">
            <text:p>4635.57</text:p>
          </table:table-cell>
          <table:table-cell office:value-type="float" office:value="13630.98" table:style-name="ce1">
            <text:p>13630.98</text:p>
          </table:table-cell>
          <table:table-cell office:value-type="float" office:value="18266.55" table:formula="of:=SUM([.D201:.E201])" table:style-name="ce1">
            <text:p>18266.55</text:p>
          </table:table-cell>
          <table:table-cell office:value-type="float" office:value="0.03" table:style-name="ce1">
            <text:p>0.03</text:p>
          </table:table-cell>
          <table:table-cell office:value-type="float" office:value="11.68" table:style-name="ce1">
            <text:p>11.68</text:p>
          </table:table-cell>
          <table:table-cell office:value-type="float" office:value="11.709999999999999" table:formula="of:=SUM([.G201:.H201])" table:style-name="ce1">
            <text:p>11.71</text:p>
          </table:table-cell>
          <table:table-cell office:value-type="float" office:value="412" table:formula="of:=[.C201]*4" table:style-name="ce3">
            <text:p>412</text:p>
          </table:table-cell>
          <table:table-cell office:value-type="string" office:string-value="達標" table:formula="of:=IF([.D201]&gt;=[.J201];&quot;達標&quot;;&quot;未達標&quot;)" table:style-name="ce13">
            <text:p>達標</text:p>
          </table:table-cell>
          <table:table-cell office:value-type="string" office:string-value="達標" table:formula="of:=IF([.E201]&gt;=[.J201];&quot;達標&quot;;&quot;未達標&quot;)" table:style-name="ce13">
            <text:p>達標</text:p>
          </table:table-cell>
          <table:table-cell office:value-type="string" office:string-value="未達標" table:formula="of:=IF([.G201]&gt;=[.J201];&quot;達標&quot;;&quot;未達標&quot;)" table:style-name="ce13">
            <text:p>未達標</text:p>
          </table:table-cell>
          <table:table-cell office:value-type="string" office:string-value="未達標" table:formula="of:=IF([.H201]&gt;=[.J20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79</text:p>
          </table:table-cell>
          <table:table-cell office:value-type="string" table:style-name="ce4">
            <text:p>永定國小</text:p>
          </table:table-cell>
          <table:table-cell office:value-type="float" office:value="46" table:style-name="ce3">
            <text:p>46</text:p>
          </table:table-cell>
          <table:table-cell office:value-type="float" office:value="1354.51" table:style-name="ce1">
            <text:p>1354.51</text:p>
          </table:table-cell>
          <table:table-cell office:value-type="float" office:value="6419.62" table:style-name="ce1">
            <text:p>6419.62</text:p>
          </table:table-cell>
          <table:table-cell office:value-type="float" office:value="7774.13" table:formula="of:=SUM([.D202:.E202])" table:style-name="ce1">
            <text:p>7774.13</text:p>
          </table:table-cell>
          <table:table-cell office:value-type="float" office:value="2.2400000000000002" table:style-name="ce1">
            <text:p>2.24</text:p>
          </table:table-cell>
          <table:table-cell office:value-type="float" office:value="16.899999999999999" table:style-name="ce1">
            <text:p>16.9</text:p>
          </table:table-cell>
          <table:table-cell office:value-type="float" office:value="19.14" table:formula="of:=SUM([.G202:.H202])" table:style-name="ce1">
            <text:p>19.14</text:p>
          </table:table-cell>
          <table:table-cell office:value-type="float" office:value="184" table:formula="of:=[.C202]*4" table:style-name="ce3">
            <text:p>184</text:p>
          </table:table-cell>
          <table:table-cell office:value-type="string" office:string-value="達標" table:formula="of:=IF([.D202]&gt;=[.J202];&quot;達標&quot;;&quot;未達標&quot;)" table:style-name="ce13">
            <text:p>達標</text:p>
          </table:table-cell>
          <table:table-cell office:value-type="string" office:string-value="達標" table:formula="of:=IF([.E202]&gt;=[.J202];&quot;達標&quot;;&quot;未達標&quot;)" table:style-name="ce13">
            <text:p>達標</text:p>
          </table:table-cell>
          <table:table-cell office:value-type="string" office:string-value="未達標" table:formula="of:=IF([.G202]&gt;=[.J202];&quot;達標&quot;;&quot;未達標&quot;)" table:style-name="ce13">
            <text:p>未達標</text:p>
          </table:table-cell>
          <table:table-cell office:value-type="string" office:string-value="未達標" table:formula="of:=IF([.H202]&gt;=[.J20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0</text:p>
          </table:table-cell>
          <table:table-cell office:value-type="string" table:style-name="ce4">
            <text:p>雲海國小</text:p>
          </table:table-cell>
          <table:table-cell office:value-type="float" office:value="86" table:style-name="ce3">
            <text:p>86</text:p>
          </table:table-cell>
          <table:table-cell office:value-type="float" office:value="4298.42" table:style-name="ce1">
            <text:p>4298.42</text:p>
          </table:table-cell>
          <table:table-cell office:value-type="float" office:value="15068.21" table:style-name="ce1">
            <text:p>15068.21</text:p>
          </table:table-cell>
          <table:table-cell office:value-type="float" office:value="19366.629999999997" table:formula="of:=SUM([.D203:.E203])" table:style-name="ce1">
            <text:p>19366.63</text:p>
          </table:table-cell>
          <table:table-cell office:value-type="float" office:value="0.15" table:style-name="ce1">
            <text:p>0.15</text:p>
          </table:table-cell>
          <table:table-cell office:value-type="float" office:value="106.79" table:style-name="ce1">
            <text:p>106.79</text:p>
          </table:table-cell>
          <table:table-cell office:value-type="float" office:value="106.94000000000001" table:formula="of:=SUM([.G203:.H203])" table:style-name="ce1">
            <text:p>106.94</text:p>
          </table:table-cell>
          <table:table-cell office:value-type="float" office:value="344" table:formula="of:=[.C203]*4" table:style-name="ce3">
            <text:p>344</text:p>
          </table:table-cell>
          <table:table-cell office:value-type="string" office:string-value="達標" table:formula="of:=IF([.D203]&gt;=[.J203];&quot;達標&quot;;&quot;未達標&quot;)" table:style-name="ce13">
            <text:p>達標</text:p>
          </table:table-cell>
          <table:table-cell office:value-type="string" office:string-value="達標" table:formula="of:=IF([.E203]&gt;=[.J203];&quot;達標&quot;;&quot;未達標&quot;)" table:style-name="ce13">
            <text:p>達標</text:p>
          </table:table-cell>
          <table:table-cell office:value-type="string" office:string-value="未達標" table:formula="of:=IF([.G203]&gt;=[.J203];&quot;達標&quot;;&quot;未達標&quot;)" table:style-name="ce13">
            <text:p>未達標</text:p>
          </table:table-cell>
          <table:table-cell office:value-type="string" office:string-value="未達標" table:formula="of:=IF([.H203]&gt;=[.J20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2</text:p>
          </table:table-cell>
          <table:table-cell office:value-type="string" table:style-name="ce4">
            <text:p>坪林國小</text:p>
          </table:table-cell>
          <table:table-cell office:value-type="float" office:value="124" table:style-name="ce3">
            <text:p>124</text:p>
          </table:table-cell>
          <table:table-cell office:value-type="float" office:value="6190.58" table:style-name="ce1">
            <text:p>6190.58</text:p>
          </table:table-cell>
          <table:table-cell office:value-type="float" office:value="20948.8" table:style-name="ce1">
            <text:p>20948.8</text:p>
          </table:table-cell>
          <table:table-cell office:value-type="float" office:value="27139.379999999997" table:formula="of:=SUM([.D204:.E204])" table:style-name="ce1">
            <text:p>27139.38</text:p>
          </table:table-cell>
          <table:table-cell office:value-type="float" office:value="2.0499999999999998" table:style-name="ce1">
            <text:p>2.05</text:p>
          </table:table-cell>
          <table:table-cell office:value-type="float" office:value="138.15" table:style-name="ce1">
            <text:p>138.15</text:p>
          </table:table-cell>
          <table:table-cell office:value-type="float" office:value="140.20000000000002" table:formula="of:=SUM([.G204:.H204])" table:style-name="ce1">
            <text:p>140.2</text:p>
          </table:table-cell>
          <table:table-cell office:value-type="float" office:value="496" table:formula="of:=[.C204]*4" table:style-name="ce3">
            <text:p>496</text:p>
          </table:table-cell>
          <table:table-cell office:value-type="string" office:string-value="達標" table:formula="of:=IF([.D204]&gt;=[.J204];&quot;達標&quot;;&quot;未達標&quot;)" table:style-name="ce13">
            <text:p>達標</text:p>
          </table:table-cell>
          <table:table-cell office:value-type="string" office:string-value="達標" table:formula="of:=IF([.E204]&gt;=[.J204];&quot;達標&quot;;&quot;未達標&quot;)" table:style-name="ce13">
            <text:p>達標</text:p>
          </table:table-cell>
          <table:table-cell office:value-type="string" office:string-value="未達標" table:formula="of:=IF([.G204]&gt;=[.J204];&quot;達標&quot;;&quot;未達標&quot;)" table:style-name="ce13">
            <text:p>未達標</text:p>
          </table:table-cell>
          <table:table-cell office:value-type="string" office:string-value="未達標" table:formula="of:=IF([.H204]&gt;=[.J20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5</text:p>
          </table:table-cell>
          <table:table-cell office:value-type="string" table:style-name="ce4">
            <text:p>德拉楠實小</text:p>
          </table:table-cell>
          <table:table-cell office:value-type="float" office:value="31" table:style-name="ce3">
            <text:p>31</text:p>
          </table:table-cell>
          <table:table-cell office:value-type="float" office:value="1904.41" table:style-name="ce1">
            <text:p>1904.41</text:p>
          </table:table-cell>
          <table:table-cell office:value-type="float" office:value="6611.38" table:style-name="ce1">
            <text:p>6611.38</text:p>
          </table:table-cell>
          <table:table-cell office:value-type="float" office:value="8515.7900000000009" table:formula="of:=SUM([.D205:.E205])" table:style-name="ce1">
            <text:p>8515.79</text:p>
          </table:table-cell>
          <table:table-cell office:value-type="float" office:value="0.11" table:style-name="ce1">
            <text:p>0.11</text:p>
          </table:table-cell>
          <table:table-cell office:value-type="float" office:value="5.89" table:style-name="ce1">
            <text:p>5.89</text:p>
          </table:table-cell>
          <table:table-cell office:value-type="float" office:value="6" table:formula="of:=SUM([.G205:.H205])" table:style-name="ce1">
            <text:p>6</text:p>
          </table:table-cell>
          <table:table-cell office:value-type="float" office:value="124" table:formula="of:=[.C205]*4" table:style-name="ce3">
            <text:p>124</text:p>
          </table:table-cell>
          <table:table-cell office:value-type="string" office:string-value="達標" table:formula="of:=IF([.D205]&gt;=[.J205];&quot;達標&quot;;&quot;未達標&quot;)" table:style-name="ce13">
            <text:p>達標</text:p>
          </table:table-cell>
          <table:table-cell office:value-type="string" office:string-value="達標" table:formula="of:=IF([.E205]&gt;=[.J205];&quot;達標&quot;;&quot;未達標&quot;)" table:style-name="ce13">
            <text:p>達標</text:p>
          </table:table-cell>
          <table:table-cell office:value-type="string" office:string-value="未達標" table:formula="of:=IF([.G205]&gt;=[.J205];&quot;達標&quot;;&quot;未達標&quot;)" table:style-name="ce13">
            <text:p>未達標</text:p>
          </table:table-cell>
          <table:table-cell office:value-type="string" office:string-value="未達標" table:formula="of:=IF([.H205]&gt;=[.J20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6</text:p>
          </table:table-cell>
          <table:table-cell office:value-type="string" table:style-name="ce4">
            <text:p>瑞芳國小</text:p>
          </table:table-cell>
          <table:table-cell office:value-type="float" office:value="192" table:style-name="ce3">
            <text:p>192</text:p>
          </table:table-cell>
          <table:table-cell office:value-type="float" office:value="24796.86" table:style-name="ce1">
            <text:p>24796.86</text:p>
          </table:table-cell>
          <table:table-cell office:value-type="float" office:value="47054.59" table:style-name="ce1">
            <text:p>47054.59</text:p>
          </table:table-cell>
          <table:table-cell office:value-type="float" office:value="71851.45" table:formula="of:=SUM([.D206:.E206])" table:style-name="ce1">
            <text:p>71851.45</text:p>
          </table:table-cell>
          <table:table-cell office:value-type="float" office:value="104.13" table:style-name="ce1">
            <text:p>104.13</text:p>
          </table:table-cell>
          <table:table-cell office:value-type="float" office:value="191.27" table:style-name="ce1">
            <text:p>191.27</text:p>
          </table:table-cell>
          <table:table-cell office:value-type="float" office:value="295.39999999999998" table:formula="of:=SUM([.G206:.H206])" table:style-name="ce1">
            <text:p>295.4</text:p>
          </table:table-cell>
          <table:table-cell office:value-type="float" office:value="768" table:formula="of:=[.C206]*4" table:style-name="ce3">
            <text:p>768</text:p>
          </table:table-cell>
          <table:table-cell office:value-type="string" office:string-value="達標" table:formula="of:=IF([.D206]&gt;=[.J206];&quot;達標&quot;;&quot;未達標&quot;)" table:style-name="ce13">
            <text:p>達標</text:p>
          </table:table-cell>
          <table:table-cell office:value-type="string" office:string-value="達標" table:formula="of:=IF([.E206]&gt;=[.J206];&quot;達標&quot;;&quot;未達標&quot;)" table:style-name="ce13">
            <text:p>達標</text:p>
          </table:table-cell>
          <table:table-cell office:value-type="string" office:string-value="未達標" table:formula="of:=IF([.G206]&gt;=[.J206];&quot;達標&quot;;&quot;未達標&quot;)" table:style-name="ce13">
            <text:p>未達標</text:p>
          </table:table-cell>
          <table:table-cell office:value-type="string" office:string-value="未達標" table:formula="of:=IF([.H206]&gt;=[.J20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7</text:p>
          </table:table-cell>
          <table:table-cell office:value-type="string" table:style-name="ce4">
            <text:p>義方國小</text:p>
          </table:table-cell>
          <table:table-cell office:value-type="float" office:value="88" table:style-name="ce3">
            <text:p>88</text:p>
          </table:table-cell>
          <table:table-cell office:value-type="float" office:value="3021.46" table:style-name="ce1">
            <text:p>3021.46</text:p>
          </table:table-cell>
          <table:table-cell office:value-type="float" office:value="11409.46" table:style-name="ce1">
            <text:p>11409.46</text:p>
          </table:table-cell>
          <table:table-cell office:value-type="float" office:value="14430.919999999998" table:formula="of:=SUM([.D207:.E207])" table:style-name="ce1">
            <text:p>14430.92</text:p>
          </table:table-cell>
          <table:table-cell office:value-type="float" office:value="0.02" table:style-name="ce1">
            <text:p>0.02</text:p>
          </table:table-cell>
          <table:table-cell office:value-type="float" office:value="19.489999999999998" table:style-name="ce1">
            <text:p>19.49</text:p>
          </table:table-cell>
          <table:table-cell office:value-type="float" office:value="19.509999999999998" table:formula="of:=SUM([.G207:.H207])" table:style-name="ce1">
            <text:p>19.51</text:p>
          </table:table-cell>
          <table:table-cell office:value-type="float" office:value="352" table:formula="of:=[.C207]*4" table:style-name="ce3">
            <text:p>352</text:p>
          </table:table-cell>
          <table:table-cell office:value-type="string" office:string-value="達標" table:formula="of:=IF([.D207]&gt;=[.J207];&quot;達標&quot;;&quot;未達標&quot;)" table:style-name="ce13">
            <text:p>達標</text:p>
          </table:table-cell>
          <table:table-cell office:value-type="string" office:string-value="達標" table:formula="of:=IF([.E207]&gt;=[.J207];&quot;達標&quot;;&quot;未達標&quot;)" table:style-name="ce13">
            <text:p>達標</text:p>
          </table:table-cell>
          <table:table-cell office:value-type="string" office:string-value="未達標" table:formula="of:=IF([.G207]&gt;=[.J207];&quot;達標&quot;;&quot;未達標&quot;)" table:style-name="ce13">
            <text:p>未達標</text:p>
          </table:table-cell>
          <table:table-cell office:value-type="string" office:string-value="未達標" table:formula="of:=IF([.H207]&gt;=[.J20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8</text:p>
          </table:table-cell>
          <table:table-cell office:value-type="string" table:style-name="ce4">
            <text:p>瑞柑國小</text:p>
          </table:table-cell>
          <table:table-cell office:value-type="float" office:value="87" table:style-name="ce3">
            <text:p>87</text:p>
          </table:table-cell>
          <table:table-cell office:value-type="float" office:value="175.52" table:style-name="ce1">
            <text:p>175.52</text:p>
          </table:table-cell>
          <table:table-cell office:value-type="float" office:value="313.85000000000002" table:style-name="ce1">
            <text:p>313.85</text:p>
          </table:table-cell>
          <table:table-cell office:value-type="float" office:value="489.37" table:formula="of:=SUM([.D208:.E208])" table:style-name="ce1">
            <text:p>489.37</text:p>
          </table:table-cell>
          <table:table-cell office:value-type="float" office:value="0.02" table:style-name="ce1">
            <text:p>0.02</text:p>
          </table:table-cell>
          <table:table-cell office:value-type="float" office:value="0.15" table:style-name="ce1">
            <text:p>0.15</text:p>
          </table:table-cell>
          <table:table-cell office:value-type="float" office:value="0.16999999999999998" table:formula="of:=SUM([.G208:.H208])" table:style-name="ce1">
            <text:p>0.17</text:p>
          </table:table-cell>
          <table:table-cell office:value-type="float" office:value="348" table:formula="of:=[.C208]*4" table:style-name="ce3">
            <text:p>348</text:p>
          </table:table-cell>
          <table:table-cell office:value-type="string" office:string-value="未達標" table:formula="of:=IF([.D208]&gt;=[.J208];&quot;達標&quot;;&quot;未達標&quot;)" table:style-name="ce13">
            <text:p>未達標</text:p>
          </table:table-cell>
          <table:table-cell office:value-type="string" office:string-value="未達標" table:formula="of:=IF([.E208]&gt;=[.J208];&quot;達標&quot;;&quot;未達標&quot;)" table:style-name="ce13">
            <text:p>未達標</text:p>
          </table:table-cell>
          <table:table-cell office:value-type="string" office:string-value="未達標" table:formula="of:=IF([.G208]&gt;=[.J208];&quot;達標&quot;;&quot;未達標&quot;)" table:style-name="ce13">
            <text:p>未達標</text:p>
          </table:table-cell>
          <table:table-cell office:value-type="string" office:string-value="未達標" table:formula="of:=IF([.H208]&gt;=[.J20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89</text:p>
          </table:table-cell>
          <table:table-cell office:value-type="string" table:style-name="ce4">
            <text:p>瑞濱國小</text:p>
          </table:table-cell>
          <table:table-cell office:value-type="float" office:value="103" table:style-name="ce3">
            <text:p>103</text:p>
          </table:table-cell>
          <table:table-cell office:value-type="float" office:value="1071.1600000000001" table:style-name="ce1">
            <text:p>1071.16</text:p>
          </table:table-cell>
          <table:table-cell office:value-type="float" office:value="2958.24" table:style-name="ce1">
            <text:p>2958.24</text:p>
          </table:table-cell>
          <table:table-cell office:value-type="float" office:value="4029.3999999999996" table:formula="of:=SUM([.D209:.E209])" table:style-name="ce1">
            <text:p>4029.4</text:p>
          </table:table-cell>
          <table:table-cell office:value-type="float" office:value="0.03" table:style-name="ce1">
            <text:p>0.03</text:p>
          </table:table-cell>
          <table:table-cell office:value-type="float" office:value="0" table:style-name="ce1">
            <text:p>0</text:p>
          </table:table-cell>
          <table:table-cell office:value-type="float" office:value="0.03" table:formula="of:=SUM([.G209:.H209])" table:style-name="ce1">
            <text:p>0.03</text:p>
          </table:table-cell>
          <table:table-cell office:value-type="float" office:value="412" table:formula="of:=[.C209]*4" table:style-name="ce3">
            <text:p>412</text:p>
          </table:table-cell>
          <table:table-cell office:value-type="string" office:string-value="達標" table:formula="of:=IF([.D209]&gt;=[.J209];&quot;達標&quot;;&quot;未達標&quot;)" table:style-name="ce13">
            <text:p>達標</text:p>
          </table:table-cell>
          <table:table-cell office:value-type="string" office:string-value="達標" table:formula="of:=IF([.E209]&gt;=[.J209];&quot;達標&quot;;&quot;未達標&quot;)" table:style-name="ce13">
            <text:p>達標</text:p>
          </table:table-cell>
          <table:table-cell office:value-type="string" office:string-value="未達標" table:formula="of:=IF([.G209]&gt;=[.J209];&quot;達標&quot;;&quot;未達標&quot;)" table:style-name="ce13">
            <text:p>未達標</text:p>
          </table:table-cell>
          <table:table-cell office:value-type="string" office:string-value="未達標" table:formula="of:=IF([.H209]&gt;=[.J20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0</text:p>
          </table:table-cell>
          <table:table-cell office:value-type="string" table:style-name="ce4">
            <text:p>九份國小</text:p>
          </table:table-cell>
          <table:table-cell office:value-type="float" office:value="42" table:style-name="ce3">
            <text:p>42</text:p>
          </table:table-cell>
          <table:table-cell office:value-type="float" office:value="2335.0500000000002" table:style-name="ce1">
            <text:p>2335.05</text:p>
          </table:table-cell>
          <table:table-cell office:value-type="float" office:value="7807.88" table:style-name="ce1">
            <text:p>7807.88</text:p>
          </table:table-cell>
          <table:table-cell office:value-type="float" office:value="10142.93" table:formula="of:=SUM([.D210:.E210])" table:style-name="ce1">
            <text:p>10142.93</text:p>
          </table:table-cell>
          <table:table-cell office:value-type="float" office:value="2.54" table:style-name="ce1">
            <text:p>2.54</text:p>
          </table:table-cell>
          <table:table-cell office:value-type="float" office:value="7.8" table:style-name="ce1">
            <text:p>7.8</text:p>
          </table:table-cell>
          <table:table-cell office:value-type="float" office:value="10.34" table:formula="of:=SUM([.G210:.H210])" table:style-name="ce1">
            <text:p>10.34</text:p>
          </table:table-cell>
          <table:table-cell office:value-type="float" office:value="168" table:formula="of:=[.C210]*4" table:style-name="ce3">
            <text:p>168</text:p>
          </table:table-cell>
          <table:table-cell office:value-type="string" office:string-value="達標" table:formula="of:=IF([.D210]&gt;=[.J210];&quot;達標&quot;;&quot;未達標&quot;)" table:style-name="ce13">
            <text:p>達標</text:p>
          </table:table-cell>
          <table:table-cell office:value-type="string" office:string-value="達標" table:formula="of:=IF([.E210]&gt;=[.J210];&quot;達標&quot;;&quot;未達標&quot;)" table:style-name="ce13">
            <text:p>達標</text:p>
          </table:table-cell>
          <table:table-cell office:value-type="string" office:string-value="未達標" table:formula="of:=IF([.G210]&gt;=[.J210];&quot;達標&quot;;&quot;未達標&quot;)" table:style-name="ce13">
            <text:p>未達標</text:p>
          </table:table-cell>
          <table:table-cell office:value-type="string" office:string-value="未達標" table:formula="of:=IF([.H210]&gt;=[.J21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1</text:p>
          </table:table-cell>
          <table:table-cell office:value-type="string" table:style-name="ce4">
            <text:p>瓜山國小</text:p>
          </table:table-cell>
          <table:table-cell office:value-type="float" office:value="28" table:style-name="ce3">
            <text:p>28</text:p>
          </table:table-cell>
          <table:table-cell office:value-type="float" office:value="1526.61" table:style-name="ce1">
            <text:p>1526.61</text:p>
          </table:table-cell>
          <table:table-cell office:value-type="float" office:value="2005.69" table:style-name="ce1">
            <text:p>2005.69</text:p>
          </table:table-cell>
          <table:table-cell office:value-type="float" office:value="3532.3" table:formula="of:=SUM([.D211:.E211])" table:style-name="ce1">
            <text:p>3532.3</text:p>
          </table:table-cell>
          <table:table-cell office:value-type="float" office:value="0.15" table:style-name="ce1">
            <text:p>0.15</text:p>
          </table:table-cell>
          <table:table-cell office:value-type="float" office:value="0" table:style-name="ce1">
            <text:p>0</text:p>
          </table:table-cell>
          <table:table-cell office:value-type="float" office:value="0.15" table:formula="of:=SUM([.G211:.H211])" table:style-name="ce1">
            <text:p>0.15</text:p>
          </table:table-cell>
          <table:table-cell office:value-type="float" office:value="112" table:formula="of:=[.C211]*4" table:style-name="ce3">
            <text:p>112</text:p>
          </table:table-cell>
          <table:table-cell office:value-type="string" office:string-value="達標" table:formula="of:=IF([.D211]&gt;=[.J211];&quot;達標&quot;;&quot;未達標&quot;)" table:style-name="ce13">
            <text:p>達標</text:p>
          </table:table-cell>
          <table:table-cell office:value-type="string" office:string-value="達標" table:formula="of:=IF([.E211]&gt;=[.J211];&quot;達標&quot;;&quot;未達標&quot;)" table:style-name="ce13">
            <text:p>達標</text:p>
          </table:table-cell>
          <table:table-cell office:value-type="string" office:string-value="未達標" table:formula="of:=IF([.G211]&gt;=[.J211];&quot;達標&quot;;&quot;未達標&quot;)" table:style-name="ce13">
            <text:p>未達標</text:p>
          </table:table-cell>
          <table:table-cell office:value-type="string" office:string-value="未達標" table:formula="of:=IF([.H211]&gt;=[.J21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2</text:p>
          </table:table-cell>
          <table:table-cell office:value-type="string" table:style-name="ce4">
            <text:p>濂洞國小</text:p>
          </table:table-cell>
          <table:table-cell office:value-type="float" office:value="22" table:style-name="ce3">
            <text:p>22</text:p>
          </table:table-cell>
          <table:table-cell office:value-type="float" office:value="191.56" table:style-name="ce1">
            <text:p>191.56</text:p>
          </table:table-cell>
          <table:table-cell office:value-type="float" office:value="331.36" table:style-name="ce1">
            <text:p>331.36</text:p>
          </table:table-cell>
          <table:table-cell office:value-type="float" office:value="522.92000000000007" table:formula="of:=SUM([.D212:.E212])" table:style-name="ce1">
            <text:p>522.92</text:p>
          </table:table-cell>
          <table:table-cell office:value-type="float" office:value="0.02" table:style-name="ce1">
            <text:p>0.02</text:p>
          </table:table-cell>
          <table:table-cell office:value-type="float" office:value="0.68" table:style-name="ce1">
            <text:p>0.68</text:p>
          </table:table-cell>
          <table:table-cell office:value-type="float" office:value="0.70000000000000007" table:formula="of:=SUM([.G212:.H212])" table:style-name="ce1">
            <text:p>0.7</text:p>
          </table:table-cell>
          <table:table-cell office:value-type="float" office:value="88" table:formula="of:=[.C212]*4" table:style-name="ce3">
            <text:p>88</text:p>
          </table:table-cell>
          <table:table-cell office:value-type="string" office:string-value="達標" table:formula="of:=IF([.D212]&gt;=[.J212];&quot;達標&quot;;&quot;未達標&quot;)" table:style-name="ce13">
            <text:p>達標</text:p>
          </table:table-cell>
          <table:table-cell office:value-type="string" office:string-value="達標" table:formula="of:=IF([.E212]&gt;=[.J212];&quot;達標&quot;;&quot;未達標&quot;)" table:style-name="ce13">
            <text:p>達標</text:p>
          </table:table-cell>
          <table:table-cell office:value-type="string" office:string-value="未達標" table:formula="of:=IF([.G212]&gt;=[.J212];&quot;達標&quot;;&quot;未達標&quot;)" table:style-name="ce13">
            <text:p>未達標</text:p>
          </table:table-cell>
          <table:table-cell office:value-type="string" office:string-value="未達標" table:formula="of:=IF([.H212]&gt;=[.J21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3</text:p>
          </table:table-cell>
          <table:table-cell office:value-type="string" table:style-name="ce4">
            <text:p>新北市立猴硐蒙梭實小</text:p>
          </table:table-cell>
          <table:table-cell office:value-type="float" office:value="40" table:style-name="ce3">
            <text:p>40</text:p>
          </table:table-cell>
          <table:table-cell office:value-type="float" office:value="263.19" table:style-name="ce1">
            <text:p>263.19</text:p>
          </table:table-cell>
          <table:table-cell office:value-type="float" office:value="347.14" table:style-name="ce1">
            <text:p>347.14</text:p>
          </table:table-cell>
          <table:table-cell office:value-type="float" office:value="610.32999999999993" table:formula="of:=SUM([.D213:.E213])" table:style-name="ce1">
            <text:p>610.33</text:p>
          </table:table-cell>
          <table:table-cell office:value-type="float" office:value="0.17" table:style-name="ce1">
            <text:p>0.17</text:p>
          </table:table-cell>
          <table:table-cell office:value-type="float" office:value="0.03" table:style-name="ce1">
            <text:p>0.03</text:p>
          </table:table-cell>
          <table:table-cell office:value-type="float" office:value="0.2" table:formula="of:=SUM([.G213:.H213])" table:style-name="ce1">
            <text:p>0.2</text:p>
          </table:table-cell>
          <table:table-cell office:value-type="float" office:value="160" table:formula="of:=[.C213]*4" table:style-name="ce3">
            <text:p>160</text:p>
          </table:table-cell>
          <table:table-cell office:value-type="string" office:string-value="達標" table:formula="of:=IF([.D213]&gt;=[.J213];&quot;達標&quot;;&quot;未達標&quot;)" table:style-name="ce13">
            <text:p>達標</text:p>
          </table:table-cell>
          <table:table-cell office:value-type="string" office:string-value="達標" table:formula="of:=IF([.E213]&gt;=[.J213];&quot;達標&quot;;&quot;未達標&quot;)" table:style-name="ce13">
            <text:p>達標</text:p>
          </table:table-cell>
          <table:table-cell office:value-type="string" office:string-value="未達標" table:formula="of:=IF([.G213]&gt;=[.J213];&quot;達標&quot;;&quot;未達標&quot;)" table:style-name="ce13">
            <text:p>未達標</text:p>
          </table:table-cell>
          <table:table-cell office:value-type="string" office:string-value="未達標" table:formula="of:=IF([.H213]&gt;=[.J21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4</text:p>
          </table:table-cell>
          <table:table-cell office:value-type="string" table:style-name="ce4">
            <text:p>瑞亭國小</text:p>
          </table:table-cell>
          <table:table-cell office:value-type="float" office:value="70" table:style-name="ce3">
            <text:p>70</text:p>
          </table:table-cell>
          <table:table-cell office:value-type="float" office:value="6471.91" table:style-name="ce1">
            <text:p>6471.91</text:p>
          </table:table-cell>
          <table:table-cell office:value-type="float" office:value="19814.59" table:style-name="ce1">
            <text:p>19814.59</text:p>
          </table:table-cell>
          <table:table-cell office:value-type="float" office:value="26286.5" table:formula="of:=SUM([.D214:.E214])" table:style-name="ce1">
            <text:p>26286.5</text:p>
          </table:table-cell>
          <table:table-cell office:value-type="float" office:value="3.72" table:style-name="ce1">
            <text:p>3.72</text:p>
          </table:table-cell>
          <table:table-cell office:value-type="float" office:value="2.63" table:style-name="ce1">
            <text:p>2.63</text:p>
          </table:table-cell>
          <table:table-cell office:value-type="float" office:value="6.35" table:formula="of:=SUM([.G214:.H214])" table:style-name="ce1">
            <text:p>6.35</text:p>
          </table:table-cell>
          <table:table-cell office:value-type="float" office:value="280" table:formula="of:=[.C214]*4" table:style-name="ce3">
            <text:p>280</text:p>
          </table:table-cell>
          <table:table-cell office:value-type="string" office:string-value="達標" table:formula="of:=IF([.D214]&gt;=[.J214];&quot;達標&quot;;&quot;未達標&quot;)" table:style-name="ce13">
            <text:p>達標</text:p>
          </table:table-cell>
          <table:table-cell office:value-type="string" office:string-value="達標" table:formula="of:=IF([.E214]&gt;=[.J214];&quot;達標&quot;;&quot;未達標&quot;)" table:style-name="ce13">
            <text:p>達標</text:p>
          </table:table-cell>
          <table:table-cell office:value-type="string" office:string-value="未達標" table:formula="of:=IF([.G214]&gt;=[.J214];&quot;達標&quot;;&quot;未達標&quot;)" table:style-name="ce13">
            <text:p>未達標</text:p>
          </table:table-cell>
          <table:table-cell office:value-type="string" office:string-value="未達標" table:formula="of:=IF([.H214]&gt;=[.J21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5</text:p>
          </table:table-cell>
          <table:table-cell office:value-type="string" table:style-name="ce4">
            <text:p>吉慶國小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15:.E215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15:.H215])" table:style-name="ce1">
            <text:p>0</text:p>
          </table:table-cell>
          <table:table-cell office:value-type="float" office:value="200" table:formula="of:=[.C215]*4" table:style-name="ce3">
            <text:p>200</text:p>
          </table:table-cell>
          <table:table-cell office:value-type="string" office:string-value="未達標" table:formula="of:=IF([.D215]&gt;=[.J215];&quot;達標&quot;;&quot;未達標&quot;)" table:style-name="ce13">
            <text:p>未達標</text:p>
          </table:table-cell>
          <table:table-cell office:value-type="string" office:string-value="未達標" table:formula="of:=IF([.E215]&gt;=[.J215];&quot;達標&quot;;&quot;未達標&quot;)" table:style-name="ce13">
            <text:p>未達標</text:p>
          </table:table-cell>
          <table:table-cell office:value-type="string" office:string-value="未達標" table:formula="of:=IF([.G215]&gt;=[.J215];&quot;達標&quot;;&quot;未達標&quot;)" table:style-name="ce13">
            <text:p>未達標</text:p>
          </table:table-cell>
          <table:table-cell office:value-type="string" office:string-value="未達標" table:formula="of:=IF([.H215]&gt;=[.J21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6</text:p>
          </table:table-cell>
          <table:table-cell office:value-type="string" table:style-name="ce4">
            <text:p>鼻頭國小</text:p>
          </table:table-cell>
          <table:table-cell office:value-type="float" office:value="26" table:style-name="ce3">
            <text:p>26</text:p>
          </table:table-cell>
          <table:table-cell office:value-type="float" office:value="693.04" table:style-name="ce1">
            <text:p>693.04</text:p>
          </table:table-cell>
          <table:table-cell office:value-type="float" office:value="5940.82" table:style-name="ce1">
            <text:p>5940.82</text:p>
          </table:table-cell>
          <table:table-cell office:value-type="float" office:value="6633.86" table:formula="of:=SUM([.D216:.E216])" table:style-name="ce1">
            <text:p>6633.86</text:p>
          </table:table-cell>
          <table:table-cell office:value-type="float" office:value="0" table:style-name="ce1">
            <text:p>0</text:p>
          </table:table-cell>
          <table:table-cell office:value-type="float" office:value="0.96" table:style-name="ce1">
            <text:p>0.96</text:p>
          </table:table-cell>
          <table:table-cell office:value-type="float" office:value="0.96" table:formula="of:=SUM([.G216:.H216])" table:style-name="ce1">
            <text:p>0.96</text:p>
          </table:table-cell>
          <table:table-cell office:value-type="float" office:value="104" table:formula="of:=[.C216]*4" table:style-name="ce3">
            <text:p>104</text:p>
          </table:table-cell>
          <table:table-cell office:value-type="string" office:string-value="達標" table:formula="of:=IF([.D216]&gt;=[.J216];&quot;達標&quot;;&quot;未達標&quot;)" table:style-name="ce13">
            <text:p>達標</text:p>
          </table:table-cell>
          <table:table-cell office:value-type="string" office:string-value="達標" table:formula="of:=IF([.E216]&gt;=[.J216];&quot;達標&quot;;&quot;未達標&quot;)" table:style-name="ce13">
            <text:p>達標</text:p>
          </table:table-cell>
          <table:table-cell office:value-type="string" office:string-value="未達標" table:formula="of:=IF([.G216]&gt;=[.J216];&quot;達標&quot;;&quot;未達標&quot;)" table:style-name="ce13">
            <text:p>未達標</text:p>
          </table:table-cell>
          <table:table-cell office:value-type="string" office:string-value="未達標" table:formula="of:=IF([.H216]&gt;=[.J21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7</text:p>
          </table:table-cell>
          <table:table-cell office:value-type="string" table:style-name="ce4">
            <text:p>雙溪國小</text:p>
          </table:table-cell>
          <table:table-cell office:value-type="float" office:value="114" table:style-name="ce3">
            <text:p>114</text:p>
          </table:table-cell>
          <table:table-cell office:value-type="float" office:value="1572.21" table:style-name="ce1">
            <text:p>1572.21</text:p>
          </table:table-cell>
          <table:table-cell office:value-type="float" office:value="0" table:style-name="ce1">
            <text:p>0</text:p>
          </table:table-cell>
          <table:table-cell office:value-type="float" office:value="1572.21" table:formula="of:=SUM([.D217:.E217])" table:style-name="ce1">
            <text:p>1572.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17:.H217])" table:style-name="ce1">
            <text:p>0</text:p>
          </table:table-cell>
          <table:table-cell office:value-type="float" office:value="456" table:formula="of:=[.C217]*4" table:style-name="ce3">
            <text:p>456</text:p>
          </table:table-cell>
          <table:table-cell office:value-type="string" office:string-value="達標" table:formula="of:=IF([.D217]&gt;=[.J217];&quot;達標&quot;;&quot;未達標&quot;)" table:style-name="ce13">
            <text:p>達標</text:p>
          </table:table-cell>
          <table:table-cell office:value-type="string" office:string-value="未達標" table:formula="of:=IF([.E217]&gt;=[.J217];&quot;達標&quot;;&quot;未達標&quot;)" table:style-name="ce13">
            <text:p>未達標</text:p>
          </table:table-cell>
          <table:table-cell office:value-type="string" office:string-value="未達標" table:formula="of:=IF([.G217]&gt;=[.J217];&quot;達標&quot;;&quot;未達標&quot;)" table:style-name="ce13">
            <text:p>未達標</text:p>
          </table:table-cell>
          <table:table-cell office:value-type="string" office:string-value="未達標" table:formula="of:=IF([.H217]&gt;=[.J21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8</text:p>
          </table:table-cell>
          <table:table-cell office:value-type="string" table:style-name="ce4">
            <text:p>柑林國小</text:p>
          </table:table-cell>
          <table:table-cell office:value-type="float" office:value="18" table:style-name="ce3">
            <text:p>18</text:p>
          </table:table-cell>
          <table:table-cell office:value-type="float" office:value="366.54" table:style-name="ce1">
            <text:p>366.54</text:p>
          </table:table-cell>
          <table:table-cell office:value-type="float" office:value="1226.02" table:style-name="ce1">
            <text:p>1226.02</text:p>
          </table:table-cell>
          <table:table-cell office:value-type="float" office:value="1592.56" table:formula="of:=SUM([.D218:.E218])" table:style-name="ce1">
            <text:p>1592.56</text:p>
          </table:table-cell>
          <table:table-cell office:value-type="float" office:value="0" table:style-name="ce1">
            <text:p>0</text:p>
          </table:table-cell>
          <table:table-cell office:value-type="float" office:value="2.84" table:style-name="ce1">
            <text:p>2.84</text:p>
          </table:table-cell>
          <table:table-cell office:value-type="float" office:value="2.84" table:formula="of:=SUM([.G218:.H218])" table:style-name="ce1">
            <text:p>2.84</text:p>
          </table:table-cell>
          <table:table-cell office:value-type="float" office:value="72" table:formula="of:=[.C218]*4" table:style-name="ce3">
            <text:p>72</text:p>
          </table:table-cell>
          <table:table-cell office:value-type="string" office:string-value="達標" table:formula="of:=IF([.D218]&gt;=[.J218];&quot;達標&quot;;&quot;未達標&quot;)" table:style-name="ce13">
            <text:p>達標</text:p>
          </table:table-cell>
          <table:table-cell office:value-type="string" office:string-value="達標" table:formula="of:=IF([.E218]&gt;=[.J218];&quot;達標&quot;;&quot;未達標&quot;)" table:style-name="ce13">
            <text:p>達標</text:p>
          </table:table-cell>
          <table:table-cell office:value-type="string" office:string-value="未達標" table:formula="of:=IF([.G218]&gt;=[.J218];&quot;達標&quot;;&quot;未達標&quot;)" table:style-name="ce13">
            <text:p>未達標</text:p>
          </table:table-cell>
          <table:table-cell office:value-type="string" office:string-value="未達標" table:formula="of:=IF([.H218]&gt;=[.J21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699</text:p>
          </table:table-cell>
          <table:table-cell office:value-type="string" table:style-name="ce4">
            <text:p>上林國小</text:p>
          </table:table-cell>
          <table:table-cell office:value-type="float" office:value="39" table:style-name="ce3">
            <text:p>39</text:p>
          </table:table-cell>
          <table:table-cell office:value-type="float" office:value="36.200000000000003" table:style-name="ce1">
            <text:p>36.2</text:p>
          </table:table-cell>
          <table:table-cell office:value-type="float" office:value="46.51" table:style-name="ce1">
            <text:p>46.51</text:p>
          </table:table-cell>
          <table:table-cell office:value-type="float" office:value="82.710000000000008" table:formula="of:=SUM([.D219:.E219])" table:style-name="ce1">
            <text:p>82.7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19:.H219])" table:style-name="ce1">
            <text:p>0</text:p>
          </table:table-cell>
          <table:table-cell office:value-type="float" office:value="156" table:formula="of:=[.C219]*4" table:style-name="ce3">
            <text:p>156</text:p>
          </table:table-cell>
          <table:table-cell office:value-type="string" office:string-value="未達標" table:formula="of:=IF([.D219]&gt;=[.J219];&quot;達標&quot;;&quot;未達標&quot;)" table:style-name="ce13">
            <text:p>未達標</text:p>
          </table:table-cell>
          <table:table-cell office:value-type="string" office:string-value="未達標" table:formula="of:=IF([.E219]&gt;=[.J219];&quot;達標&quot;;&quot;未達標&quot;)" table:style-name="ce13">
            <text:p>未達標</text:p>
          </table:table-cell>
          <table:table-cell office:value-type="string" office:string-value="未達標" table:formula="of:=IF([.G219]&gt;=[.J219];&quot;達標&quot;;&quot;未達標&quot;)" table:style-name="ce13">
            <text:p>未達標</text:p>
          </table:table-cell>
          <table:table-cell office:value-type="string" office:string-value="未達標" table:formula="of:=IF([.H219]&gt;=[.J21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0</text:p>
          </table:table-cell>
          <table:table-cell office:value-type="string" table:style-name="ce4">
            <text:p>牡丹國小</text:p>
          </table:table-cell>
          <table:table-cell office:value-type="float" office:value="26" table:style-name="ce3">
            <text:p>2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20:.E220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0:.H220])" table:style-name="ce1">
            <text:p>0</text:p>
          </table:table-cell>
          <table:table-cell office:value-type="float" office:value="104" table:formula="of:=[.C220]*4" table:style-name="ce3">
            <text:p>104</text:p>
          </table:table-cell>
          <table:table-cell office:value-type="string" office:string-value="未達標" table:formula="of:=IF([.D220]&gt;=[.J220];&quot;達標&quot;;&quot;未達標&quot;)" table:style-name="ce13">
            <text:p>未達標</text:p>
          </table:table-cell>
          <table:table-cell office:value-type="string" office:string-value="未達標" table:formula="of:=IF([.E220]&gt;=[.J220];&quot;達標&quot;;&quot;未達標&quot;)" table:style-name="ce13">
            <text:p>未達標</text:p>
          </table:table-cell>
          <table:table-cell office:value-type="string" office:string-value="未達標" table:formula="of:=IF([.G220]&gt;=[.J220];&quot;達標&quot;;&quot;未達標&quot;)" table:style-name="ce13">
            <text:p>未達標</text:p>
          </table:table-cell>
          <table:table-cell office:value-type="string" office:string-value="未達標" table:formula="of:=IF([.H220]&gt;=[.J22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2</text:p>
          </table:table-cell>
          <table:table-cell office:value-type="string" table:style-name="ce4">
            <text:p>貢寮國小</text:p>
          </table:table-cell>
          <table:table-cell office:value-type="float" office:value="40" table:style-name="ce3">
            <text:p>40</text:p>
          </table:table-cell>
          <table:table-cell office:value-type="float" office:value="0" table:style-name="ce1">
            <text:p>0</text:p>
          </table:table-cell>
          <table:table-cell office:value-type="float" office:value="0.27" table:style-name="ce1">
            <text:p>0.27</text:p>
          </table:table-cell>
          <table:table-cell office:value-type="float" office:value="0.27" table:formula="of:=SUM([.D221:.E221])" table:style-name="ce1">
            <text:p>0.2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1:.H221])" table:style-name="ce1">
            <text:p>0</text:p>
          </table:table-cell>
          <table:table-cell office:value-type="float" office:value="160" table:formula="of:=[.C221]*4" table:style-name="ce3">
            <text:p>160</text:p>
          </table:table-cell>
          <table:table-cell office:value-type="string" office:string-value="未達標" table:formula="of:=IF([.D221]&gt;=[.J221];&quot;達標&quot;;&quot;未達標&quot;)" table:style-name="ce13">
            <text:p>未達標</text:p>
          </table:table-cell>
          <table:table-cell office:value-type="string" office:string-value="未達標" table:formula="of:=IF([.E221]&gt;=[.J221];&quot;達標&quot;;&quot;未達標&quot;)" table:style-name="ce13">
            <text:p>未達標</text:p>
          </table:table-cell>
          <table:table-cell office:value-type="string" office:string-value="未達標" table:formula="of:=IF([.G221]&gt;=[.J221];&quot;達標&quot;;&quot;未達標&quot;)" table:style-name="ce13">
            <text:p>未達標</text:p>
          </table:table-cell>
          <table:table-cell office:value-type="string" office:string-value="未達標" table:formula="of:=IF([.H221]&gt;=[.J22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3</text:p>
          </table:table-cell>
          <table:table-cell office:value-type="string" table:style-name="ce4">
            <text:p>福隆國小</text:p>
          </table:table-cell>
          <table:table-cell office:value-type="float" office:value="34" table:style-name="ce3">
            <text:p>34</text:p>
          </table:table-cell>
          <table:table-cell office:value-type="float" office:value="39.020000000000003" table:style-name="ce1">
            <text:p>39.02</text:p>
          </table:table-cell>
          <table:table-cell office:value-type="float" office:value="48.07" table:style-name="ce1">
            <text:p>48.07</text:p>
          </table:table-cell>
          <table:table-cell office:value-type="float" office:value="87.09" table:formula="of:=SUM([.D222:.E222])" table:style-name="ce1">
            <text:p>87.0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2:.H222])" table:style-name="ce1">
            <text:p>0</text:p>
          </table:table-cell>
          <table:table-cell office:value-type="float" office:value="136" table:formula="of:=[.C222]*4" table:style-name="ce3">
            <text:p>136</text:p>
          </table:table-cell>
          <table:table-cell office:value-type="string" office:string-value="未達標" table:formula="of:=IF([.D222]&gt;=[.J222];&quot;達標&quot;;&quot;未達標&quot;)" table:style-name="ce13">
            <text:p>未達標</text:p>
          </table:table-cell>
          <table:table-cell office:value-type="string" office:string-value="未達標" table:formula="of:=IF([.E222]&gt;=[.J222];&quot;達標&quot;;&quot;未達標&quot;)" table:style-name="ce13">
            <text:p>未達標</text:p>
          </table:table-cell>
          <table:table-cell office:value-type="string" office:string-value="未達標" table:formula="of:=IF([.G222]&gt;=[.J222];&quot;達標&quot;;&quot;未達標&quot;)" table:style-name="ce13">
            <text:p>未達標</text:p>
          </table:table-cell>
          <table:table-cell office:value-type="string" office:string-value="未達標" table:formula="of:=IF([.H222]&gt;=[.J22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4</text:p>
          </table:table-cell>
          <table:table-cell office:value-type="string" table:style-name="ce4">
            <text:p>澳底國小</text:p>
          </table:table-cell>
          <table:table-cell office:value-type="float" office:value="115" table:style-name="ce3">
            <text:p>115</text:p>
          </table:table-cell>
          <table:table-cell office:value-type="float" office:value="105.89" table:style-name="ce1">
            <text:p>105.89</text:p>
          </table:table-cell>
          <table:table-cell office:value-type="float" office:value="2781.5" table:style-name="ce1">
            <text:p>2781.5</text:p>
          </table:table-cell>
          <table:table-cell office:value-type="float" office:value="2887.39" table:formula="of:=SUM([.D223:.E223])" table:style-name="ce1">
            <text:p>2887.39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3:.H223])" table:style-name="ce1">
            <text:p>0</text:p>
          </table:table-cell>
          <table:table-cell office:value-type="float" office:value="460" table:formula="of:=[.C223]*4" table:style-name="ce3">
            <text:p>460</text:p>
          </table:table-cell>
          <table:table-cell office:value-type="string" office:string-value="未達標" table:formula="of:=IF([.D223]&gt;=[.J223];&quot;達標&quot;;&quot;未達標&quot;)" table:style-name="ce13">
            <text:p>未達標</text:p>
          </table:table-cell>
          <table:table-cell office:value-type="string" office:string-value="達標" table:formula="of:=IF([.E223]&gt;=[.J223];&quot;達標&quot;;&quot;未達標&quot;)" table:style-name="ce13">
            <text:p>達標</text:p>
          </table:table-cell>
          <table:table-cell office:value-type="string" office:string-value="未達標" table:formula="of:=IF([.G223]&gt;=[.J223];&quot;達標&quot;;&quot;未達標&quot;)" table:style-name="ce13">
            <text:p>未達標</text:p>
          </table:table-cell>
          <table:table-cell office:value-type="string" office:string-value="未達標" table:formula="of:=IF([.H223]&gt;=[.J22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6</text:p>
          </table:table-cell>
          <table:table-cell office:value-type="string" table:style-name="ce4">
            <text:p>和美國小</text:p>
          </table:table-cell>
          <table:table-cell office:value-type="float" office:value="24" table:style-name="ce3">
            <text:p>24</text:p>
          </table:table-cell>
          <table:table-cell office:value-type="float" office:value="1061.23" table:style-name="ce1">
            <text:p>1061.23</text:p>
          </table:table-cell>
          <table:table-cell office:value-type="float" office:value="1863.03" table:style-name="ce1">
            <text:p>1863.03</text:p>
          </table:table-cell>
          <table:table-cell office:value-type="float" office:value="2924.26" table:formula="of:=SUM([.D224:.E224])" table:style-name="ce1">
            <text:p>2924.26</text:p>
          </table:table-cell>
          <table:table-cell office:value-type="float" office:value="0" table:style-name="ce1">
            <text:p>0</text:p>
          </table:table-cell>
          <table:table-cell office:value-type="float" office:value="2.84" table:style-name="ce1">
            <text:p>2.84</text:p>
          </table:table-cell>
          <table:table-cell office:value-type="float" office:value="2.84" table:formula="of:=SUM([.G224:.H224])" table:style-name="ce1">
            <text:p>2.84</text:p>
          </table:table-cell>
          <table:table-cell office:value-type="float" office:value="96" table:formula="of:=[.C224]*4" table:style-name="ce3">
            <text:p>96</text:p>
          </table:table-cell>
          <table:table-cell office:value-type="string" office:string-value="達標" table:formula="of:=IF([.D224]&gt;=[.J224];&quot;達標&quot;;&quot;未達標&quot;)" table:style-name="ce13">
            <text:p>達標</text:p>
          </table:table-cell>
          <table:table-cell office:value-type="string" office:string-value="達標" table:formula="of:=IF([.E224]&gt;=[.J224];&quot;達標&quot;;&quot;未達標&quot;)" table:style-name="ce13">
            <text:p>達標</text:p>
          </table:table-cell>
          <table:table-cell office:value-type="string" office:string-value="未達標" table:formula="of:=IF([.G224]&gt;=[.J224];&quot;達標&quot;;&quot;未達標&quot;)" table:style-name="ce13">
            <text:p>未達標</text:p>
          </table:table-cell>
          <table:table-cell office:value-type="string" office:string-value="未達標" table:formula="of:=IF([.H224]&gt;=[.J22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8</text:p>
          </table:table-cell>
          <table:table-cell office:value-type="string" table:style-name="ce4">
            <text:p>福連國小</text:p>
          </table:table-cell>
          <table:table-cell office:value-type="float" office:value="14" table:style-name="ce3">
            <text:p>14</text:p>
          </table:table-cell>
          <table:table-cell office:value-type="float" office:value="0" table:style-name="ce1">
            <text:p>0</text:p>
          </table:table-cell>
          <table:table-cell office:value-type="float" office:value="386.11" table:style-name="ce1">
            <text:p>386.11</text:p>
          </table:table-cell>
          <table:table-cell office:value-type="float" office:value="386.11" table:formula="of:=SUM([.D225:.E225])" table:style-name="ce1">
            <text:p>386.1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5:.H225])" table:style-name="ce1">
            <text:p>0</text:p>
          </table:table-cell>
          <table:table-cell office:value-type="float" office:value="56" table:formula="of:=[.C225]*4" table:style-name="ce3">
            <text:p>56</text:p>
          </table:table-cell>
          <table:table-cell office:value-type="string" office:string-value="未達標" table:formula="of:=IF([.D225]&gt;=[.J225];&quot;達標&quot;;&quot;未達標&quot;)" table:style-name="ce13">
            <text:p>未達標</text:p>
          </table:table-cell>
          <table:table-cell office:value-type="string" office:string-value="達標" table:formula="of:=IF([.E225]&gt;=[.J225];&quot;達標&quot;;&quot;未達標&quot;)" table:style-name="ce13">
            <text:p>達標</text:p>
          </table:table-cell>
          <table:table-cell office:value-type="string" office:string-value="未達標" table:formula="of:=IF([.G225]&gt;=[.J225];&quot;達標&quot;;&quot;未達標&quot;)" table:style-name="ce13">
            <text:p>未達標</text:p>
          </table:table-cell>
          <table:table-cell office:value-type="string" office:string-value="未達標" table:formula="of:=IF([.H225]&gt;=[.J22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09</text:p>
          </table:table-cell>
          <table:table-cell office:value-type="string" table:style-name="ce4">
            <text:p>平溪國小</text:p>
          </table:table-cell>
          <table:table-cell office:value-type="float" office:value="33" table:style-name="ce3">
            <text:p>33</text:p>
          </table:table-cell>
          <table:table-cell office:value-type="float" office:value="337.13" table:style-name="ce1">
            <text:p>337.13</text:p>
          </table:table-cell>
          <table:table-cell office:value-type="float" office:value="173.18" table:style-name="ce1">
            <text:p>173.18</text:p>
          </table:table-cell>
          <table:table-cell office:value-type="float" office:value="510.31" table:formula="of:=SUM([.D226:.E226])" table:style-name="ce1">
            <text:p>510.31</text:p>
          </table:table-cell>
          <table:table-cell office:value-type="float" office:value="0.3" table:style-name="ce1">
            <text:p>0.3</text:p>
          </table:table-cell>
          <table:table-cell office:value-type="float" office:value="0.03" table:style-name="ce1">
            <text:p>0.03</text:p>
          </table:table-cell>
          <table:table-cell office:value-type="float" office:value="0.32999999999999996" table:formula="of:=SUM([.G226:.H226])" table:style-name="ce1">
            <text:p>0.33</text:p>
          </table:table-cell>
          <table:table-cell office:value-type="float" office:value="132" table:formula="of:=[.C226]*4" table:style-name="ce3">
            <text:p>132</text:p>
          </table:table-cell>
          <table:table-cell office:value-type="string" office:string-value="達標" table:formula="of:=IF([.D226]&gt;=[.J226];&quot;達標&quot;;&quot;未達標&quot;)" table:style-name="ce13">
            <text:p>達標</text:p>
          </table:table-cell>
          <table:table-cell office:value-type="string" office:string-value="達標" table:formula="of:=IF([.E226]&gt;=[.J226];&quot;達標&quot;;&quot;未達標&quot;)" table:style-name="ce13">
            <text:p>達標</text:p>
          </table:table-cell>
          <table:table-cell office:value-type="string" office:string-value="未達標" table:formula="of:=IF([.G226]&gt;=[.J226];&quot;達標&quot;;&quot;未達標&quot;)" table:style-name="ce13">
            <text:p>未達標</text:p>
          </table:table-cell>
          <table:table-cell office:value-type="string" office:string-value="未達標" table:formula="of:=IF([.H226]&gt;=[.J22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0</text:p>
          </table:table-cell>
          <table:table-cell office:value-type="string" table:style-name="ce4">
            <text:p>菁桐國小</text:p>
          </table:table-cell>
          <table:table-cell office:value-type="float" office:value="40" table:style-name="ce3">
            <text:p>40</text:p>
          </table:table-cell>
          <table:table-cell office:value-type="float" office:value="1004.38" table:style-name="ce1">
            <text:p>1004.38</text:p>
          </table:table-cell>
          <table:table-cell office:value-type="float" office:value="3743.07" table:style-name="ce1">
            <text:p>3743.07</text:p>
          </table:table-cell>
          <table:table-cell office:value-type="float" office:value="4747.45" table:formula="of:=SUM([.D227:.E227])" table:style-name="ce1">
            <text:p>4747.45</text:p>
          </table:table-cell>
          <table:table-cell office:value-type="float" office:value="0" table:style-name="ce1">
            <text:p>0</text:p>
          </table:table-cell>
          <table:table-cell office:value-type="float" office:value="0.04" table:style-name="ce1">
            <text:p>0.04</text:p>
          </table:table-cell>
          <table:table-cell office:value-type="float" office:value="0.04" table:formula="of:=SUM([.G227:.H227])" table:style-name="ce1">
            <text:p>0.04</text:p>
          </table:table-cell>
          <table:table-cell office:value-type="float" office:value="160" table:formula="of:=[.C227]*4" table:style-name="ce3">
            <text:p>160</text:p>
          </table:table-cell>
          <table:table-cell office:value-type="string" office:string-value="達標" table:formula="of:=IF([.D227]&gt;=[.J227];&quot;達標&quot;;&quot;未達標&quot;)" table:style-name="ce13">
            <text:p>達標</text:p>
          </table:table-cell>
          <table:table-cell office:value-type="string" office:string-value="達標" table:formula="of:=IF([.E227]&gt;=[.J227];&quot;達標&quot;;&quot;未達標&quot;)" table:style-name="ce13">
            <text:p>達標</text:p>
          </table:table-cell>
          <table:table-cell office:value-type="string" office:string-value="未達標" table:formula="of:=IF([.G227]&gt;=[.J227];&quot;達標&quot;;&quot;未達標&quot;)" table:style-name="ce13">
            <text:p>未達標</text:p>
          </table:table-cell>
          <table:table-cell office:value-type="string" office:string-value="未達標" table:formula="of:=IF([.H227]&gt;=[.J22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1</text:p>
          </table:table-cell>
          <table:table-cell office:value-type="string" table:style-name="ce4">
            <text:p>十分國小</text:p>
          </table:table-cell>
          <table:table-cell office:value-type="float" office:value="35" table:style-name="ce3">
            <text:p>3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28:.E228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8:.H228])" table:style-name="ce1">
            <text:p>0</text:p>
          </table:table-cell>
          <table:table-cell office:value-type="float" office:value="140" table:formula="of:=[.C228]*4" table:style-name="ce3">
            <text:p>140</text:p>
          </table:table-cell>
          <table:table-cell office:value-type="string" office:string-value="未達標" table:formula="of:=IF([.D228]&gt;=[.J228];&quot;達標&quot;;&quot;未達標&quot;)" table:style-name="ce13">
            <text:p>未達標</text:p>
          </table:table-cell>
          <table:table-cell office:value-type="string" office:string-value="未達標" table:formula="of:=IF([.E228]&gt;=[.J228];&quot;達標&quot;;&quot;未達標&quot;)" table:style-name="ce13">
            <text:p>未達標</text:p>
          </table:table-cell>
          <table:table-cell office:value-type="string" office:string-value="未達標" table:formula="of:=IF([.G228]&gt;=[.J228];&quot;達標&quot;;&quot;未達標&quot;)" table:style-name="ce13">
            <text:p>未達標</text:p>
          </table:table-cell>
          <table:table-cell office:value-type="string" office:string-value="未達標" table:formula="of:=IF([.H228]&gt;=[.J22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2</text:p>
          </table:table-cell>
          <table:table-cell office:value-type="string" table:style-name="ce4">
            <text:p>淡水國小</text:p>
          </table:table-cell>
          <table:table-cell office:value-type="float" office:value="256" table:style-name="ce3">
            <text:p>256</text:p>
          </table:table-cell>
          <table:table-cell office:value-type="float" office:value="0" table:style-name="ce1">
            <text:p>0</text:p>
          </table:table-cell>
          <table:table-cell office:value-type="float" office:value="547.75" table:style-name="ce1">
            <text:p>547.75</text:p>
          </table:table-cell>
          <table:table-cell office:value-type="float" office:value="547.75" table:formula="of:=SUM([.D229:.E229])" table:style-name="ce1">
            <text:p>547.75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29:.H229])" table:style-name="ce1">
            <text:p>0</text:p>
          </table:table-cell>
          <table:table-cell office:value-type="float" office:value="1024" table:formula="of:=[.C229]*4" table:style-name="ce3">
            <text:p>1024</text:p>
          </table:table-cell>
          <table:table-cell office:value-type="string" office:string-value="未達標" table:formula="of:=IF([.D229]&gt;=[.J229];&quot;達標&quot;;&quot;未達標&quot;)" table:style-name="ce13">
            <text:p>未達標</text:p>
          </table:table-cell>
          <table:table-cell office:value-type="string" office:string-value="未達標" table:formula="of:=IF([.E229]&gt;=[.J229];&quot;達標&quot;;&quot;未達標&quot;)" table:style-name="ce13">
            <text:p>未達標</text:p>
          </table:table-cell>
          <table:table-cell office:value-type="string" office:string-value="未達標" table:formula="of:=IF([.G229]&gt;=[.J229];&quot;達標&quot;;&quot;未達標&quot;)" table:style-name="ce13">
            <text:p>未達標</text:p>
          </table:table-cell>
          <table:table-cell office:value-type="string" office:string-value="未達標" table:formula="of:=IF([.H229]&gt;=[.J22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3</text:p>
          </table:table-cell>
          <table:table-cell office:value-type="string" table:style-name="ce4">
            <text:p>育英國小</text:p>
          </table:table-cell>
          <table:table-cell office:value-type="float" office:value="70" table:style-name="ce3">
            <text:p>70</text:p>
          </table:table-cell>
          <table:table-cell office:value-type="float" office:value="1770.43" table:style-name="ce1">
            <text:p>1770.43</text:p>
          </table:table-cell>
          <table:table-cell office:value-type="float" office:value="3856.6" table:style-name="ce1">
            <text:p>3856.6</text:p>
          </table:table-cell>
          <table:table-cell office:value-type="float" office:value="5627.03" table:formula="of:=SUM([.D230:.E230])" table:style-name="ce1">
            <text:p>5627.03</text:p>
          </table:table-cell>
          <table:table-cell office:value-type="float" office:value="23.84" table:style-name="ce1">
            <text:p>23.84</text:p>
          </table:table-cell>
          <table:table-cell office:value-type="float" office:value="23" table:style-name="ce1">
            <text:p>23</text:p>
          </table:table-cell>
          <table:table-cell office:value-type="float" office:value="46.84" table:formula="of:=SUM([.G230:.H230])" table:style-name="ce1">
            <text:p>46.84</text:p>
          </table:table-cell>
          <table:table-cell office:value-type="float" office:value="280" table:formula="of:=[.C230]*4" table:style-name="ce3">
            <text:p>280</text:p>
          </table:table-cell>
          <table:table-cell office:value-type="string" office:string-value="達標" table:formula="of:=IF([.D230]&gt;=[.J230];&quot;達標&quot;;&quot;未達標&quot;)" table:style-name="ce13">
            <text:p>達標</text:p>
          </table:table-cell>
          <table:table-cell office:value-type="string" office:string-value="達標" table:formula="of:=IF([.E230]&gt;=[.J230];&quot;達標&quot;;&quot;未達標&quot;)" table:style-name="ce13">
            <text:p>達標</text:p>
          </table:table-cell>
          <table:table-cell office:value-type="string" office:string-value="未達標" table:formula="of:=IF([.G230]&gt;=[.J230];&quot;達標&quot;;&quot;未達標&quot;)" table:style-name="ce13">
            <text:p>未達標</text:p>
          </table:table-cell>
          <table:table-cell office:value-type="string" office:string-value="未達標" table:formula="of:=IF([.H230]&gt;=[.J23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4</text:p>
          </table:table-cell>
          <table:table-cell office:value-type="string" table:style-name="ce4">
            <text:p>文化國小</text:p>
          </table:table-cell>
          <table:table-cell office:value-type="float" office:value="155" table:style-name="ce3">
            <text:p>155</text:p>
          </table:table-cell>
          <table:table-cell office:value-type="float" office:value="7962.95" table:style-name="ce1">
            <text:p>7962.95</text:p>
          </table:table-cell>
          <table:table-cell office:value-type="float" office:value="11677.41" table:style-name="ce1">
            <text:p>11677.41</text:p>
          </table:table-cell>
          <table:table-cell office:value-type="float" office:value="19640.36" table:formula="of:=SUM([.D231:.E231])" table:style-name="ce1">
            <text:p>19640.36</text:p>
          </table:table-cell>
          <table:table-cell office:value-type="float" office:value="4.0599999999999996" table:style-name="ce1">
            <text:p>4.06</text:p>
          </table:table-cell>
          <table:table-cell office:value-type="float" office:value="10.98" table:style-name="ce1">
            <text:p>10.98</text:p>
          </table:table-cell>
          <table:table-cell office:value-type="float" office:value="15.04" table:formula="of:=SUM([.G231:.H231])" table:style-name="ce1">
            <text:p>15.04</text:p>
          </table:table-cell>
          <table:table-cell office:value-type="float" office:value="620" table:formula="of:=[.C231]*4" table:style-name="ce3">
            <text:p>620</text:p>
          </table:table-cell>
          <table:table-cell office:value-type="string" office:string-value="達標" table:formula="of:=IF([.D231]&gt;=[.J231];&quot;達標&quot;;&quot;未達標&quot;)" table:style-name="ce13">
            <text:p>達標</text:p>
          </table:table-cell>
          <table:table-cell office:value-type="string" office:string-value="達標" table:formula="of:=IF([.E231]&gt;=[.J231];&quot;達標&quot;;&quot;未達標&quot;)" table:style-name="ce13">
            <text:p>達標</text:p>
          </table:table-cell>
          <table:table-cell office:value-type="string" office:string-value="未達標" table:formula="of:=IF([.G231]&gt;=[.J231];&quot;達標&quot;;&quot;未達標&quot;)" table:style-name="ce13">
            <text:p>未達標</text:p>
          </table:table-cell>
          <table:table-cell office:value-type="string" office:string-value="未達標" table:formula="of:=IF([.H231]&gt;=[.J23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5</text:p>
          </table:table-cell>
          <table:table-cell office:value-type="string" table:style-name="ce4">
            <text:p>天生國小</text:p>
          </table:table-cell>
          <table:table-cell office:value-type="float" office:value="180" table:style-name="ce3">
            <text:p>180</text:p>
          </table:table-cell>
          <table:table-cell office:value-type="float" office:value="9836.56" table:style-name="ce1">
            <text:p>9836.56</text:p>
          </table:table-cell>
          <table:table-cell office:value-type="float" office:value="30611.3" table:style-name="ce1">
            <text:p>30611.3</text:p>
          </table:table-cell>
          <table:table-cell office:value-type="float" office:value="40447.86" table:formula="of:=SUM([.D232:.E232])" table:style-name="ce1">
            <text:p>40447.86</text:p>
          </table:table-cell>
          <table:table-cell office:value-type="float" office:value="0" table:style-name="ce1">
            <text:p>0</text:p>
          </table:table-cell>
          <table:table-cell office:value-type="float" office:value="0.24" table:style-name="ce1">
            <text:p>0.24</text:p>
          </table:table-cell>
          <table:table-cell office:value-type="float" office:value="0.24" table:formula="of:=SUM([.G232:.H232])" table:style-name="ce1">
            <text:p>0.24</text:p>
          </table:table-cell>
          <table:table-cell office:value-type="float" office:value="720" table:formula="of:=[.C232]*4" table:style-name="ce3">
            <text:p>720</text:p>
          </table:table-cell>
          <table:table-cell office:value-type="string" office:string-value="達標" table:formula="of:=IF([.D232]&gt;=[.J232];&quot;達標&quot;;&quot;未達標&quot;)" table:style-name="ce13">
            <text:p>達標</text:p>
          </table:table-cell>
          <table:table-cell office:value-type="string" office:string-value="達標" table:formula="of:=IF([.E232]&gt;=[.J232];&quot;達標&quot;;&quot;未達標&quot;)" table:style-name="ce13">
            <text:p>達標</text:p>
          </table:table-cell>
          <table:table-cell office:value-type="string" office:string-value="未達標" table:formula="of:=IF([.G232]&gt;=[.J232];&quot;達標&quot;;&quot;未達標&quot;)" table:style-name="ce13">
            <text:p>未達標</text:p>
          </table:table-cell>
          <table:table-cell office:value-type="string" office:string-value="未達標" table:formula="of:=IF([.H232]&gt;=[.J23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6</text:p>
          </table:table-cell>
          <table:table-cell office:value-type="string" table:style-name="ce4">
            <text:p>水源國小</text:p>
          </table:table-cell>
          <table:table-cell office:value-type="float" office:value="54" table:style-name="ce3">
            <text:p>5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33:.E23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33:.H233])" table:style-name="ce1">
            <text:p>0</text:p>
          </table:table-cell>
          <table:table-cell office:value-type="float" office:value="216" table:formula="of:=[.C233]*4" table:style-name="ce3">
            <text:p>216</text:p>
          </table:table-cell>
          <table:table-cell office:value-type="string" office:string-value="未達標" table:formula="of:=IF([.D233]&gt;=[.J233];&quot;達標&quot;;&quot;未達標&quot;)" table:style-name="ce13">
            <text:p>未達標</text:p>
          </table:table-cell>
          <table:table-cell office:value-type="string" office:string-value="未達標" table:formula="of:=IF([.E233]&gt;=[.J233];&quot;達標&quot;;&quot;未達標&quot;)" table:style-name="ce13">
            <text:p>未達標</text:p>
          </table:table-cell>
          <table:table-cell office:value-type="string" office:string-value="未達標" table:formula="of:=IF([.G233]&gt;=[.J233];&quot;達標&quot;;&quot;未達標&quot;)" table:style-name="ce13">
            <text:p>未達標</text:p>
          </table:table-cell>
          <table:table-cell office:value-type="string" office:string-value="未達標" table:formula="of:=IF([.H233]&gt;=[.J23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7</text:p>
          </table:table-cell>
          <table:table-cell office:value-type="string" table:style-name="ce4">
            <text:p>興仁國小</text:p>
          </table:table-cell>
          <table:table-cell office:value-type="float" office:value="21" table:style-name="ce3">
            <text:p>21</text:p>
          </table:table-cell>
          <table:table-cell office:value-type="float" office:value="46.53" table:style-name="ce1">
            <text:p>46.53</text:p>
          </table:table-cell>
          <table:table-cell office:value-type="float" office:value="78.260000000000005" table:style-name="ce1">
            <text:p>78.26</text:p>
          </table:table-cell>
          <table:table-cell office:value-type="float" office:value="124.79" table:formula="of:=SUM([.D234:.E234])" table:style-name="ce1">
            <text:p>124.79</text:p>
          </table:table-cell>
          <table:table-cell office:value-type="float" office:value="0.03" table:style-name="ce1">
            <text:p>0.03</text:p>
          </table:table-cell>
          <table:table-cell office:value-type="float" office:value="0" table:style-name="ce1">
            <text:p>0</text:p>
          </table:table-cell>
          <table:table-cell office:value-type="float" office:value="0.03" table:formula="of:=SUM([.G234:.H234])" table:style-name="ce1">
            <text:p>0.03</text:p>
          </table:table-cell>
          <table:table-cell office:value-type="float" office:value="84" table:formula="of:=[.C234]*4" table:style-name="ce3">
            <text:p>84</text:p>
          </table:table-cell>
          <table:table-cell office:value-type="string" office:string-value="未達標" table:formula="of:=IF([.D234]&gt;=[.J234];&quot;達標&quot;;&quot;未達標&quot;)" table:style-name="ce13">
            <text:p>未達標</text:p>
          </table:table-cell>
          <table:table-cell office:value-type="string" office:string-value="未達標" table:formula="of:=IF([.E234]&gt;=[.J234];&quot;達標&quot;;&quot;未達標&quot;)" table:style-name="ce13">
            <text:p>未達標</text:p>
          </table:table-cell>
          <table:table-cell office:value-type="string" office:string-value="未達標" table:formula="of:=IF([.G234]&gt;=[.J234];&quot;達標&quot;;&quot;未達標&quot;)" table:style-name="ce13">
            <text:p>未達標</text:p>
          </table:table-cell>
          <table:table-cell office:value-type="string" office:string-value="未達標" table:formula="of:=IF([.H234]&gt;=[.J23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8</text:p>
          </table:table-cell>
          <table:table-cell office:value-type="string" table:style-name="ce4">
            <text:p>忠山實小</text:p>
          </table:table-cell>
          <table:table-cell office:value-type="float" office:value="23" table:style-name="ce3">
            <text:p>23</text:p>
          </table:table-cell>
          <table:table-cell office:value-type="float" office:value="29.49" table:style-name="ce1">
            <text:p>29.49</text:p>
          </table:table-cell>
          <table:table-cell office:value-type="float" office:value="36.92" table:style-name="ce1">
            <text:p>36.92</text:p>
          </table:table-cell>
          <table:table-cell office:value-type="float" office:value="66.41" table:formula="of:=SUM([.D235:.E235])" table:style-name="ce1">
            <text:p>66.4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35:.H235])" table:style-name="ce1">
            <text:p>0</text:p>
          </table:table-cell>
          <table:table-cell office:value-type="float" office:value="92" table:formula="of:=[.C235]*4" table:style-name="ce3">
            <text:p>92</text:p>
          </table:table-cell>
          <table:table-cell office:value-type="string" office:string-value="未達標" table:formula="of:=IF([.D235]&gt;=[.J235];&quot;達標&quot;;&quot;未達標&quot;)" table:style-name="ce13">
            <text:p>未達標</text:p>
          </table:table-cell>
          <table:table-cell office:value-type="string" office:string-value="未達標" table:formula="of:=IF([.E235]&gt;=[.J235];&quot;達標&quot;;&quot;未達標&quot;)" table:style-name="ce13">
            <text:p>未達標</text:p>
          </table:table-cell>
          <table:table-cell office:value-type="string" office:string-value="未達標" table:formula="of:=IF([.G235]&gt;=[.J235];&quot;達標&quot;;&quot;未達標&quot;)" table:style-name="ce13">
            <text:p>未達標</text:p>
          </table:table-cell>
          <table:table-cell office:value-type="string" office:string-value="未達標" table:formula="of:=IF([.H235]&gt;=[.J23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19</text:p>
          </table:table-cell>
          <table:table-cell office:value-type="string" table:style-name="ce4">
            <text:p>屯山國小</text:p>
          </table:table-cell>
          <table:table-cell office:value-type="float" office:value="16" table:style-name="ce3">
            <text:p>1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36:.E236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36:.H236])" table:style-name="ce1">
            <text:p>0</text:p>
          </table:table-cell>
          <table:table-cell office:value-type="float" office:value="64" table:formula="of:=[.C236]*4" table:style-name="ce3">
            <text:p>64</text:p>
          </table:table-cell>
          <table:table-cell office:value-type="string" office:string-value="未達標" table:formula="of:=IF([.D236]&gt;=[.J236];&quot;達標&quot;;&quot;未達標&quot;)" table:style-name="ce13">
            <text:p>未達標</text:p>
          </table:table-cell>
          <table:table-cell office:value-type="string" office:string-value="未達標" table:formula="of:=IF([.E236]&gt;=[.J236];&quot;達標&quot;;&quot;未達標&quot;)" table:style-name="ce13">
            <text:p>未達標</text:p>
          </table:table-cell>
          <table:table-cell office:value-type="string" office:string-value="未達標" table:formula="of:=IF([.G236]&gt;=[.J236];&quot;達標&quot;;&quot;未達標&quot;)" table:style-name="ce13">
            <text:p>未達標</text:p>
          </table:table-cell>
          <table:table-cell office:value-type="string" office:string-value="未達標" table:formula="of:=IF([.H236]&gt;=[.J23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0</text:p>
          </table:table-cell>
          <table:table-cell office:value-type="string" table:style-name="ce4">
            <text:p>中泰國小</text:p>
          </table:table-cell>
          <table:table-cell office:value-type="float" office:value="12" table:style-name="ce3">
            <text:p>12</text:p>
          </table:table-cell>
          <table:table-cell office:value-type="float" office:value="270.27999999999997" table:style-name="ce1">
            <text:p>270.28</text:p>
          </table:table-cell>
          <table:table-cell office:value-type="float" office:value="0" table:style-name="ce1">
            <text:p>0</text:p>
          </table:table-cell>
          <table:table-cell office:value-type="float" office:value="270.27999999999997" table:formula="of:=SUM([.D237:.E237])" table:style-name="ce1">
            <text:p>270.2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37:.H237])" table:style-name="ce1">
            <text:p>0</text:p>
          </table:table-cell>
          <table:table-cell office:value-type="float" office:value="48" table:formula="of:=[.C237]*4" table:style-name="ce3">
            <text:p>48</text:p>
          </table:table-cell>
          <table:table-cell office:value-type="string" office:string-value="達標" table:formula="of:=IF([.D237]&gt;=[.J237];&quot;達標&quot;;&quot;未達標&quot;)" table:style-name="ce13">
            <text:p>達標</text:p>
          </table:table-cell>
          <table:table-cell office:value-type="string" office:string-value="未達標" table:formula="of:=IF([.E237]&gt;=[.J237];&quot;達標&quot;;&quot;未達標&quot;)" table:style-name="ce13">
            <text:p>未達標</text:p>
          </table:table-cell>
          <table:table-cell office:value-type="string" office:string-value="未達標" table:formula="of:=IF([.G237]&gt;=[.J237];&quot;達標&quot;;&quot;未達標&quot;)" table:style-name="ce13">
            <text:p>未達標</text:p>
          </table:table-cell>
          <table:table-cell office:value-type="string" office:string-value="未達標" table:formula="of:=IF([.H237]&gt;=[.J23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1</text:p>
          </table:table-cell>
          <table:table-cell office:value-type="string" table:style-name="ce4">
            <text:p>坪頂國小</text:p>
          </table:table-cell>
          <table:table-cell office:value-type="float" office:value="12" table:style-name="ce3">
            <text:p>12</text:p>
          </table:table-cell>
          <table:table-cell office:value-type="float" office:value="0.59" table:style-name="ce1">
            <text:p>0.59</text:p>
          </table:table-cell>
          <table:table-cell office:value-type="float" office:value="108.65" table:style-name="ce1">
            <text:p>108.65</text:p>
          </table:table-cell>
          <table:table-cell office:value-type="float" office:value="109.24000000000001" table:formula="of:=SUM([.D238:.E238])" table:style-name="ce1">
            <text:p>109.24</text:p>
          </table:table-cell>
          <table:table-cell office:value-type="float" office:value="0" table:style-name="ce1">
            <text:p>0</text:p>
          </table:table-cell>
          <table:table-cell office:value-type="float" office:value="0.06" table:style-name="ce1">
            <text:p>0.06</text:p>
          </table:table-cell>
          <table:table-cell office:value-type="float" office:value="0.06" table:formula="of:=SUM([.G238:.H238])" table:style-name="ce1">
            <text:p>0.06</text:p>
          </table:table-cell>
          <table:table-cell office:value-type="float" office:value="48" table:formula="of:=[.C238]*4" table:style-name="ce3">
            <text:p>48</text:p>
          </table:table-cell>
          <table:table-cell office:value-type="string" office:string-value="未達標" table:formula="of:=IF([.D238]&gt;=[.J238];&quot;達標&quot;;&quot;未達標&quot;)" table:style-name="ce13">
            <text:p>未達標</text:p>
          </table:table-cell>
          <table:table-cell office:value-type="string" office:string-value="達標" table:formula="of:=IF([.E238]&gt;=[.J238];&quot;達標&quot;;&quot;未達標&quot;)" table:style-name="ce13">
            <text:p>達標</text:p>
          </table:table-cell>
          <table:table-cell office:value-type="string" office:string-value="未達標" table:formula="of:=IF([.G238]&gt;=[.J238];&quot;達標&quot;;&quot;未達標&quot;)" table:style-name="ce13">
            <text:p>未達標</text:p>
          </table:table-cell>
          <table:table-cell office:value-type="string" office:string-value="未達標" table:formula="of:=IF([.H238]&gt;=[.J23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2</text:p>
          </table:table-cell>
          <table:table-cell office:value-type="string" table:style-name="ce4">
            <text:p>竹圍國小</text:p>
          </table:table-cell>
          <table:table-cell office:value-type="float" office:value="256" table:style-name="ce3">
            <text:p>256</text:p>
          </table:table-cell>
          <table:table-cell office:value-type="float" office:value="5515.24" table:style-name="ce1">
            <text:p>5515.24</text:p>
          </table:table-cell>
          <table:table-cell office:value-type="float" office:value="13224.22" table:style-name="ce1">
            <text:p>13224.22</text:p>
          </table:table-cell>
          <table:table-cell office:value-type="float" office:value="18739.46" table:formula="of:=SUM([.D239:.E239])" table:style-name="ce1">
            <text:p>18739.46</text:p>
          </table:table-cell>
          <table:table-cell office:value-type="float" office:value="0.11" table:style-name="ce1">
            <text:p>0.11</text:p>
          </table:table-cell>
          <table:table-cell office:value-type="float" office:value="27.59" table:style-name="ce1">
            <text:p>27.59</text:p>
          </table:table-cell>
          <table:table-cell office:value-type="float" office:value="27.7" table:formula="of:=SUM([.G239:.H239])" table:style-name="ce1">
            <text:p>27.7</text:p>
          </table:table-cell>
          <table:table-cell office:value-type="float" office:value="1024" table:formula="of:=[.C239]*4" table:style-name="ce3">
            <text:p>1024</text:p>
          </table:table-cell>
          <table:table-cell office:value-type="string" office:string-value="達標" table:formula="of:=IF([.D239]&gt;=[.J239];&quot;達標&quot;;&quot;未達標&quot;)" table:style-name="ce13">
            <text:p>達標</text:p>
          </table:table-cell>
          <table:table-cell office:value-type="string" office:string-value="達標" table:formula="of:=IF([.E239]&gt;=[.J239];&quot;達標&quot;;&quot;未達標&quot;)" table:style-name="ce13">
            <text:p>達標</text:p>
          </table:table-cell>
          <table:table-cell office:value-type="string" office:string-value="未達標" table:formula="of:=IF([.G239]&gt;=[.J239];&quot;達標&quot;;&quot;未達標&quot;)" table:style-name="ce13">
            <text:p>未達標</text:p>
          </table:table-cell>
          <table:table-cell office:value-type="string" office:string-value="未達標" table:formula="of:=IF([.H239]&gt;=[.J23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3</text:p>
          </table:table-cell>
          <table:table-cell office:value-type="string" table:style-name="ce4">
            <text:p>石門國小</text:p>
          </table:table-cell>
          <table:table-cell office:value-type="float" office:value="75" table:style-name="ce3">
            <text:p>75</text:p>
          </table:table-cell>
          <table:table-cell office:value-type="float" office:value="927.66" table:style-name="ce1">
            <text:p>927.66</text:p>
          </table:table-cell>
          <table:table-cell office:value-type="float" office:value="0" table:style-name="ce1">
            <text:p>0</text:p>
          </table:table-cell>
          <table:table-cell office:value-type="float" office:value="927.66" table:formula="of:=SUM([.D240:.E240])" table:style-name="ce1">
            <text:p>927.66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40:.H240])" table:style-name="ce1">
            <text:p>0</text:p>
          </table:table-cell>
          <table:table-cell office:value-type="float" office:value="300" table:formula="of:=[.C240]*4" table:style-name="ce3">
            <text:p>300</text:p>
          </table:table-cell>
          <table:table-cell office:value-type="string" office:string-value="達標" table:formula="of:=IF([.D240]&gt;=[.J240];&quot;達標&quot;;&quot;未達標&quot;)" table:style-name="ce13">
            <text:p>達標</text:p>
          </table:table-cell>
          <table:table-cell office:value-type="string" office:string-value="未達標" table:formula="of:=IF([.E240]&gt;=[.J240];&quot;達標&quot;;&quot;未達標&quot;)" table:style-name="ce13">
            <text:p>未達標</text:p>
          </table:table-cell>
          <table:table-cell office:value-type="string" office:string-value="未達標" table:formula="of:=IF([.G240]&gt;=[.J240];&quot;達標&quot;;&quot;未達標&quot;)" table:style-name="ce13">
            <text:p>未達標</text:p>
          </table:table-cell>
          <table:table-cell office:value-type="string" office:string-value="未達標" table:formula="of:=IF([.H240]&gt;=[.J24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4</text:p>
          </table:table-cell>
          <table:table-cell office:value-type="string" table:style-name="ce4">
            <text:p>乾華國小</text:p>
          </table:table-cell>
          <table:table-cell office:value-type="float" office:value="45" table:style-name="ce3">
            <text:p>45</text:p>
          </table:table-cell>
          <table:table-cell office:value-type="float" office:value="77.78" table:style-name="ce1">
            <text:p>77.78</text:p>
          </table:table-cell>
          <table:table-cell office:value-type="float" office:value="150.54" table:style-name="ce1">
            <text:p>150.54</text:p>
          </table:table-cell>
          <table:table-cell office:value-type="float" office:value="228.32" table:formula="of:=SUM([.D241:.E241])" table:style-name="ce1">
            <text:p>228.32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41:.H241])" table:style-name="ce1">
            <text:p>0</text:p>
          </table:table-cell>
          <table:table-cell office:value-type="float" office:value="180" table:formula="of:=[.C241]*4" table:style-name="ce3">
            <text:p>180</text:p>
          </table:table-cell>
          <table:table-cell office:value-type="string" office:string-value="未達標" table:formula="of:=IF([.D241]&gt;=[.J241];&quot;達標&quot;;&quot;未達標&quot;)" table:style-name="ce13">
            <text:p>未達標</text:p>
          </table:table-cell>
          <table:table-cell office:value-type="string" office:string-value="未達標" table:formula="of:=IF([.E241]&gt;=[.J241];&quot;達標&quot;;&quot;未達標&quot;)" table:style-name="ce13">
            <text:p>未達標</text:p>
          </table:table-cell>
          <table:table-cell office:value-type="string" office:string-value="未達標" table:formula="of:=IF([.G241]&gt;=[.J241];&quot;達標&quot;;&quot;未達標&quot;)" table:style-name="ce13">
            <text:p>未達標</text:p>
          </table:table-cell>
          <table:table-cell office:value-type="string" office:string-value="未達標" table:formula="of:=IF([.H241]&gt;=[.J24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5</text:p>
          </table:table-cell>
          <table:table-cell office:value-type="string" table:style-name="ce4">
            <text:p>老梅國小</text:p>
          </table:table-cell>
          <table:table-cell office:value-type="float" office:value="73" table:style-name="ce3">
            <text:p>7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42:.E242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42:.H242])" table:style-name="ce1">
            <text:p>0</text:p>
          </table:table-cell>
          <table:table-cell office:value-type="float" office:value="292" table:formula="of:=[.C242]*4" table:style-name="ce3">
            <text:p>292</text:p>
          </table:table-cell>
          <table:table-cell office:value-type="string" office:string-value="未達標" table:formula="of:=IF([.D242]&gt;=[.J242];&quot;達標&quot;;&quot;未達標&quot;)" table:style-name="ce13">
            <text:p>未達標</text:p>
          </table:table-cell>
          <table:table-cell office:value-type="string" office:string-value="未達標" table:formula="of:=IF([.E242]&gt;=[.J242];&quot;達標&quot;;&quot;未達標&quot;)" table:style-name="ce13">
            <text:p>未達標</text:p>
          </table:table-cell>
          <table:table-cell office:value-type="string" office:string-value="未達標" table:formula="of:=IF([.G242]&gt;=[.J242];&quot;達標&quot;;&quot;未達標&quot;)" table:style-name="ce13">
            <text:p>未達標</text:p>
          </table:table-cell>
          <table:table-cell office:value-type="string" office:string-value="未達標" table:formula="of:=IF([.H242]&gt;=[.J24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6</text:p>
          </table:table-cell>
          <table:table-cell office:value-type="string" table:style-name="ce4">
            <text:p>三芝國小</text:p>
          </table:table-cell>
          <table:table-cell office:value-type="float" office:value="180" table:style-name="ce3">
            <text:p>180</text:p>
          </table:table-cell>
          <table:table-cell office:value-type="float" office:value="9002.17" table:style-name="ce1">
            <text:p>9002.17</text:p>
          </table:table-cell>
          <table:table-cell office:value-type="float" office:value="29167.34" table:style-name="ce1">
            <text:p>29167.34</text:p>
          </table:table-cell>
          <table:table-cell office:value-type="float" office:value="38169.51" table:formula="of:=SUM([.D243:.E243])" table:style-name="ce1">
            <text:p>38169.51</text:p>
          </table:table-cell>
          <table:table-cell office:value-type="float" office:value="0.56999999999999995" table:style-name="ce1">
            <text:p>0.57</text:p>
          </table:table-cell>
          <table:table-cell office:value-type="float" office:value="18.57" table:style-name="ce1">
            <text:p>18.57</text:p>
          </table:table-cell>
          <table:table-cell office:value-type="float" office:value="19.14" table:formula="of:=SUM([.G243:.H243])" table:style-name="ce1">
            <text:p>19.14</text:p>
          </table:table-cell>
          <table:table-cell office:value-type="float" office:value="720" table:formula="of:=[.C243]*4" table:style-name="ce3">
            <text:p>720</text:p>
          </table:table-cell>
          <table:table-cell office:value-type="string" office:string-value="達標" table:formula="of:=IF([.D243]&gt;=[.J243];&quot;達標&quot;;&quot;未達標&quot;)" table:style-name="ce13">
            <text:p>達標</text:p>
          </table:table-cell>
          <table:table-cell office:value-type="string" office:string-value="達標" table:formula="of:=IF([.E243]&gt;=[.J243];&quot;達標&quot;;&quot;未達標&quot;)" table:style-name="ce13">
            <text:p>達標</text:p>
          </table:table-cell>
          <table:table-cell office:value-type="string" office:string-value="未達標" table:formula="of:=IF([.G243]&gt;=[.J243];&quot;達標&quot;;&quot;未達標&quot;)" table:style-name="ce13">
            <text:p>未達標</text:p>
          </table:table-cell>
          <table:table-cell office:value-type="string" office:string-value="未達標" table:formula="of:=IF([.H243]&gt;=[.J24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7</text:p>
          </table:table-cell>
          <table:table-cell office:value-type="string" table:style-name="ce4">
            <text:p>橫山國小</text:p>
          </table:table-cell>
          <table:table-cell office:value-type="float" office:value="28" table:style-name="ce3">
            <text:p>28</text:p>
          </table:table-cell>
          <table:table-cell office:value-type="float" office:value="968.6" table:style-name="ce1">
            <text:p>968.6</text:p>
          </table:table-cell>
          <table:table-cell office:value-type="float" office:value="8754.73" table:style-name="ce1">
            <text:p>8754.73</text:p>
          </table:table-cell>
          <table:table-cell office:value-type="float" office:value="9723.33" table:formula="of:=SUM([.D244:.E244])" table:style-name="ce1">
            <text:p>9723.33</text:p>
          </table:table-cell>
          <table:table-cell office:value-type="float" office:value="0.04" table:style-name="ce1">
            <text:p>0.04</text:p>
          </table:table-cell>
          <table:table-cell office:value-type="float" office:value="26.63" table:style-name="ce1">
            <text:p>26.63</text:p>
          </table:table-cell>
          <table:table-cell office:value-type="float" office:value="26.669999999999998" table:formula="of:=SUM([.G244:.H244])" table:style-name="ce1">
            <text:p>26.67</text:p>
          </table:table-cell>
          <table:table-cell office:value-type="float" office:value="112" table:formula="of:=[.C244]*4" table:style-name="ce3">
            <text:p>112</text:p>
          </table:table-cell>
          <table:table-cell office:value-type="string" office:string-value="達標" table:formula="of:=IF([.D244]&gt;=[.J244];&quot;達標&quot;;&quot;未達標&quot;)" table:style-name="ce13">
            <text:p>達標</text:p>
          </table:table-cell>
          <table:table-cell office:value-type="string" office:string-value="達標" table:formula="of:=IF([.E244]&gt;=[.J244];&quot;達標&quot;;&quot;未達標&quot;)" table:style-name="ce13">
            <text:p>達標</text:p>
          </table:table-cell>
          <table:table-cell office:value-type="string" office:string-value="未達標" table:formula="of:=IF([.G244]&gt;=[.J244];&quot;達標&quot;;&quot;未達標&quot;)" table:style-name="ce13">
            <text:p>未達標</text:p>
          </table:table-cell>
          <table:table-cell office:value-type="string" office:string-value="未達標" table:formula="of:=IF([.H244]&gt;=[.J24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8</text:p>
          </table:table-cell>
          <table:table-cell office:value-type="string" table:style-name="ce4">
            <text:p>興華國小</text:p>
          </table:table-cell>
          <table:table-cell office:value-type="float" office:value="13" table:style-name="ce5">
            <text:p>13</text:p>
          </table:table-cell>
          <table:table-cell office:value-type="float" office:value="1164.1199999999999" table:style-name="ce1">
            <text:p>1164.12</text:p>
          </table:table-cell>
          <table:table-cell office:value-type="float" office:value="2397.7600000000002" table:style-name="ce1">
            <text:p>2397.76</text:p>
          </table:table-cell>
          <table:table-cell office:value-type="float" office:value="3561.88" table:formula="of:=SUM([.D245:.E245])" table:style-name="ce1">
            <text:p>3561.88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45:.H245])" table:style-name="ce1">
            <text:p>0</text:p>
          </table:table-cell>
          <table:table-cell office:value-type="float" office:value="52" table:formula="of:=[.C245]*4" table:style-name="ce3">
            <text:p>52</text:p>
          </table:table-cell>
          <table:table-cell office:value-type="string" office:string-value="達標" table:formula="of:=IF([.D245]&gt;=[.J245];&quot;達標&quot;;&quot;未達標&quot;)" table:style-name="ce13">
            <text:p>達標</text:p>
          </table:table-cell>
          <table:table-cell office:value-type="string" office:string-value="達標" table:formula="of:=IF([.E245]&gt;=[.J245];&quot;達標&quot;;&quot;未達標&quot;)" table:style-name="ce13">
            <text:p>達標</text:p>
          </table:table-cell>
          <table:table-cell office:value-type="string" office:string-value="未達標" table:formula="of:=IF([.G245]&gt;=[.J245];&quot;達標&quot;;&quot;未達標&quot;)" table:style-name="ce13">
            <text:p>未達標</text:p>
          </table:table-cell>
          <table:table-cell office:value-type="string" office:string-value="未達標" table:formula="of:=IF([.H245]&gt;=[.J24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29</text:p>
          </table:table-cell>
          <table:table-cell office:value-type="string" table:style-name="ce4">
            <text:p>新莊國小</text:p>
          </table:table-cell>
          <table:table-cell office:value-type="float" office:value="352" table:style-name="ce3">
            <text:p>352</text:p>
          </table:table-cell>
          <table:table-cell office:value-type="float" office:value="26689.55" table:style-name="ce1">
            <text:p>26689.55</text:p>
          </table:table-cell>
          <table:table-cell office:value-type="float" office:value="67103.75" table:style-name="ce1">
            <text:p>67103.75</text:p>
          </table:table-cell>
          <table:table-cell office:value-type="float" office:value="93793.3" table:formula="of:=SUM([.D246:.E246])" table:style-name="ce1">
            <text:p>93793.3</text:p>
          </table:table-cell>
          <table:table-cell office:value-type="float" office:value="0.41" table:style-name="ce1">
            <text:p>0.41</text:p>
          </table:table-cell>
          <table:table-cell office:value-type="float" office:value="234.03" table:style-name="ce1">
            <text:p>234.03</text:p>
          </table:table-cell>
          <table:table-cell office:value-type="float" office:value="234.44" table:formula="of:=SUM([.G246:.H246])" table:style-name="ce1">
            <text:p>234.44</text:p>
          </table:table-cell>
          <table:table-cell office:value-type="float" office:value="1408" table:formula="of:=[.C246]*4" table:style-name="ce3">
            <text:p>1408</text:p>
          </table:table-cell>
          <table:table-cell office:value-type="string" office:string-value="達標" table:formula="of:=IF([.D246]&gt;=[.J246];&quot;達標&quot;;&quot;未達標&quot;)" table:style-name="ce13">
            <text:p>達標</text:p>
          </table:table-cell>
          <table:table-cell office:value-type="string" office:string-value="達標" table:formula="of:=IF([.E246]&gt;=[.J246];&quot;達標&quot;;&quot;未達標&quot;)" table:style-name="ce13">
            <text:p>達標</text:p>
          </table:table-cell>
          <table:table-cell office:value-type="string" office:string-value="未達標" table:formula="of:=IF([.G246]&gt;=[.J246];&quot;達標&quot;;&quot;未達標&quot;)" table:style-name="ce13">
            <text:p>未達標</text:p>
          </table:table-cell>
          <table:table-cell office:value-type="string" office:string-value="未達標" table:formula="of:=IF([.H246]&gt;=[.J24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0</text:p>
          </table:table-cell>
          <table:table-cell office:value-type="string" table:style-name="ce4">
            <text:p>中港國小</text:p>
          </table:table-cell>
          <table:table-cell office:value-type="float" office:value="360" table:style-name="ce3">
            <text:p>360</text:p>
          </table:table-cell>
          <table:table-cell office:value-type="float" office:value="4423.37" table:style-name="ce1">
            <text:p>4423.37</text:p>
          </table:table-cell>
          <table:table-cell office:value-type="float" office:value="16589.79" table:style-name="ce1">
            <text:p>16589.79</text:p>
          </table:table-cell>
          <table:table-cell office:value-type="float" office:value="21013.16" table:formula="of:=SUM([.D247:.E247])" table:style-name="ce1">
            <text:p>21013.16</text:p>
          </table:table-cell>
          <table:table-cell office:value-type="float" office:value="0.13" table:style-name="ce1">
            <text:p>0.13</text:p>
          </table:table-cell>
          <table:table-cell office:value-type="float" office:value="86.78" table:style-name="ce1">
            <text:p>86.78</text:p>
          </table:table-cell>
          <table:table-cell office:value-type="float" office:value="86.91" table:formula="of:=SUM([.G247:.H247])" table:style-name="ce1">
            <text:p>86.91</text:p>
          </table:table-cell>
          <table:table-cell office:value-type="float" office:value="1440" table:formula="of:=[.C247]*4" table:style-name="ce3">
            <text:p>1440</text:p>
          </table:table-cell>
          <table:table-cell office:value-type="string" office:string-value="達標" table:formula="of:=IF([.D247]&gt;=[.J247];&quot;達標&quot;;&quot;未達標&quot;)" table:style-name="ce13">
            <text:p>達標</text:p>
          </table:table-cell>
          <table:table-cell office:value-type="string" office:string-value="達標" table:formula="of:=IF([.E247]&gt;=[.J247];&quot;達標&quot;;&quot;未達標&quot;)" table:style-name="ce13">
            <text:p>達標</text:p>
          </table:table-cell>
          <table:table-cell office:value-type="string" office:string-value="未達標" table:formula="of:=IF([.G247]&gt;=[.J247];&quot;達標&quot;;&quot;未達標&quot;)" table:style-name="ce13">
            <text:p>未達標</text:p>
          </table:table-cell>
          <table:table-cell office:value-type="string" office:string-value="未達標" table:formula="of:=IF([.H247]&gt;=[.J24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1</text:p>
          </table:table-cell>
          <table:table-cell office:value-type="string" table:style-name="ce4">
            <text:p>思賢國小</text:p>
          </table:table-cell>
          <table:table-cell office:value-type="float" office:value="252" table:style-name="ce3">
            <text:p>252</text:p>
          </table:table-cell>
          <table:table-cell office:value-type="float" office:value="0" table:style-name="ce1">
            <text:p>0</text:p>
          </table:table-cell>
          <table:table-cell office:value-type="float" office:value="9932.35" table:style-name="ce1">
            <text:p>9932.35</text:p>
          </table:table-cell>
          <table:table-cell office:value-type="float" office:value="9932.35" table:formula="of:=SUM([.D248:.E248])" table:style-name="ce1">
            <text:p>9932.35</text:p>
          </table:table-cell>
          <table:table-cell office:value-type="float" office:value="0" table:style-name="ce1">
            <text:p>0</text:p>
          </table:table-cell>
          <table:table-cell office:value-type="float" office:value="0.56000000000000005" table:style-name="ce1">
            <text:p>0.56</text:p>
          </table:table-cell>
          <table:table-cell office:value-type="float" office:value="0.56000000000000005" table:formula="of:=SUM([.G248:.H248])" table:style-name="ce1">
            <text:p>0.56</text:p>
          </table:table-cell>
          <table:table-cell office:value-type="float" office:value="1008" table:formula="of:=[.C248]*4" table:style-name="ce3">
            <text:p>1008</text:p>
          </table:table-cell>
          <table:table-cell office:value-type="string" office:string-value="未達標" table:formula="of:=IF([.D248]&gt;=[.J248];&quot;達標&quot;;&quot;未達標&quot;)" table:style-name="ce13">
            <text:p>未達標</text:p>
          </table:table-cell>
          <table:table-cell office:value-type="string" office:string-value="達標" table:formula="of:=IF([.E248]&gt;=[.J248];&quot;達標&quot;;&quot;未達標&quot;)" table:style-name="ce13">
            <text:p>達標</text:p>
          </table:table-cell>
          <table:table-cell office:value-type="string" office:string-value="未達標" table:formula="of:=IF([.G248]&gt;=[.J248];&quot;達標&quot;;&quot;未達標&quot;)" table:style-name="ce13">
            <text:p>未達標</text:p>
          </table:table-cell>
          <table:table-cell office:value-type="string" office:string-value="未達標" table:formula="of:=IF([.H248]&gt;=[.J24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2</text:p>
          </table:table-cell>
          <table:table-cell office:value-type="string" table:style-name="ce4">
            <text:p>頭前國小</text:p>
          </table:table-cell>
          <table:table-cell office:value-type="float" office:value="150" table:style-name="ce5">
            <text:p>150</text:p>
          </table:table-cell>
          <table:table-cell office:value-type="float" office:value="0" table:style-name="ce1">
            <text:p>0</text:p>
          </table:table-cell>
          <table:table-cell office:value-type="float" office:value="6272.75" table:style-name="ce1">
            <text:p>6272.75</text:p>
          </table:table-cell>
          <table:table-cell office:value-type="float" office:value="6272.75" table:formula="of:=SUM([.D249:.E249])" table:style-name="ce1">
            <text:p>6272.75</text:p>
          </table:table-cell>
          <table:table-cell office:value-type="float" office:value="0" table:style-name="ce1">
            <text:p>0</text:p>
          </table:table-cell>
          <table:table-cell office:value-type="float" office:value="149.16999999999999" table:style-name="ce1">
            <text:p>149.17</text:p>
          </table:table-cell>
          <table:table-cell office:value-type="float" office:value="149.16999999999999" table:formula="of:=SUM([.G249:.H249])" table:style-name="ce1">
            <text:p>149.17</text:p>
          </table:table-cell>
          <table:table-cell office:value-type="float" office:value="600" table:formula="of:=[.C249]*4" table:style-name="ce3">
            <text:p>600</text:p>
          </table:table-cell>
          <table:table-cell office:value-type="string" office:string-value="未達標" table:formula="of:=IF([.D249]&gt;=[.J249];&quot;達標&quot;;&quot;未達標&quot;)" table:style-name="ce13">
            <text:p>未達標</text:p>
          </table:table-cell>
          <table:table-cell office:value-type="string" office:string-value="達標" table:formula="of:=IF([.E249]&gt;=[.J249];&quot;達標&quot;;&quot;未達標&quot;)" table:style-name="ce13">
            <text:p>達標</text:p>
          </table:table-cell>
          <table:table-cell office:value-type="string" office:string-value="未達標" table:formula="of:=IF([.G249]&gt;=[.J249];&quot;達標&quot;;&quot;未達標&quot;)" table:style-name="ce13">
            <text:p>未達標</text:p>
          </table:table-cell>
          <table:table-cell office:value-type="string" office:string-value="未達標" table:formula="of:=IF([.H249]&gt;=[.J24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3</text:p>
          </table:table-cell>
          <table:table-cell office:value-type="string" table:style-name="ce4">
            <text:p>國泰國小</text:p>
          </table:table-cell>
          <table:table-cell office:value-type="float" office:value="50" table:style-name="ce3">
            <text:p>50</text:p>
          </table:table-cell>
          <table:table-cell office:value-type="float" office:value="0" table:style-name="ce1">
            <text:p>0</text:p>
          </table:table-cell>
          <table:table-cell office:value-type="float" office:value="3332.07" table:style-name="ce1">
            <text:p>3332.07</text:p>
          </table:table-cell>
          <table:table-cell office:value-type="float" office:value="3332.07" table:formula="of:=SUM([.D250:.E250])" table:style-name="ce1">
            <text:p>3332.07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50:.H250])" table:style-name="ce1">
            <text:p>0</text:p>
          </table:table-cell>
          <table:table-cell office:value-type="float" office:value="200" table:formula="of:=[.C250]*4" table:style-name="ce3">
            <text:p>200</text:p>
          </table:table-cell>
          <table:table-cell office:value-type="string" office:string-value="未達標" table:formula="of:=IF([.D250]&gt;=[.J250];&quot;達標&quot;;&quot;未達標&quot;)" table:style-name="ce13">
            <text:p>未達標</text:p>
          </table:table-cell>
          <table:table-cell office:value-type="string" office:string-value="達標" table:formula="of:=IF([.E250]&gt;=[.J250];&quot;達標&quot;;&quot;未達標&quot;)" table:style-name="ce13">
            <text:p>達標</text:p>
          </table:table-cell>
          <table:table-cell office:value-type="string" office:string-value="未達標" table:formula="of:=IF([.G250]&gt;=[.J250];&quot;達標&quot;;&quot;未達標&quot;)" table:style-name="ce13">
            <text:p>未達標</text:p>
          </table:table-cell>
          <table:table-cell office:value-type="string" office:string-value="未達標" table:formula="of:=IF([.H250]&gt;=[.J25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4</text:p>
          </table:table-cell>
          <table:table-cell office:value-type="string" table:style-name="ce4">
            <text:p>豐年國小</text:p>
          </table:table-cell>
          <table:table-cell office:value-type="float" office:value="150" table:style-name="ce3">
            <text:p>150</text:p>
          </table:table-cell>
          <table:table-cell office:value-type="float" office:value="3809.13" table:style-name="ce1">
            <text:p>3809.13</text:p>
          </table:table-cell>
          <table:table-cell office:value-type="float" office:value="10555.82" table:style-name="ce1">
            <text:p>10555.82</text:p>
          </table:table-cell>
          <table:table-cell office:value-type="float" office:value="14364.95" table:formula="of:=SUM([.D251:.E251])" table:style-name="ce1">
            <text:p>14364.95</text:p>
          </table:table-cell>
          <table:table-cell office:value-type="float" office:value="1.78" table:style-name="ce1">
            <text:p>1.78</text:p>
          </table:table-cell>
          <table:table-cell office:value-type="float" office:value="6.57" table:style-name="ce1">
            <text:p>6.57</text:p>
          </table:table-cell>
          <table:table-cell office:value-type="float" office:value="8.35" table:formula="of:=SUM([.G251:.H251])" table:style-name="ce1">
            <text:p>8.35</text:p>
          </table:table-cell>
          <table:table-cell office:value-type="float" office:value="600" table:formula="of:=[.C251]*4" table:style-name="ce3">
            <text:p>600</text:p>
          </table:table-cell>
          <table:table-cell office:value-type="string" office:string-value="達標" table:formula="of:=IF([.D251]&gt;=[.J251];&quot;達標&quot;;&quot;未達標&quot;)" table:style-name="ce13">
            <text:p>達標</text:p>
          </table:table-cell>
          <table:table-cell office:value-type="string" office:string-value="達標" table:formula="of:=IF([.E251]&gt;=[.J251];&quot;達標&quot;;&quot;未達標&quot;)" table:style-name="ce13">
            <text:p>達標</text:p>
          </table:table-cell>
          <table:table-cell office:value-type="string" office:string-value="未達標" table:formula="of:=IF([.G251]&gt;=[.J251];&quot;達標&quot;;&quot;未達標&quot;)" table:style-name="ce13">
            <text:p>未達標</text:p>
          </table:table-cell>
          <table:table-cell office:value-type="string" office:string-value="未達標" table:formula="of:=IF([.H251]&gt;=[.J25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5</text:p>
          </table:table-cell>
          <table:table-cell office:value-type="string" table:style-name="ce4">
            <text:p>丹鳳國小</text:p>
          </table:table-cell>
          <table:table-cell office:value-type="float" office:value="420" table:style-name="ce3">
            <text:p>420</text:p>
          </table:table-cell>
          <table:table-cell office:value-type="float" office:value="17688.71" table:style-name="ce1">
            <text:p>17688.71</text:p>
          </table:table-cell>
          <table:table-cell office:value-type="float" office:value="34743.919999999998" table:style-name="ce1">
            <text:p>34743.92</text:p>
          </table:table-cell>
          <table:table-cell office:value-type="float" office:value="52432.63" table:formula="of:=SUM([.D252:.E252])" table:style-name="ce1">
            <text:p>52432.63</text:p>
          </table:table-cell>
          <table:table-cell office:value-type="float" office:value="38.19" table:style-name="ce1">
            <text:p>38.19</text:p>
          </table:table-cell>
          <table:table-cell office:value-type="float" office:value="56.02" table:style-name="ce1">
            <text:p>56.02</text:p>
          </table:table-cell>
          <table:table-cell office:value-type="float" office:value="94.210000000000008" table:formula="of:=SUM([.G252:.H252])" table:style-name="ce1">
            <text:p>94.21</text:p>
          </table:table-cell>
          <table:table-cell office:value-type="float" office:value="1680" table:formula="of:=[.C252]*4" table:style-name="ce3">
            <text:p>1680</text:p>
          </table:table-cell>
          <table:table-cell office:value-type="string" office:string-value="達標" table:formula="of:=IF([.D252]&gt;=[.J252];&quot;達標&quot;;&quot;未達標&quot;)" table:style-name="ce13">
            <text:p>達標</text:p>
          </table:table-cell>
          <table:table-cell office:value-type="string" office:string-value="達標" table:formula="of:=IF([.E252]&gt;=[.J252];&quot;達標&quot;;&quot;未達標&quot;)" table:style-name="ce13">
            <text:p>達標</text:p>
          </table:table-cell>
          <table:table-cell office:value-type="string" office:string-value="未達標" table:formula="of:=IF([.G252]&gt;=[.J252];&quot;達標&quot;;&quot;未達標&quot;)" table:style-name="ce13">
            <text:p>未達標</text:p>
          </table:table-cell>
          <table:table-cell office:value-type="string" office:string-value="未達標" table:formula="of:=IF([.H252]&gt;=[.J25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6</text:p>
          </table:table-cell>
          <table:table-cell office:value-type="string" table:style-name="ce4">
            <text:p>光華國小</text:p>
          </table:table-cell>
          <table:table-cell office:value-type="float" office:value="660" table:style-name="ce3">
            <text:p>66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53:.E253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53:.H253])" table:style-name="ce1">
            <text:p>0</text:p>
          </table:table-cell>
          <table:table-cell office:value-type="float" office:value="2640" table:formula="of:=[.C253]*4" table:style-name="ce3">
            <text:p>2640</text:p>
          </table:table-cell>
          <table:table-cell office:value-type="string" office:string-value="未達標" table:formula="of:=IF([.D253]&gt;=[.J253];&quot;達標&quot;;&quot;未達標&quot;)" table:style-name="ce13">
            <text:p>未達標</text:p>
          </table:table-cell>
          <table:table-cell office:value-type="string" office:string-value="未達標" table:formula="of:=IF([.E253]&gt;=[.J253];&quot;達標&quot;;&quot;未達標&quot;)" table:style-name="ce13">
            <text:p>未達標</text:p>
          </table:table-cell>
          <table:table-cell office:value-type="string" office:string-value="未達標" table:formula="of:=IF([.G253]&gt;=[.J253];&quot;達標&quot;;&quot;未達標&quot;)" table:style-name="ce13">
            <text:p>未達標</text:p>
          </table:table-cell>
          <table:table-cell office:value-type="string" office:string-value="未達標" table:formula="of:=IF([.H253]&gt;=[.J25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7</text:p>
          </table:table-cell>
          <table:table-cell office:value-type="string" table:style-name="ce4">
            <text:p>民安國小</text:p>
          </table:table-cell>
          <table:table-cell office:value-type="float" office:value="390" table:style-name="ce3">
            <text:p>390</text:p>
          </table:table-cell>
          <table:table-cell office:value-type="float" office:value="15702.01" table:style-name="ce1">
            <text:p>15702.01</text:p>
          </table:table-cell>
          <table:table-cell office:value-type="float" office:value="27921.26" table:style-name="ce1">
            <text:p>27921.26</text:p>
          </table:table-cell>
          <table:table-cell office:value-type="float" office:value="43623.27" table:formula="of:=SUM([.D254:.E254])" table:style-name="ce1">
            <text:p>43623.27</text:p>
          </table:table-cell>
          <table:table-cell office:value-type="float" office:value="0.2" table:style-name="ce1">
            <text:p>0.2</text:p>
          </table:table-cell>
          <table:table-cell office:value-type="float" office:value="121.44" table:style-name="ce1">
            <text:p>121.44</text:p>
          </table:table-cell>
          <table:table-cell office:value-type="float" office:value="121.64" table:formula="of:=SUM([.G254:.H254])" table:style-name="ce1">
            <text:p>121.64</text:p>
          </table:table-cell>
          <table:table-cell office:value-type="float" office:value="1560" table:formula="of:=[.C254]*4" table:style-name="ce3">
            <text:p>1560</text:p>
          </table:table-cell>
          <table:table-cell office:value-type="string" office:string-value="達標" table:formula="of:=IF([.D254]&gt;=[.J254];&quot;達標&quot;;&quot;未達標&quot;)" table:style-name="ce13">
            <text:p>達標</text:p>
          </table:table-cell>
          <table:table-cell office:value-type="string" office:string-value="達標" table:formula="of:=IF([.E254]&gt;=[.J254];&quot;達標&quot;;&quot;未達標&quot;)" table:style-name="ce13">
            <text:p>達標</text:p>
          </table:table-cell>
          <table:table-cell office:value-type="string" office:string-value="未達標" table:formula="of:=IF([.G254]&gt;=[.J254];&quot;達標&quot;;&quot;未達標&quot;)" table:style-name="ce13">
            <text:p>未達標</text:p>
          </table:table-cell>
          <table:table-cell office:value-type="string" office:string-value="未達標" table:formula="of:=IF([.H254]&gt;=[.J25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8</text:p>
          </table:table-cell>
          <table:table-cell office:value-type="string" table:style-name="ce4">
            <text:p>昌隆國小</text:p>
          </table:table-cell>
          <table:table-cell office:value-type="float" office:value="217" table:style-name="ce3">
            <text:p>217</text:p>
          </table:table-cell>
          <table:table-cell office:value-type="float" office:value="10253.549999999999" table:style-name="ce1">
            <text:p>10253.55</text:p>
          </table:table-cell>
          <table:table-cell office:value-type="float" office:value="13986.44" table:style-name="ce1">
            <text:p>13986.44</text:p>
          </table:table-cell>
          <table:table-cell office:value-type="float" office:value="24239.989999999998" table:formula="of:=SUM([.D255:.E255])" table:style-name="ce1">
            <text:p>24239.99</text:p>
          </table:table-cell>
          <table:table-cell office:value-type="float" office:value="9.36" table:style-name="ce1">
            <text:p>9.36</text:p>
          </table:table-cell>
          <table:table-cell office:value-type="float" office:value="12.3" table:style-name="ce1">
            <text:p>12.3</text:p>
          </table:table-cell>
          <table:table-cell office:value-type="float" office:value="21.66" table:formula="of:=SUM([.G255:.H255])" table:style-name="ce1">
            <text:p>21.66</text:p>
          </table:table-cell>
          <table:table-cell office:value-type="float" office:value="868" table:formula="of:=[.C255]*4" table:style-name="ce3">
            <text:p>868</text:p>
          </table:table-cell>
          <table:table-cell office:value-type="string" office:string-value="達標" table:formula="of:=IF([.D255]&gt;=[.J255];&quot;達標&quot;;&quot;未達標&quot;)" table:style-name="ce13">
            <text:p>達標</text:p>
          </table:table-cell>
          <table:table-cell office:value-type="string" office:string-value="達標" table:formula="of:=IF([.E255]&gt;=[.J255];&quot;達標&quot;;&quot;未達標&quot;)" table:style-name="ce13">
            <text:p>達標</text:p>
          </table:table-cell>
          <table:table-cell office:value-type="string" office:string-value="未達標" table:formula="of:=IF([.G255]&gt;=[.J255];&quot;達標&quot;;&quot;未達標&quot;)" table:style-name="ce13">
            <text:p>未達標</text:p>
          </table:table-cell>
          <table:table-cell office:value-type="string" office:string-value="未達標" table:formula="of:=IF([.H255]&gt;=[.J25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39</text:p>
          </table:table-cell>
          <table:table-cell office:value-type="string" table:style-name="ce4">
            <text:p>泰山國小</text:p>
          </table:table-cell>
          <table:table-cell office:value-type="float" office:value="248" table:style-name="ce3">
            <text:p>248</text:p>
          </table:table-cell>
          <table:table-cell office:value-type="float" office:value="14.16" table:style-name="ce1">
            <text:p>14.16</text:p>
          </table:table-cell>
          <table:table-cell office:value-type="float" office:value="1065.4000000000001" table:style-name="ce1">
            <text:p>1065.4</text:p>
          </table:table-cell>
          <table:table-cell office:value-type="float" office:value="1079.5600000000002" table:formula="of:=SUM([.D256:.E256])" table:style-name="ce1">
            <text:p>1079.56</text:p>
          </table:table-cell>
          <table:table-cell office:value-type="float" office:value="0" table:style-name="ce1">
            <text:p>0</text:p>
          </table:table-cell>
          <table:table-cell office:value-type="float" office:value="48.38" table:style-name="ce1">
            <text:p>48.38</text:p>
          </table:table-cell>
          <table:table-cell office:value-type="float" office:value="48.38" table:formula="of:=SUM([.G256:.H256])" table:style-name="ce1">
            <text:p>48.38</text:p>
          </table:table-cell>
          <table:table-cell office:value-type="float" office:value="992" table:formula="of:=[.C256]*4" table:style-name="ce3">
            <text:p>992</text:p>
          </table:table-cell>
          <table:table-cell office:value-type="string" office:string-value="未達標" table:formula="of:=IF([.D256]&gt;=[.J256];&quot;達標&quot;;&quot;未達標&quot;)" table:style-name="ce13">
            <text:p>未達標</text:p>
          </table:table-cell>
          <table:table-cell office:value-type="string" office:string-value="達標" table:formula="of:=IF([.E256]&gt;=[.J256];&quot;達標&quot;;&quot;未達標&quot;)" table:style-name="ce13">
            <text:p>達標</text:p>
          </table:table-cell>
          <table:table-cell office:value-type="string" office:string-value="未達標" table:formula="of:=IF([.G256]&gt;=[.J256];&quot;達標&quot;;&quot;未達標&quot;)" table:style-name="ce13">
            <text:p>未達標</text:p>
          </table:table-cell>
          <table:table-cell office:value-type="string" office:string-value="未達標" table:formula="of:=IF([.H256]&gt;=[.J25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0</text:p>
          </table:table-cell>
          <table:table-cell office:value-type="string" table:style-name="ce4">
            <text:p>明志國小</text:p>
          </table:table-cell>
          <table:table-cell office:value-type="float" office:value="186" table:style-name="ce3">
            <text:p>186</text:p>
          </table:table-cell>
          <table:table-cell office:value-type="float" office:value="11346.49" table:style-name="ce1">
            <text:p>11346.49</text:p>
          </table:table-cell>
          <table:table-cell office:value-type="float" office:value="21820.3" table:style-name="ce1">
            <text:p>21820.3</text:p>
          </table:table-cell>
          <table:table-cell office:value-type="float" office:value="33166.79" table:formula="of:=SUM([.D257:.E257])" table:style-name="ce1">
            <text:p>33166.79</text:p>
          </table:table-cell>
          <table:table-cell office:value-type="float" office:value="2.4700000000000002" table:style-name="ce1">
            <text:p>2.47</text:p>
          </table:table-cell>
          <table:table-cell office:value-type="float" office:value="197.68" table:style-name="ce1">
            <text:p>197.68</text:p>
          </table:table-cell>
          <table:table-cell office:value-type="float" office:value="200.15" table:formula="of:=SUM([.G257:.H257])" table:style-name="ce1">
            <text:p>200.15</text:p>
          </table:table-cell>
          <table:table-cell office:value-type="float" office:value="744" table:formula="of:=[.C257]*4" table:style-name="ce3">
            <text:p>744</text:p>
          </table:table-cell>
          <table:table-cell office:value-type="string" office:string-value="達標" table:formula="of:=IF([.D257]&gt;=[.J257];&quot;達標&quot;;&quot;未達標&quot;)" table:style-name="ce13">
            <text:p>達標</text:p>
          </table:table-cell>
          <table:table-cell office:value-type="string" office:string-value="達標" table:formula="of:=IF([.E257]&gt;=[.J257];&quot;達標&quot;;&quot;未達標&quot;)" table:style-name="ce13">
            <text:p>達標</text:p>
          </table:table-cell>
          <table:table-cell office:value-type="string" office:string-value="未達標" table:formula="of:=IF([.G257]&gt;=[.J257];&quot;達標&quot;;&quot;未達標&quot;)" table:style-name="ce13">
            <text:p>未達標</text:p>
          </table:table-cell>
          <table:table-cell office:value-type="string" office:string-value="未達標" table:formula="of:=IF([.H257]&gt;=[.J25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1</text:p>
          </table:table-cell>
          <table:table-cell office:value-type="string" table:style-name="ce4">
            <text:p>成州國小</text:p>
          </table:table-cell>
          <table:table-cell office:value-type="float" office:value="288" table:style-name="ce3">
            <text:p>288</text:p>
          </table:table-cell>
          <table:table-cell office:value-type="float" office:value="6189.99" table:style-name="ce1">
            <text:p>6189.99</text:p>
          </table:table-cell>
          <table:table-cell office:value-type="float" office:value="26820.82" table:style-name="ce1">
            <text:p>26820.82</text:p>
          </table:table-cell>
          <table:table-cell office:value-type="float" office:value="33010.81" table:formula="of:=SUM([.D258:.E258])" table:style-name="ce1">
            <text:p>33010.81</text:p>
          </table:table-cell>
          <table:table-cell office:value-type="float" office:value="3.29" table:style-name="ce1">
            <text:p>3.29</text:p>
          </table:table-cell>
          <table:table-cell office:value-type="float" office:value="16.32" table:style-name="ce1">
            <text:p>16.32</text:p>
          </table:table-cell>
          <table:table-cell office:value-type="float" office:value="19.61" table:formula="of:=SUM([.G258:.H258])" table:style-name="ce1">
            <text:p>19.61</text:p>
          </table:table-cell>
          <table:table-cell office:value-type="float" office:value="1152" table:formula="of:=[.C258]*4" table:style-name="ce3">
            <text:p>1152</text:p>
          </table:table-cell>
          <table:table-cell office:value-type="string" office:string-value="達標" table:formula="of:=IF([.D258]&gt;=[.J258];&quot;達標&quot;;&quot;未達標&quot;)" table:style-name="ce13">
            <text:p>達標</text:p>
          </table:table-cell>
          <table:table-cell office:value-type="string" office:string-value="達標" table:formula="of:=IF([.E258]&gt;=[.J258];&quot;達標&quot;;&quot;未達標&quot;)" table:style-name="ce13">
            <text:p>達標</text:p>
          </table:table-cell>
          <table:table-cell office:value-type="string" office:string-value="未達標" table:formula="of:=IF([.G258]&gt;=[.J258];&quot;達標&quot;;&quot;未達標&quot;)" table:style-name="ce13">
            <text:p>未達標</text:p>
          </table:table-cell>
          <table:table-cell office:value-type="string" office:string-value="未達標" table:formula="of:=IF([.H258]&gt;=[.J25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2</text:p>
          </table:table-cell>
          <table:table-cell office:value-type="string" table:style-name="ce4">
            <text:p>更寮國小</text:p>
          </table:table-cell>
          <table:table-cell office:value-type="float" office:value="78" table:style-name="ce3">
            <text:p>78</text:p>
          </table:table-cell>
          <table:table-cell office:value-type="float" office:value="140.72" table:style-name="ce1">
            <text:p>140.72</text:p>
          </table:table-cell>
          <table:table-cell office:value-type="float" office:value="0" table:style-name="ce1">
            <text:p>0</text:p>
          </table:table-cell>
          <table:table-cell office:value-type="float" office:value="140.72" table:formula="of:=SUM([.D259:.E259])" table:style-name="ce1">
            <text:p>140.72</text:p>
          </table:table-cell>
          <table:table-cell office:value-type="float" office:value="0.14000000000000001" table:style-name="ce1">
            <text:p>0.14</text:p>
          </table:table-cell>
          <table:table-cell office:value-type="float" office:value="0" table:style-name="ce1">
            <text:p>0</text:p>
          </table:table-cell>
          <table:table-cell office:value-type="float" office:value="0.14000000000000001" table:formula="of:=SUM([.G259:.H259])" table:style-name="ce1">
            <text:p>0.14</text:p>
          </table:table-cell>
          <table:table-cell office:value-type="float" office:value="312" table:formula="of:=[.C259]*4" table:style-name="ce3">
            <text:p>312</text:p>
          </table:table-cell>
          <table:table-cell office:value-type="string" office:string-value="未達標" table:formula="of:=IF([.D259]&gt;=[.J259];&quot;達標&quot;;&quot;未達標&quot;)" table:style-name="ce13">
            <text:p>未達標</text:p>
          </table:table-cell>
          <table:table-cell office:value-type="string" office:string-value="未達標" table:formula="of:=IF([.E259]&gt;=[.J259];&quot;達標&quot;;&quot;未達標&quot;)" table:style-name="ce13">
            <text:p>未達標</text:p>
          </table:table-cell>
          <table:table-cell office:value-type="string" office:string-value="未達標" table:formula="of:=IF([.G259]&gt;=[.J259];&quot;達標&quot;;&quot;未達標&quot;)" table:style-name="ce13">
            <text:p>未達標</text:p>
          </table:table-cell>
          <table:table-cell office:value-type="string" office:string-value="未達標" table:formula="of:=IF([.H259]&gt;=[.J25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3</text:p>
          </table:table-cell>
          <table:table-cell office:value-type="string" table:style-name="ce4">
            <text:p>五股國小</text:p>
          </table:table-cell>
          <table:table-cell office:value-type="float" office:value="288" table:style-name="ce3">
            <text:p>288</text:p>
          </table:table-cell>
          <table:table-cell office:value-type="float" office:value="3840.98" table:style-name="ce1">
            <text:p>3840.98</text:p>
          </table:table-cell>
          <table:table-cell office:value-type="float" office:value="0" table:style-name="ce1">
            <text:p>0</text:p>
          </table:table-cell>
          <table:table-cell office:value-type="float" office:value="3840.98" table:formula="of:=SUM([.D260:.E260])" table:style-name="ce1">
            <text:p>3840.98</text:p>
          </table:table-cell>
          <table:table-cell office:value-type="float" office:value="0.13" table:style-name="ce1">
            <text:p>0.13</text:p>
          </table:table-cell>
          <table:table-cell office:value-type="float" office:value="0" table:style-name="ce1">
            <text:p>0</text:p>
          </table:table-cell>
          <table:table-cell office:value-type="float" office:value="0.13" table:formula="of:=SUM([.G260:.H260])" table:style-name="ce1">
            <text:p>0.13</text:p>
          </table:table-cell>
          <table:table-cell office:value-type="float" office:value="1152" table:formula="of:=[.C260]*4" table:style-name="ce3">
            <text:p>1152</text:p>
          </table:table-cell>
          <table:table-cell office:value-type="string" office:string-value="達標" table:formula="of:=IF([.D260]&gt;=[.J260];&quot;達標&quot;;&quot;未達標&quot;)" table:style-name="ce13">
            <text:p>達標</text:p>
          </table:table-cell>
          <table:table-cell office:value-type="string" office:string-value="未達標" table:formula="of:=IF([.E260]&gt;=[.J260];&quot;達標&quot;;&quot;未達標&quot;)" table:style-name="ce13">
            <text:p>未達標</text:p>
          </table:table-cell>
          <table:table-cell office:value-type="string" office:string-value="未達標" table:formula="of:=IF([.G260]&gt;=[.J260];&quot;達標&quot;;&quot;未達標&quot;)" table:style-name="ce13">
            <text:p>未達標</text:p>
          </table:table-cell>
          <table:table-cell office:value-type="string" office:string-value="未達標" table:formula="of:=IF([.H260]&gt;=[.J26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4</text:p>
          </table:table-cell>
          <table:table-cell office:value-type="string" table:style-name="ce4">
            <text:p>蘆洲國小</text:p>
          </table:table-cell>
          <table:table-cell office:value-type="float" office:value="384" table:style-name="ce3">
            <text:p>384</text:p>
          </table:table-cell>
          <table:table-cell office:value-type="float" office:value="7538.85" table:style-name="ce1">
            <text:p>7538.85</text:p>
          </table:table-cell>
          <table:table-cell office:value-type="float" office:value="14371.27" table:style-name="ce1">
            <text:p>14371.27</text:p>
          </table:table-cell>
          <table:table-cell office:value-type="float" office:value="21910.120000000003" table:formula="of:=SUM([.D261:.E261])" table:style-name="ce1">
            <text:p>21910.12</text:p>
          </table:table-cell>
          <table:table-cell office:value-type="float" office:value="70.5" table:style-name="ce1">
            <text:p>70.5</text:p>
          </table:table-cell>
          <table:table-cell office:value-type="float" office:value="21.96" table:style-name="ce1">
            <text:p>21.96</text:p>
          </table:table-cell>
          <table:table-cell office:value-type="float" office:value="92.460000000000008" table:formula="of:=SUM([.G261:.H261])" table:style-name="ce1">
            <text:p>92.46</text:p>
          </table:table-cell>
          <table:table-cell office:value-type="float" office:value="1536" table:formula="of:=[.C261]*4" table:style-name="ce3">
            <text:p>1536</text:p>
          </table:table-cell>
          <table:table-cell office:value-type="string" office:string-value="達標" table:formula="of:=IF([.D261]&gt;=[.J261];&quot;達標&quot;;&quot;未達標&quot;)" table:style-name="ce13">
            <text:p>達標</text:p>
          </table:table-cell>
          <table:table-cell office:value-type="string" office:string-value="達標" table:formula="of:=IF([.E261]&gt;=[.J261];&quot;達標&quot;;&quot;未達標&quot;)" table:style-name="ce13">
            <text:p>達標</text:p>
          </table:table-cell>
          <table:table-cell office:value-type="string" office:string-value="未達標" table:formula="of:=IF([.G261]&gt;=[.J261];&quot;達標&quot;;&quot;未達標&quot;)" table:style-name="ce13">
            <text:p>未達標</text:p>
          </table:table-cell>
          <table:table-cell office:value-type="string" office:string-value="未達標" table:formula="of:=IF([.H261]&gt;=[.J26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5</text:p>
          </table:table-cell>
          <table:table-cell office:value-type="string" table:style-name="ce4">
            <text:p>鷺江國小</text:p>
          </table:table-cell>
          <table:table-cell office:value-type="float" office:value="527" table:style-name="ce3">
            <text:p>527</text:p>
          </table:table-cell>
          <table:table-cell office:value-type="float" office:value="17417.490000000002" table:style-name="ce1">
            <text:p>17417.49</text:p>
          </table:table-cell>
          <table:table-cell office:value-type="float" office:value="52522.559999999998" table:style-name="ce1">
            <text:p>52522.56</text:p>
          </table:table-cell>
          <table:table-cell office:value-type="float" office:value="69940.05" table:formula="of:=SUM([.D262:.E262])" table:style-name="ce1">
            <text:p>69940.05</text:p>
          </table:table-cell>
          <table:table-cell office:value-type="float" office:value="1.38" table:style-name="ce1">
            <text:p>1.38</text:p>
          </table:table-cell>
          <table:table-cell office:value-type="float" office:value="357.14" table:style-name="ce1">
            <text:p>357.14</text:p>
          </table:table-cell>
          <table:table-cell office:value-type="float" office:value="358.52" table:formula="of:=SUM([.G262:.H262])" table:style-name="ce1">
            <text:p>358.52</text:p>
          </table:table-cell>
          <table:table-cell office:value-type="float" office:value="2108" table:formula="of:=[.C262]*4" table:style-name="ce3">
            <text:p>2108</text:p>
          </table:table-cell>
          <table:table-cell office:value-type="string" office:string-value="達標" table:formula="of:=IF([.D262]&gt;=[.J262];&quot;達標&quot;;&quot;未達標&quot;)" table:style-name="ce13">
            <text:p>達標</text:p>
          </table:table-cell>
          <table:table-cell office:value-type="string" office:string-value="達標" table:formula="of:=IF([.E262]&gt;=[.J262];&quot;達標&quot;;&quot;未達標&quot;)" table:style-name="ce13">
            <text:p>達標</text:p>
          </table:table-cell>
          <table:table-cell office:value-type="string" office:string-value="未達標" table:formula="of:=IF([.G262]&gt;=[.J262];&quot;達標&quot;;&quot;未達標&quot;)" table:style-name="ce13">
            <text:p>未達標</text:p>
          </table:table-cell>
          <table:table-cell office:value-type="string" office:string-value="未達標" table:formula="of:=IF([.H262]&gt;=[.J26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6</text:p>
          </table:table-cell>
          <table:table-cell office:value-type="string" table:style-name="ce4">
            <text:p>八里國小</text:p>
          </table:table-cell>
          <table:table-cell office:value-type="float" office:value="140" table:style-name="ce3">
            <text:p>140</text:p>
          </table:table-cell>
          <table:table-cell office:value-type="float" office:value="3830.08" table:style-name="ce1">
            <text:p>3830.08</text:p>
          </table:table-cell>
          <table:table-cell office:value-type="float" office:value="8691.5499999999993" table:style-name="ce1">
            <text:p>8691.55</text:p>
          </table:table-cell>
          <table:table-cell office:value-type="float" office:value="12521.63" table:formula="of:=SUM([.D263:.E263])" table:style-name="ce1">
            <text:p>12521.63</text:p>
          </table:table-cell>
          <table:table-cell office:value-type="float" office:value="0" table:style-name="ce1">
            <text:p>0</text:p>
          </table:table-cell>
          <table:table-cell office:value-type="float" office:value="1.77" table:style-name="ce1">
            <text:p>1.77</text:p>
          </table:table-cell>
          <table:table-cell office:value-type="float" office:value="1.77" table:formula="of:=SUM([.G263:.H263])" table:style-name="ce1">
            <text:p>1.77</text:p>
          </table:table-cell>
          <table:table-cell office:value-type="float" office:value="560" table:formula="of:=[.C263]*4" table:style-name="ce3">
            <text:p>560</text:p>
          </table:table-cell>
          <table:table-cell office:value-type="string" office:string-value="達標" table:formula="of:=IF([.D263]&gt;=[.J263];&quot;達標&quot;;&quot;未達標&quot;)" table:style-name="ce13">
            <text:p>達標</text:p>
          </table:table-cell>
          <table:table-cell office:value-type="string" office:string-value="達標" table:formula="of:=IF([.E263]&gt;=[.J263];&quot;達標&quot;;&quot;未達標&quot;)" table:style-name="ce13">
            <text:p>達標</text:p>
          </table:table-cell>
          <table:table-cell office:value-type="string" office:string-value="未達標" table:formula="of:=IF([.G263]&gt;=[.J263];&quot;達標&quot;;&quot;未達標&quot;)" table:style-name="ce13">
            <text:p>未達標</text:p>
          </table:table-cell>
          <table:table-cell office:value-type="string" office:string-value="未達標" table:formula="of:=IF([.H263]&gt;=[.J26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7</text:p>
          </table:table-cell>
          <table:table-cell office:value-type="string" table:style-name="ce4">
            <text:p>長坑國小</text:p>
          </table:table-cell>
          <table:table-cell office:value-type="float" office:value="21" table:style-name="ce3">
            <text:p>2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264:.E264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64:.H264])" table:style-name="ce1">
            <text:p>0</text:p>
          </table:table-cell>
          <table:table-cell office:value-type="float" office:value="84" table:formula="of:=[.C264]*4" table:style-name="ce3">
            <text:p>84</text:p>
          </table:table-cell>
          <table:table-cell office:value-type="string" office:string-value="未達標" table:formula="of:=IF([.D264]&gt;=[.J264];&quot;達標&quot;;&quot;未達標&quot;)" table:style-name="ce13">
            <text:p>未達標</text:p>
          </table:table-cell>
          <table:table-cell office:value-type="string" office:string-value="未達標" table:formula="of:=IF([.E264]&gt;=[.J264];&quot;達標&quot;;&quot;未達標&quot;)" table:style-name="ce13">
            <text:p>未達標</text:p>
          </table:table-cell>
          <table:table-cell office:value-type="string" office:string-value="未達標" table:formula="of:=IF([.G264]&gt;=[.J264];&quot;達標&quot;;&quot;未達標&quot;)" table:style-name="ce13">
            <text:p>未達標</text:p>
          </table:table-cell>
          <table:table-cell office:value-type="string" office:string-value="未達標" table:formula="of:=IF([.H264]&gt;=[.J26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8</text:p>
          </table:table-cell>
          <table:table-cell office:value-type="string" table:style-name="ce4">
            <text:p>米倉國小</text:p>
          </table:table-cell>
          <table:table-cell office:value-type="float" office:value="90" table:style-name="ce3">
            <text:p>90</text:p>
          </table:table-cell>
          <table:table-cell office:value-type="float" office:value="4.1900000000000004" table:style-name="ce1">
            <text:p>4.19</text:p>
          </table:table-cell>
          <table:table-cell office:value-type="float" office:value="7.91" table:style-name="ce1">
            <text:p>7.91</text:p>
          </table:table-cell>
          <table:table-cell office:value-type="float" office:value="12.100000000000001" table:formula="of:=SUM([.D265:.E265])" table:style-name="ce1">
            <text:p>12.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65:.H265])" table:style-name="ce1">
            <text:p>0</text:p>
          </table:table-cell>
          <table:table-cell office:value-type="float" office:value="360" table:formula="of:=[.C265]*4" table:style-name="ce3">
            <text:p>360</text:p>
          </table:table-cell>
          <table:table-cell office:value-type="string" office:string-value="未達標" table:formula="of:=IF([.D265]&gt;=[.J265];&quot;達標&quot;;&quot;未達標&quot;)" table:style-name="ce13">
            <text:p>未達標</text:p>
          </table:table-cell>
          <table:table-cell office:value-type="string" office:string-value="未達標" table:formula="of:=IF([.E265]&gt;=[.J265];&quot;達標&quot;;&quot;未達標&quot;)" table:style-name="ce13">
            <text:p>未達標</text:p>
          </table:table-cell>
          <table:table-cell office:value-type="string" office:string-value="未達標" table:formula="of:=IF([.G265]&gt;=[.J265];&quot;達標&quot;;&quot;未達標&quot;)" table:style-name="ce13">
            <text:p>未達標</text:p>
          </table:table-cell>
          <table:table-cell office:value-type="string" office:string-value="未達標" table:formula="of:=IF([.H265]&gt;=[.J26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49</text:p>
          </table:table-cell>
          <table:table-cell office:value-type="string" table:style-name="ce4">
            <text:p>林口國小</text:p>
          </table:table-cell>
          <table:table-cell office:value-type="float" office:value="396" table:style-name="ce3">
            <text:p>396</text:p>
          </table:table-cell>
          <table:table-cell office:value-type="float" office:value="9553.99" table:style-name="ce1">
            <text:p>9553.99</text:p>
          </table:table-cell>
          <table:table-cell office:value-type="float" office:value="32933.47" table:style-name="ce1">
            <text:p>32933.47</text:p>
          </table:table-cell>
          <table:table-cell office:value-type="float" office:value="42487.46" table:formula="of:=SUM([.D266:.E266])" table:style-name="ce1">
            <text:p>42487.46</text:p>
          </table:table-cell>
          <table:table-cell office:value-type="float" office:value="33.36" table:style-name="ce1">
            <text:p>33.36</text:p>
          </table:table-cell>
          <table:table-cell office:value-type="float" office:value="51.97" table:style-name="ce1">
            <text:p>51.97</text:p>
          </table:table-cell>
          <table:table-cell office:value-type="float" office:value="85.33" table:formula="of:=SUM([.G266:.H266])" table:style-name="ce1">
            <text:p>85.33</text:p>
          </table:table-cell>
          <table:table-cell office:value-type="float" office:value="1584" table:formula="of:=[.C266]*4" table:style-name="ce3">
            <text:p>1584</text:p>
          </table:table-cell>
          <table:table-cell office:value-type="string" office:string-value="達標" table:formula="of:=IF([.D266]&gt;=[.J266];&quot;達標&quot;;&quot;未達標&quot;)" table:style-name="ce13">
            <text:p>達標</text:p>
          </table:table-cell>
          <table:table-cell office:value-type="string" office:string-value="達標" table:formula="of:=IF([.E266]&gt;=[.J266];&quot;達標&quot;;&quot;未達標&quot;)" table:style-name="ce13">
            <text:p>達標</text:p>
          </table:table-cell>
          <table:table-cell office:value-type="string" office:string-value="未達標" table:formula="of:=IF([.G266]&gt;=[.J266];&quot;達標&quot;;&quot;未達標&quot;)" table:style-name="ce13">
            <text:p>未達標</text:p>
          </table:table-cell>
          <table:table-cell office:value-type="string" office:string-value="未達標" table:formula="of:=IF([.H266]&gt;=[.J26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0</text:p>
          </table:table-cell>
          <table:table-cell office:value-type="string" table:style-name="ce4">
            <text:p>南勢國中小</text:p>
          </table:table-cell>
          <table:table-cell office:value-type="float" office:value="180" table:style-name="ce3">
            <text:p>180</text:p>
          </table:table-cell>
          <table:table-cell office:value-type="float" office:value="6053.77" table:style-name="ce1">
            <text:p>6053.77</text:p>
          </table:table-cell>
          <table:table-cell office:value-type="float" office:value="11030.23" table:style-name="ce1">
            <text:p>11030.23</text:p>
          </table:table-cell>
          <table:table-cell office:value-type="float" office:value="17084" table:formula="of:=SUM([.D267:.E267])" table:style-name="ce1">
            <text:p>17084</text:p>
          </table:table-cell>
          <table:table-cell office:value-type="float" office:value="110.58" table:style-name="ce1">
            <text:p>110.58</text:p>
          </table:table-cell>
          <table:table-cell office:value-type="float" office:value="56.85" table:style-name="ce1">
            <text:p>56.85</text:p>
          </table:table-cell>
          <table:table-cell office:value-type="float" office:value="167.43" table:formula="of:=SUM([.G267:.H267])" table:style-name="ce1">
            <text:p>167.43</text:p>
          </table:table-cell>
          <table:table-cell office:value-type="float" office:value="720" table:formula="of:=[.C267]*4" table:style-name="ce3">
            <text:p>720</text:p>
          </table:table-cell>
          <table:table-cell office:value-type="string" office:string-value="達標" table:formula="of:=IF([.D267]&gt;=[.J267];&quot;達標&quot;;&quot;未達標&quot;)" table:style-name="ce13">
            <text:p>達標</text:p>
          </table:table-cell>
          <table:table-cell office:value-type="string" office:string-value="達標" table:formula="of:=IF([.E267]&gt;=[.J267];&quot;達標&quot;;&quot;未達標&quot;)" table:style-name="ce13">
            <text:p>達標</text:p>
          </table:table-cell>
          <table:table-cell office:value-type="string" office:string-value="未達標" table:formula="of:=IF([.G267]&gt;=[.J267];&quot;達標&quot;;&quot;未達標&quot;)" table:style-name="ce13">
            <text:p>未達標</text:p>
          </table:table-cell>
          <table:table-cell office:value-type="string" office:string-value="未達標" table:formula="of:=IF([.H267]&gt;=[.J26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1</text:p>
          </table:table-cell>
          <table:table-cell office:value-type="string" table:style-name="ce4">
            <text:p>嘉寶國小</text:p>
          </table:table-cell>
          <table:table-cell office:value-type="float" office:value="162" table:style-name="ce3">
            <text:p>162</text:p>
          </table:table-cell>
          <table:table-cell office:value-type="float" office:value="5842.72" table:style-name="ce1">
            <text:p>5842.72</text:p>
          </table:table-cell>
          <table:table-cell office:value-type="float" office:value="28008.38" table:style-name="ce1">
            <text:p>28008.38</text:p>
          </table:table-cell>
          <table:table-cell office:value-type="float" office:value="33851.1" table:formula="of:=SUM([.D268:.E268])" table:style-name="ce1">
            <text:p>33851.1</text:p>
          </table:table-cell>
          <table:table-cell office:value-type="float" office:value="0" table:style-name="ce1">
            <text:p>0</text:p>
          </table:table-cell>
          <table:table-cell office:value-type="float" office:value="15.2" table:style-name="ce1">
            <text:p>15.2</text:p>
          </table:table-cell>
          <table:table-cell office:value-type="float" office:value="15.2" table:formula="of:=SUM([.G268:.H268])" table:style-name="ce1">
            <text:p>15.2</text:p>
          </table:table-cell>
          <table:table-cell office:value-type="float" office:value="648" table:formula="of:=[.C268]*4" table:style-name="ce3">
            <text:p>648</text:p>
          </table:table-cell>
          <table:table-cell office:value-type="string" office:string-value="達標" table:formula="of:=IF([.D268]&gt;=[.J268];&quot;達標&quot;;&quot;未達標&quot;)" table:style-name="ce13">
            <text:p>達標</text:p>
          </table:table-cell>
          <table:table-cell office:value-type="string" office:string-value="達標" table:formula="of:=IF([.E268]&gt;=[.J268];&quot;達標&quot;;&quot;未達標&quot;)" table:style-name="ce13">
            <text:p>達標</text:p>
          </table:table-cell>
          <table:table-cell office:value-type="string" office:string-value="未達標" table:formula="of:=IF([.G268]&gt;=[.J268];&quot;達標&quot;;&quot;未達標&quot;)" table:style-name="ce13">
            <text:p>未達標</text:p>
          </table:table-cell>
          <table:table-cell office:value-type="string" office:string-value="未達標" table:formula="of:=IF([.H268]&gt;=[.J26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2</text:p>
          </table:table-cell>
          <table:table-cell office:value-type="string" table:style-name="ce4">
            <text:p>瑞平國小</text:p>
          </table:table-cell>
          <table:table-cell office:value-type="float" office:value="19" table:style-name="ce3">
            <text:p>19</text:p>
          </table:table-cell>
          <table:table-cell office:value-type="float" office:value="675.81" table:style-name="ce1">
            <text:p>675.81</text:p>
          </table:table-cell>
          <table:table-cell office:value-type="float" office:value="3255.53" table:style-name="ce1">
            <text:p>3255.53</text:p>
          </table:table-cell>
          <table:table-cell office:value-type="float" office:value="3931.34" table:formula="of:=SUM([.D269:.E269])" table:style-name="ce1">
            <text:p>3931.3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69:.H269])" table:style-name="ce1">
            <text:p>0</text:p>
          </table:table-cell>
          <table:table-cell office:value-type="float" office:value="76" table:formula="of:=[.C269]*4" table:style-name="ce3">
            <text:p>76</text:p>
          </table:table-cell>
          <table:table-cell office:value-type="string" office:string-value="達標" table:formula="of:=IF([.D269]&gt;=[.J269];&quot;達標&quot;;&quot;未達標&quot;)" table:style-name="ce13">
            <text:p>達標</text:p>
          </table:table-cell>
          <table:table-cell office:value-type="string" office:string-value="達標" table:formula="of:=IF([.E269]&gt;=[.J269];&quot;達標&quot;;&quot;未達標&quot;)" table:style-name="ce13">
            <text:p>達標</text:p>
          </table:table-cell>
          <table:table-cell office:value-type="string" office:string-value="未達標" table:formula="of:=IF([.G269]&gt;=[.J269];&quot;達標&quot;;&quot;未達標&quot;)" table:style-name="ce13">
            <text:p>未達標</text:p>
          </table:table-cell>
          <table:table-cell office:value-type="string" office:string-value="未達標" table:formula="of:=IF([.H269]&gt;=[.J26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3</text:p>
          </table:table-cell>
          <table:table-cell office:value-type="string" table:style-name="ce4">
            <text:p>興福國小</text:p>
          </table:table-cell>
          <table:table-cell office:value-type="float" office:value="130" table:style-name="ce5">
            <text:p>130</text:p>
          </table:table-cell>
          <table:table-cell office:value-type="float" office:value="8871.33" table:style-name="ce1">
            <text:p>8871.33</text:p>
          </table:table-cell>
          <table:table-cell office:value-type="float" office:value="30233.34" table:style-name="ce1">
            <text:p>30233.34</text:p>
          </table:table-cell>
          <table:table-cell office:value-type="float" office:value="39104.67" table:formula="of:=SUM([.D270:.E270])" table:style-name="ce1">
            <text:p>39104.67</text:p>
          </table:table-cell>
          <table:table-cell office:value-type="float" office:value="0" table:style-name="ce1">
            <text:p>0</text:p>
          </table:table-cell>
          <table:table-cell office:value-type="float" office:value="382.19" table:style-name="ce1">
            <text:p>382.19</text:p>
          </table:table-cell>
          <table:table-cell office:value-type="float" office:value="382.19" table:formula="of:=SUM([.G270:.H270])" table:style-name="ce1">
            <text:p>382.19</text:p>
          </table:table-cell>
          <table:table-cell office:value-type="float" office:value="520" table:formula="of:=[.C270]*4" table:style-name="ce3">
            <text:p>520</text:p>
          </table:table-cell>
          <table:table-cell office:value-type="string" office:string-value="達標" table:formula="of:=IF([.D270]&gt;=[.J270];&quot;達標&quot;;&quot;未達標&quot;)" table:style-name="ce13">
            <text:p>達標</text:p>
          </table:table-cell>
          <table:table-cell office:value-type="string" office:string-value="達標" table:formula="of:=IF([.E270]&gt;=[.J270];&quot;達標&quot;;&quot;未達標&quot;)" table:style-name="ce13">
            <text:p>達標</text:p>
          </table:table-cell>
          <table:table-cell office:value-type="string" office:string-value="未達標" table:formula="of:=IF([.G270]&gt;=[.J270];&quot;達標&quot;;&quot;未達標&quot;)" table:style-name="ce13">
            <text:p>未達標</text:p>
          </table:table-cell>
          <table:table-cell office:value-type="string" office:string-value="未達標" table:formula="of:=IF([.H270]&gt;=[.J27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4</text:p>
          </table:table-cell>
          <table:table-cell office:value-type="string" table:style-name="ce4">
            <text:p>三重國小</text:p>
          </table:table-cell>
          <table:table-cell office:value-type="float" office:value="232" table:style-name="ce3">
            <text:p>232</text:p>
          </table:table-cell>
          <table:table-cell office:value-type="float" office:value="1826.87" table:style-name="ce1">
            <text:p>1826.87</text:p>
          </table:table-cell>
          <table:table-cell office:value-type="float" office:value="14081.52" table:style-name="ce1">
            <text:p>14081.52</text:p>
          </table:table-cell>
          <table:table-cell office:value-type="float" office:value="15908.39" table:formula="of:=SUM([.D271:.E271])" table:style-name="ce1">
            <text:p>15908.39</text:p>
          </table:table-cell>
          <table:table-cell office:value-type="float" office:value="0.31" table:style-name="ce1">
            <text:p>0.31</text:p>
          </table:table-cell>
          <table:table-cell office:value-type="float" office:value="112.7" table:style-name="ce1">
            <text:p>112.7</text:p>
          </table:table-cell>
          <table:table-cell office:value-type="float" office:value="113.01" table:formula="of:=SUM([.G271:.H271])" table:style-name="ce1">
            <text:p>113.01</text:p>
          </table:table-cell>
          <table:table-cell office:value-type="float" office:value="928" table:formula="of:=[.C271]*4" table:style-name="ce3">
            <text:p>928</text:p>
          </table:table-cell>
          <table:table-cell office:value-type="string" office:string-value="達標" table:formula="of:=IF([.D271]&gt;=[.J271];&quot;達標&quot;;&quot;未達標&quot;)" table:style-name="ce13">
            <text:p>達標</text:p>
          </table:table-cell>
          <table:table-cell office:value-type="string" office:string-value="達標" table:formula="of:=IF([.E271]&gt;=[.J271];&quot;達標&quot;;&quot;未達標&quot;)" table:style-name="ce13">
            <text:p>達標</text:p>
          </table:table-cell>
          <table:table-cell office:value-type="string" office:string-value="未達標" table:formula="of:=IF([.G271]&gt;=[.J271];&quot;達標&quot;;&quot;未達標&quot;)" table:style-name="ce13">
            <text:p>未達標</text:p>
          </table:table-cell>
          <table:table-cell office:value-type="string" office:string-value="未達標" table:formula="of:=IF([.H271]&gt;=[.J27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5</text:p>
          </table:table-cell>
          <table:table-cell office:value-type="string" table:style-name="ce4">
            <text:p>永福國小</text:p>
          </table:table-cell>
          <table:table-cell office:value-type="float" office:value="330" table:style-name="ce3">
            <text:p>330</text:p>
          </table:table-cell>
          <table:table-cell office:value-type="float" office:value="17511.5" table:style-name="ce1">
            <text:p>17511.5</text:p>
          </table:table-cell>
          <table:table-cell office:value-type="float" office:value="39229.22" table:style-name="ce1">
            <text:p>39229.22</text:p>
          </table:table-cell>
          <table:table-cell office:value-type="float" office:value="56740.72" table:formula="of:=SUM([.D272:.E272])" table:style-name="ce1">
            <text:p>56740.72</text:p>
          </table:table-cell>
          <table:table-cell office:value-type="float" office:value="13.69" table:style-name="ce1">
            <text:p>13.69</text:p>
          </table:table-cell>
          <table:table-cell office:value-type="float" office:value="147.88" table:style-name="ce1">
            <text:p>147.88</text:p>
          </table:table-cell>
          <table:table-cell office:value-type="float" office:value="161.57" table:formula="of:=SUM([.G272:.H272])" table:style-name="ce1">
            <text:p>161.57</text:p>
          </table:table-cell>
          <table:table-cell office:value-type="float" office:value="1320" table:formula="of:=[.C272]*4" table:style-name="ce3">
            <text:p>1320</text:p>
          </table:table-cell>
          <table:table-cell office:value-type="string" office:string-value="達標" table:formula="of:=IF([.D272]&gt;=[.J272];&quot;達標&quot;;&quot;未達標&quot;)" table:style-name="ce13">
            <text:p>達標</text:p>
          </table:table-cell>
          <table:table-cell office:value-type="string" office:string-value="達標" table:formula="of:=IF([.E272]&gt;=[.J272];&quot;達標&quot;;&quot;未達標&quot;)" table:style-name="ce13">
            <text:p>達標</text:p>
          </table:table-cell>
          <table:table-cell office:value-type="string" office:string-value="未達標" table:formula="of:=IF([.G272]&gt;=[.J272];&quot;達標&quot;;&quot;未達標&quot;)" table:style-name="ce13">
            <text:p>未達標</text:p>
          </table:table-cell>
          <table:table-cell office:value-type="string" office:string-value="未達標" table:formula="of:=IF([.H272]&gt;=[.J27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6</text:p>
          </table:table-cell>
          <table:table-cell office:value-type="string" table:style-name="ce4">
            <text:p>光榮國小</text:p>
          </table:table-cell>
          <table:table-cell office:value-type="float" office:value="120" table:style-name="ce3">
            <text:p>120</text:p>
          </table:table-cell>
          <table:table-cell office:value-type="float" office:value="13199.35" table:style-name="ce1">
            <text:p>13199.35</text:p>
          </table:table-cell>
          <table:table-cell office:value-type="float" office:value="30622.73" table:style-name="ce1">
            <text:p>30622.73</text:p>
          </table:table-cell>
          <table:table-cell office:value-type="float" office:value="43822.080000000002" table:formula="of:=SUM([.D273:.E273])" table:style-name="ce1">
            <text:p>43822.08</text:p>
          </table:table-cell>
          <table:table-cell office:value-type="float" office:value="12.53" table:style-name="ce1">
            <text:p>12.53</text:p>
          </table:table-cell>
          <table:table-cell office:value-type="float" office:value="857.97" table:style-name="ce1">
            <text:p>857.97</text:p>
          </table:table-cell>
          <table:table-cell office:value-type="float" office:value="870.5" table:formula="of:=SUM([.G273:.H273])" table:style-name="ce1">
            <text:p>870.5</text:p>
          </table:table-cell>
          <table:table-cell office:value-type="float" office:value="480" table:formula="of:=[.C273]*4" table:style-name="ce3">
            <text:p>480</text:p>
          </table:table-cell>
          <table:table-cell office:value-type="string" office:string-value="達標" table:formula="of:=IF([.D273]&gt;=[.J273];&quot;達標&quot;;&quot;未達標&quot;)" table:style-name="ce13">
            <text:p>達標</text:p>
          </table:table-cell>
          <table:table-cell office:value-type="string" office:string-value="達標" table:formula="of:=IF([.E273]&gt;=[.J273];&quot;達標&quot;;&quot;未達標&quot;)" table:style-name="ce13">
            <text:p>達標</text:p>
          </table:table-cell>
          <table:table-cell office:value-type="string" office:string-value="未達標" table:formula="of:=IF([.G273]&gt;=[.J273];&quot;達標&quot;;&quot;未達標&quot;)" table:style-name="ce13">
            <text:p>未達標</text:p>
          </table:table-cell>
          <table:table-cell office:value-type="string" office:string-value="達標" table:formula="of:=IF([.H273]&gt;=[.J273];&quot;達標&quot;;&quot;未達標&quot;)" table:style-name="ce13">
            <text:p>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7</text:p>
          </table:table-cell>
          <table:table-cell office:value-type="string" table:style-name="ce4">
            <text:p>厚德國小</text:p>
          </table:table-cell>
          <table:table-cell office:value-type="float" office:value="360" table:style-name="ce3">
            <text:p>360</text:p>
          </table:table-cell>
          <table:table-cell office:value-type="float" office:value="17731.919999999998" table:style-name="ce1">
            <text:p>17731.92</text:p>
          </table:table-cell>
          <table:table-cell office:value-type="float" office:value="40771.75" table:style-name="ce1">
            <text:p>40771.75</text:p>
          </table:table-cell>
          <table:table-cell office:value-type="float" office:value="58503.67" table:formula="of:=SUM([.D274:.E274])" table:style-name="ce1">
            <text:p>58503.67</text:p>
          </table:table-cell>
          <table:table-cell office:value-type="float" office:value="12.54" table:style-name="ce1">
            <text:p>12.54</text:p>
          </table:table-cell>
          <table:table-cell office:value-type="float" office:value="27.5" table:style-name="ce1">
            <text:p>27.5</text:p>
          </table:table-cell>
          <table:table-cell office:value-type="float" office:value="40.04" table:formula="of:=SUM([.G274:.H274])" table:style-name="ce1">
            <text:p>40.04</text:p>
          </table:table-cell>
          <table:table-cell office:value-type="float" office:value="1440" table:formula="of:=[.C274]*4" table:style-name="ce3">
            <text:p>1440</text:p>
          </table:table-cell>
          <table:table-cell office:value-type="string" office:string-value="達標" table:formula="of:=IF([.D274]&gt;=[.J274];&quot;達標&quot;;&quot;未達標&quot;)" table:style-name="ce13">
            <text:p>達標</text:p>
          </table:table-cell>
          <table:table-cell office:value-type="string" office:string-value="達標" table:formula="of:=IF([.E274]&gt;=[.J274];&quot;達標&quot;;&quot;未達標&quot;)" table:style-name="ce13">
            <text:p>達標</text:p>
          </table:table-cell>
          <table:table-cell office:value-type="string" office:string-value="未達標" table:formula="of:=IF([.G274]&gt;=[.J274];&quot;達標&quot;;&quot;未達標&quot;)" table:style-name="ce13">
            <text:p>未達標</text:p>
          </table:table-cell>
          <table:table-cell office:value-type="string" office:string-value="未達標" table:formula="of:=IF([.H274]&gt;=[.J27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8</text:p>
          </table:table-cell>
          <table:table-cell office:value-type="string" table:style-name="ce4">
            <text:p>碧華國小</text:p>
          </table:table-cell>
          <table:table-cell office:value-type="float" office:value="480" table:style-name="ce3">
            <text:p>480</text:p>
          </table:table-cell>
          <table:table-cell office:value-type="float" office:value="17817.84" table:style-name="ce1">
            <text:p>17817.84</text:p>
          </table:table-cell>
          <table:table-cell office:value-type="float" office:value="40101.22" table:style-name="ce1">
            <text:p>40101.22</text:p>
          </table:table-cell>
          <table:table-cell office:value-type="float" office:value="57919.06" table:formula="of:=SUM([.D275:.E275])" table:style-name="ce1">
            <text:p>57919.06</text:p>
          </table:table-cell>
          <table:table-cell office:value-type="float" office:value="25.62" table:style-name="ce1">
            <text:p>25.62</text:p>
          </table:table-cell>
          <table:table-cell office:value-type="float" office:value="101.11" table:style-name="ce1">
            <text:p>101.11</text:p>
          </table:table-cell>
          <table:table-cell office:value-type="float" office:value="126.73" table:formula="of:=SUM([.G275:.H275])" table:style-name="ce1">
            <text:p>126.73</text:p>
          </table:table-cell>
          <table:table-cell office:value-type="float" office:value="1920" table:formula="of:=[.C275]*4" table:style-name="ce3">
            <text:p>1920</text:p>
          </table:table-cell>
          <table:table-cell office:value-type="string" office:string-value="達標" table:formula="of:=IF([.D275]&gt;=[.J275];&quot;達標&quot;;&quot;未達標&quot;)" table:style-name="ce13">
            <text:p>達標</text:p>
          </table:table-cell>
          <table:table-cell office:value-type="string" office:string-value="達標" table:formula="of:=IF([.E275]&gt;=[.J275];&quot;達標&quot;;&quot;未達標&quot;)" table:style-name="ce13">
            <text:p>達標</text:p>
          </table:table-cell>
          <table:table-cell office:value-type="string" office:string-value="未達標" table:formula="of:=IF([.G275]&gt;=[.J275];&quot;達標&quot;;&quot;未達標&quot;)" table:style-name="ce13">
            <text:p>未達標</text:p>
          </table:table-cell>
          <table:table-cell office:value-type="string" office:string-value="未達標" table:formula="of:=IF([.H275]&gt;=[.J27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59</text:p>
          </table:table-cell>
          <table:table-cell office:value-type="string" table:style-name="ce4">
            <text:p>三光國小</text:p>
          </table:table-cell>
          <table:table-cell office:value-type="float" office:value="52" table:style-name="ce3">
            <text:p>52</text:p>
          </table:table-cell>
          <table:table-cell office:value-type="float" office:value="4278.93" table:style-name="ce1">
            <text:p>4278.93</text:p>
          </table:table-cell>
          <table:table-cell office:value-type="float" office:value="12950.73" table:style-name="ce1">
            <text:p>12950.73</text:p>
          </table:table-cell>
          <table:table-cell office:value-type="float" office:value="17229.66" table:formula="of:=SUM([.D276:.E276])" table:style-name="ce1">
            <text:p>17229.66</text:p>
          </table:table-cell>
          <table:table-cell office:value-type="float" office:value="0.05" table:style-name="ce1">
            <text:p>0.05</text:p>
          </table:table-cell>
          <table:table-cell office:value-type="float" office:value="0.03" table:style-name="ce1">
            <text:p>0.03</text:p>
          </table:table-cell>
          <table:table-cell office:value-type="float" office:value="0.08" table:formula="of:=SUM([.G276:.H276])" table:style-name="ce1">
            <text:p>0.08</text:p>
          </table:table-cell>
          <table:table-cell office:value-type="float" office:value="208" table:formula="of:=[.C276]*4" table:style-name="ce3">
            <text:p>208</text:p>
          </table:table-cell>
          <table:table-cell office:value-type="string" office:string-value="達標" table:formula="of:=IF([.D276]&gt;=[.J276];&quot;達標&quot;;&quot;未達標&quot;)" table:style-name="ce13">
            <text:p>達標</text:p>
          </table:table-cell>
          <table:table-cell office:value-type="string" office:string-value="達標" table:formula="of:=IF([.E276]&gt;=[.J276];&quot;達標&quot;;&quot;未達標&quot;)" table:style-name="ce13">
            <text:p>達標</text:p>
          </table:table-cell>
          <table:table-cell office:value-type="string" office:string-value="未達標" table:formula="of:=IF([.G276]&gt;=[.J276];&quot;達標&quot;;&quot;未達標&quot;)" table:style-name="ce13">
            <text:p>未達標</text:p>
          </table:table-cell>
          <table:table-cell office:value-type="string" office:string-value="未達標" table:formula="of:=IF([.H276]&gt;=[.J27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0</text:p>
          </table:table-cell>
          <table:table-cell office:value-type="string" table:style-name="ce4">
            <text:p>光興國小</text:p>
          </table:table-cell>
          <table:table-cell office:value-type="float" office:value="180" table:style-name="ce3">
            <text:p>180</text:p>
          </table:table-cell>
          <table:table-cell office:value-type="float" office:value="9324.7000000000007" table:style-name="ce1">
            <text:p>9324.7</text:p>
          </table:table-cell>
          <table:table-cell office:value-type="float" office:value="24356.53" table:style-name="ce1">
            <text:p>24356.53</text:p>
          </table:table-cell>
          <table:table-cell office:value-type="float" office:value="33681.229999999996" table:formula="of:=SUM([.D277:.E277])" table:style-name="ce1">
            <text:p>33681.23</text:p>
          </table:table-cell>
          <table:table-cell office:value-type="float" office:value="0" table:style-name="ce1">
            <text:p>0</text:p>
          </table:table-cell>
          <table:table-cell office:value-type="float" office:value="80.959999999999994" table:style-name="ce1">
            <text:p>80.96</text:p>
          </table:table-cell>
          <table:table-cell office:value-type="float" office:value="80.959999999999994" table:formula="of:=SUM([.G277:.H277])" table:style-name="ce1">
            <text:p>80.96</text:p>
          </table:table-cell>
          <table:table-cell office:value-type="float" office:value="720" table:formula="of:=[.C277]*4" table:style-name="ce3">
            <text:p>720</text:p>
          </table:table-cell>
          <table:table-cell office:value-type="string" office:string-value="達標" table:formula="of:=IF([.D277]&gt;=[.J277];&quot;達標&quot;;&quot;未達標&quot;)" table:style-name="ce13">
            <text:p>達標</text:p>
          </table:table-cell>
          <table:table-cell office:value-type="string" office:string-value="達標" table:formula="of:=IF([.E277]&gt;=[.J277];&quot;達標&quot;;&quot;未達標&quot;)" table:style-name="ce13">
            <text:p>達標</text:p>
          </table:table-cell>
          <table:table-cell office:value-type="string" office:string-value="未達標" table:formula="of:=IF([.G277]&gt;=[.J277];&quot;達標&quot;;&quot;未達標&quot;)" table:style-name="ce13">
            <text:p>未達標</text:p>
          </table:table-cell>
          <table:table-cell office:value-type="string" office:string-value="未達標" table:formula="of:=IF([.H277]&gt;=[.J27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1</text:p>
          </table:table-cell>
          <table:table-cell office:value-type="string" table:style-name="ce4">
            <text:p>正義國小</text:p>
          </table:table-cell>
          <table:table-cell office:value-type="float" office:value="270" table:style-name="ce3">
            <text:p>270</text:p>
          </table:table-cell>
          <table:table-cell office:value-type="float" office:value="10429.99" table:style-name="ce1">
            <text:p>10429.99</text:p>
          </table:table-cell>
          <table:table-cell office:value-type="float" office:value="41413.35" table:style-name="ce1">
            <text:p>41413.35</text:p>
          </table:table-cell>
          <table:table-cell office:value-type="float" office:value="51843.34" table:formula="of:=SUM([.D278:.E278])" table:style-name="ce1">
            <text:p>51843.34</text:p>
          </table:table-cell>
          <table:table-cell office:value-type="float" office:value="0.02" table:style-name="ce1">
            <text:p>0.02</text:p>
          </table:table-cell>
          <table:table-cell office:value-type="float" office:value="3.21" table:style-name="ce1">
            <text:p>3.21</text:p>
          </table:table-cell>
          <table:table-cell office:value-type="float" office:value="3.23" table:formula="of:=SUM([.G278:.H278])" table:style-name="ce1">
            <text:p>3.23</text:p>
          </table:table-cell>
          <table:table-cell office:value-type="float" office:value="1080" table:formula="of:=[.C278]*4" table:style-name="ce3">
            <text:p>1080</text:p>
          </table:table-cell>
          <table:table-cell office:value-type="string" office:string-value="達標" table:formula="of:=IF([.D278]&gt;=[.J278];&quot;達標&quot;;&quot;未達標&quot;)" table:style-name="ce13">
            <text:p>達標</text:p>
          </table:table-cell>
          <table:table-cell office:value-type="string" office:string-value="達標" table:formula="of:=IF([.E278]&gt;=[.J278];&quot;達標&quot;;&quot;未達標&quot;)" table:style-name="ce13">
            <text:p>達標</text:p>
          </table:table-cell>
          <table:table-cell office:value-type="string" office:string-value="未達標" table:formula="of:=IF([.G278]&gt;=[.J278];&quot;達標&quot;;&quot;未達標&quot;)" table:style-name="ce13">
            <text:p>未達標</text:p>
          </table:table-cell>
          <table:table-cell office:value-type="string" office:string-value="未達標" table:formula="of:=IF([.H278]&gt;=[.J27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2</text:p>
          </table:table-cell>
          <table:table-cell office:value-type="string" table:style-name="ce4">
            <text:p>修德國小</text:p>
          </table:table-cell>
          <table:table-cell office:value-type="float" office:value="186" table:style-name="ce3">
            <text:p>186</text:p>
          </table:table-cell>
          <table:table-cell office:value-type="float" office:value="1621.57" table:style-name="ce1">
            <text:p>1621.57</text:p>
          </table:table-cell>
          <table:table-cell office:value-type="float" office:value="4754.43" table:style-name="ce1">
            <text:p>4754.43</text:p>
          </table:table-cell>
          <table:table-cell office:value-type="float" office:value="6376" table:formula="of:=SUM([.D279:.E279])" table:style-name="ce1">
            <text:p>6376</text:p>
          </table:table-cell>
          <table:table-cell office:value-type="float" office:value="0.24" table:style-name="ce1">
            <text:p>0.24</text:p>
          </table:table-cell>
          <table:table-cell office:value-type="float" office:value="0" table:style-name="ce1">
            <text:p>0</text:p>
          </table:table-cell>
          <table:table-cell office:value-type="float" office:value="0.24" table:formula="of:=SUM([.G279:.H279])" table:style-name="ce1">
            <text:p>0.24</text:p>
          </table:table-cell>
          <table:table-cell office:value-type="float" office:value="744" table:formula="of:=[.C279]*4" table:style-name="ce3">
            <text:p>744</text:p>
          </table:table-cell>
          <table:table-cell office:value-type="string" office:string-value="達標" table:formula="of:=IF([.D279]&gt;=[.J279];&quot;達標&quot;;&quot;未達標&quot;)" table:style-name="ce13">
            <text:p>達標</text:p>
          </table:table-cell>
          <table:table-cell office:value-type="string" office:string-value="達標" table:formula="of:=IF([.E279]&gt;=[.J279];&quot;達標&quot;;&quot;未達標&quot;)" table:style-name="ce13">
            <text:p>達標</text:p>
          </table:table-cell>
          <table:table-cell office:value-type="string" office:string-value="未達標" table:formula="of:=IF([.G279]&gt;=[.J279];&quot;達標&quot;;&quot;未達標&quot;)" table:style-name="ce13">
            <text:p>未達標</text:p>
          </table:table-cell>
          <table:table-cell office:value-type="string" office:string-value="未達標" table:formula="of:=IF([.H279]&gt;=[.J27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3</text:p>
          </table:table-cell>
          <table:table-cell office:value-type="string" table:style-name="ce4">
            <text:p>二重國小</text:p>
          </table:table-cell>
          <table:table-cell office:value-type="float" office:value="174" table:style-name="ce3">
            <text:p>174</text:p>
          </table:table-cell>
          <table:table-cell office:value-type="float" office:value="8010.02" table:style-name="ce1">
            <text:p>8010.02</text:p>
          </table:table-cell>
          <table:table-cell office:value-type="float" office:value="18215.53" table:style-name="ce1">
            <text:p>18215.53</text:p>
          </table:table-cell>
          <table:table-cell office:value-type="float" office:value="26225.55" table:formula="of:=SUM([.D280:.E280])" table:style-name="ce1">
            <text:p>26225.55</text:p>
          </table:table-cell>
          <table:table-cell office:value-type="float" office:value="8.52" table:style-name="ce1">
            <text:p>8.52</text:p>
          </table:table-cell>
          <table:table-cell office:value-type="float" office:value="24.19" table:style-name="ce1">
            <text:p>24.19</text:p>
          </table:table-cell>
          <table:table-cell office:value-type="float" office:value="32.71" table:formula="of:=SUM([.G280:.H280])" table:style-name="ce1">
            <text:p>32.71</text:p>
          </table:table-cell>
          <table:table-cell office:value-type="float" office:value="696" table:formula="of:=[.C280]*4" table:style-name="ce3">
            <text:p>696</text:p>
          </table:table-cell>
          <table:table-cell office:value-type="string" office:string-value="達標" table:formula="of:=IF([.D280]&gt;=[.J280];&quot;達標&quot;;&quot;未達標&quot;)" table:style-name="ce13">
            <text:p>達標</text:p>
          </table:table-cell>
          <table:table-cell office:value-type="string" office:string-value="達標" table:formula="of:=IF([.E280]&gt;=[.J280];&quot;達標&quot;;&quot;未達標&quot;)" table:style-name="ce13">
            <text:p>達標</text:p>
          </table:table-cell>
          <table:table-cell office:value-type="string" office:string-value="未達標" table:formula="of:=IF([.G280]&gt;=[.J280];&quot;達標&quot;;&quot;未達標&quot;)" table:style-name="ce13">
            <text:p>未達標</text:p>
          </table:table-cell>
          <table:table-cell office:value-type="string" office:string-value="未達標" table:formula="of:=IF([.H280]&gt;=[.J28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4</text:p>
          </table:table-cell>
          <table:table-cell office:value-type="string" table:style-name="ce4">
            <text:p>興穀國小</text:p>
          </table:table-cell>
          <table:table-cell office:value-type="float" office:value="56" table:style-name="ce5">
            <text:p>56</text:p>
          </table:table-cell>
          <table:table-cell office:value-type="float" office:value="102.8" table:style-name="ce1">
            <text:p>102.8</text:p>
          </table:table-cell>
          <table:table-cell office:value-type="float" office:value="263.3" table:style-name="ce1">
            <text:p>263.3</text:p>
          </table:table-cell>
          <table:table-cell office:value-type="float" office:value="366.1" table:formula="of:=SUM([.D281:.E281])" table:style-name="ce1">
            <text:p>366.1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281:.H281])" table:style-name="ce1">
            <text:p>0</text:p>
          </table:table-cell>
          <table:table-cell office:value-type="float" office:value="224" table:formula="of:=[.C281]*4" table:style-name="ce3">
            <text:p>224</text:p>
          </table:table-cell>
          <table:table-cell office:value-type="string" office:string-value="未達標" table:formula="of:=IF([.D281]&gt;=[.J281];&quot;達標&quot;;&quot;未達標&quot;)" table:style-name="ce13">
            <text:p>未達標</text:p>
          </table:table-cell>
          <table:table-cell office:value-type="string" office:string-value="達標" table:formula="of:=IF([.E281]&gt;=[.J281];&quot;達標&quot;;&quot;未達標&quot;)" table:style-name="ce13">
            <text:p>達標</text:p>
          </table:table-cell>
          <table:table-cell office:value-type="string" office:string-value="未達標" table:formula="of:=IF([.G281]&gt;=[.J281];&quot;達標&quot;;&quot;未達標&quot;)" table:style-name="ce13">
            <text:p>未達標</text:p>
          </table:table-cell>
          <table:table-cell office:value-type="string" office:string-value="未達標" table:formula="of:=IF([.H281]&gt;=[.J28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5</text:p>
          </table:table-cell>
          <table:table-cell office:value-type="string" table:style-name="ce4">
            <text:p>興化國小</text:p>
          </table:table-cell>
          <table:table-cell office:value-type="float" office:value="52" table:style-name="ce3">
            <text:p>52</text:p>
          </table:table-cell>
          <table:table-cell office:value-type="float" office:value="4155.07" table:style-name="ce1">
            <text:p>4155.07</text:p>
          </table:table-cell>
          <table:table-cell office:value-type="float" office:value="7830.4" table:style-name="ce1">
            <text:p>7830.4</text:p>
          </table:table-cell>
          <table:table-cell office:value-type="float" office:value="11985.47" table:formula="of:=SUM([.D282:.E282])" table:style-name="ce1">
            <text:p>11985.47</text:p>
          </table:table-cell>
          <table:table-cell office:value-type="float" office:value="10.02" table:style-name="ce1">
            <text:p>10.02</text:p>
          </table:table-cell>
          <table:table-cell office:value-type="float" office:value="7.88" table:style-name="ce1">
            <text:p>7.88</text:p>
          </table:table-cell>
          <table:table-cell office:value-type="float" office:value="17.899999999999999" table:formula="of:=SUM([.G282:.H282])" table:style-name="ce1">
            <text:p>17.9</text:p>
          </table:table-cell>
          <table:table-cell office:value-type="float" office:value="208" table:formula="of:=[.C282]*4" table:style-name="ce3">
            <text:p>208</text:p>
          </table:table-cell>
          <table:table-cell office:value-type="string" office:string-value="達標" table:formula="of:=IF([.D282]&gt;=[.J282];&quot;達標&quot;;&quot;未達標&quot;)" table:style-name="ce13">
            <text:p>達標</text:p>
          </table:table-cell>
          <table:table-cell office:value-type="string" office:string-value="達標" table:formula="of:=IF([.E282]&gt;=[.J282];&quot;達標&quot;;&quot;未達標&quot;)" table:style-name="ce13">
            <text:p>達標</text:p>
          </table:table-cell>
          <table:table-cell office:value-type="string" office:string-value="未達標" table:formula="of:=IF([.G282]&gt;=[.J282];&quot;達標&quot;;&quot;未達標&quot;)" table:style-name="ce13">
            <text:p>未達標</text:p>
          </table:table-cell>
          <table:table-cell office:value-type="string" office:string-value="未達標" table:formula="of:=IF([.H282]&gt;=[.J28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6</text:p>
          </table:table-cell>
          <table:table-cell office:value-type="string" table:style-name="ce4">
            <text:p>中山國小</text:p>
          </table:table-cell>
          <table:table-cell office:value-type="float" office:value="300" table:style-name="ce3">
            <text:p>300</text:p>
          </table:table-cell>
          <table:table-cell office:value-type="float" office:value="6742.55" table:style-name="ce1">
            <text:p>6742.55</text:p>
          </table:table-cell>
          <table:table-cell office:value-type="float" office:value="27784.73" table:style-name="ce1">
            <text:p>27784.73</text:p>
          </table:table-cell>
          <table:table-cell office:value-type="float" office:value="34527.279999999999" table:formula="of:=SUM([.D283:.E283])" table:style-name="ce1">
            <text:p>34527.28</text:p>
          </table:table-cell>
          <table:table-cell office:value-type="float" office:value="11.94" table:style-name="ce1">
            <text:p>11.94</text:p>
          </table:table-cell>
          <table:table-cell office:value-type="float" office:value="94.45" table:style-name="ce1">
            <text:p>94.45</text:p>
          </table:table-cell>
          <table:table-cell office:value-type="float" office:value="106.39" table:formula="of:=SUM([.G283:.H283])" table:style-name="ce1">
            <text:p>106.39</text:p>
          </table:table-cell>
          <table:table-cell office:value-type="float" office:value="1200" table:formula="of:=[.C283]*4" table:style-name="ce3">
            <text:p>1200</text:p>
          </table:table-cell>
          <table:table-cell office:value-type="string" office:string-value="達標" table:formula="of:=IF([.D283]&gt;=[.J283];&quot;達標&quot;;&quot;未達標&quot;)" table:style-name="ce13">
            <text:p>達標</text:p>
          </table:table-cell>
          <table:table-cell office:value-type="string" office:string-value="達標" table:formula="of:=IF([.E283]&gt;=[.J283];&quot;達標&quot;;&quot;未達標&quot;)" table:style-name="ce13">
            <text:p>達標</text:p>
          </table:table-cell>
          <table:table-cell office:value-type="string" office:string-value="未達標" table:formula="of:=IF([.G283]&gt;=[.J283];&quot;達標&quot;;&quot;未達標&quot;)" table:style-name="ce13">
            <text:p>未達標</text:p>
          </table:table-cell>
          <table:table-cell office:value-type="string" office:string-value="未達標" table:formula="of:=IF([.H283]&gt;=[.J28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7</text:p>
          </table:table-cell>
          <table:table-cell office:value-type="string" table:style-name="ce4">
            <text:p>三多國小</text:p>
          </table:table-cell>
          <table:table-cell office:value-type="float" office:value="186" table:style-name="ce3">
            <text:p>186</text:p>
          </table:table-cell>
          <table:table-cell office:value-type="float" office:value="7306.94" table:style-name="ce1">
            <text:p>7306.94</text:p>
          </table:table-cell>
          <table:table-cell office:value-type="float" office:value="34421.96" table:style-name="ce1">
            <text:p>34421.96</text:p>
          </table:table-cell>
          <table:table-cell office:value-type="float" office:value="41728.9" table:formula="of:=SUM([.D284:.E284])" table:style-name="ce1">
            <text:p>41728.9</text:p>
          </table:table-cell>
          <table:table-cell office:value-type="float" office:value="0" table:style-name="ce1">
            <text:p>0</text:p>
          </table:table-cell>
          <table:table-cell office:value-type="float" office:value="15.24" table:style-name="ce1">
            <text:p>15.24</text:p>
          </table:table-cell>
          <table:table-cell office:value-type="float" office:value="15.24" table:formula="of:=SUM([.G284:.H284])" table:style-name="ce1">
            <text:p>15.24</text:p>
          </table:table-cell>
          <table:table-cell office:value-type="float" office:value="744" table:formula="of:=[.C284]*4" table:style-name="ce3">
            <text:p>744</text:p>
          </table:table-cell>
          <table:table-cell office:value-type="string" office:string-value="達標" table:formula="of:=IF([.D284]&gt;=[.J284];&quot;達標&quot;;&quot;未達標&quot;)" table:style-name="ce13">
            <text:p>達標</text:p>
          </table:table-cell>
          <table:table-cell office:value-type="string" office:string-value="達標" table:formula="of:=IF([.E284]&gt;=[.J284];&quot;達標&quot;;&quot;未達標&quot;)" table:style-name="ce13">
            <text:p>達標</text:p>
          </table:table-cell>
          <table:table-cell office:value-type="string" office:string-value="未達標" table:formula="of:=IF([.G284]&gt;=[.J284];&quot;達標&quot;;&quot;未達標&quot;)" table:style-name="ce13">
            <text:p>未達標</text:p>
          </table:table-cell>
          <table:table-cell office:value-type="string" office:string-value="未達標" table:formula="of:=IF([.H284]&gt;=[.J28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8</text:p>
          </table:table-cell>
          <table:table-cell office:value-type="string" table:style-name="ce4">
            <text:p>實踐國小</text:p>
          </table:table-cell>
          <table:table-cell office:value-type="float" office:value="186" table:style-name="ce3">
            <text:p>186</text:p>
          </table:table-cell>
          <table:table-cell office:value-type="float" office:value="4000.26" table:style-name="ce1">
            <text:p>4000.26</text:p>
          </table:table-cell>
          <table:table-cell office:value-type="float" office:value="11016.94" table:style-name="ce1">
            <text:p>11016.94</text:p>
          </table:table-cell>
          <table:table-cell office:value-type="float" office:value="15017.2" table:formula="of:=SUM([.D285:.E285])" table:style-name="ce1">
            <text:p>15017.2</text:p>
          </table:table-cell>
          <table:table-cell office:value-type="float" office:value="0" table:style-name="ce1">
            <text:p>0</text:p>
          </table:table-cell>
          <table:table-cell office:value-type="float" office:value="0.02" table:style-name="ce1">
            <text:p>0.02</text:p>
          </table:table-cell>
          <table:table-cell office:value-type="float" office:value="0.02" table:formula="of:=SUM([.G285:.H285])" table:style-name="ce1">
            <text:p>0.02</text:p>
          </table:table-cell>
          <table:table-cell office:value-type="float" office:value="744" table:formula="of:=[.C285]*4" table:style-name="ce3">
            <text:p>744</text:p>
          </table:table-cell>
          <table:table-cell office:value-type="string" office:string-value="達標" table:formula="of:=IF([.D285]&gt;=[.J285];&quot;達標&quot;;&quot;未達標&quot;)" table:style-name="ce13">
            <text:p>達標</text:p>
          </table:table-cell>
          <table:table-cell office:value-type="string" office:string-value="達標" table:formula="of:=IF([.E285]&gt;=[.J285];&quot;達標&quot;;&quot;未達標&quot;)" table:style-name="ce13">
            <text:p>達標</text:p>
          </table:table-cell>
          <table:table-cell office:value-type="string" office:string-value="未達標" table:formula="of:=IF([.G285]&gt;=[.J285];&quot;達標&quot;;&quot;未達標&quot;)" table:style-name="ce13">
            <text:p>未達標</text:p>
          </table:table-cell>
          <table:table-cell office:value-type="string" office:string-value="未達標" table:formula="of:=IF([.H285]&gt;=[.J28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69</text:p>
          </table:table-cell>
          <table:table-cell office:value-type="string" table:style-name="ce4">
            <text:p>大觀國小</text:p>
          </table:table-cell>
          <table:table-cell office:value-type="float" office:value="224" table:style-name="ce3">
            <text:p>224</text:p>
          </table:table-cell>
          <table:table-cell office:value-type="float" office:value="8349.44" table:style-name="ce1">
            <text:p>8349.44</text:p>
          </table:table-cell>
          <table:table-cell office:value-type="float" office:value="27419.52" table:style-name="ce1">
            <text:p>27419.52</text:p>
          </table:table-cell>
          <table:table-cell office:value-type="float" office:value="35768.959999999999" table:formula="of:=SUM([.D286:.E286])" table:style-name="ce1">
            <text:p>35768.96</text:p>
          </table:table-cell>
          <table:table-cell office:value-type="float" office:value="10.17" table:style-name="ce1">
            <text:p>10.17</text:p>
          </table:table-cell>
          <table:table-cell office:value-type="float" office:value="76.52" table:style-name="ce1">
            <text:p>76.52</text:p>
          </table:table-cell>
          <table:table-cell office:value-type="float" office:value="86.69" table:formula="of:=SUM([.G286:.H286])" table:style-name="ce1">
            <text:p>86.69</text:p>
          </table:table-cell>
          <table:table-cell office:value-type="float" office:value="896" table:formula="of:=[.C286]*4" table:style-name="ce3">
            <text:p>896</text:p>
          </table:table-cell>
          <table:table-cell office:value-type="string" office:string-value="達標" table:formula="of:=IF([.D286]&gt;=[.J286];&quot;達標&quot;;&quot;未達標&quot;)" table:style-name="ce13">
            <text:p>達標</text:p>
          </table:table-cell>
          <table:table-cell office:value-type="string" office:string-value="達標" table:formula="of:=IF([.E286]&gt;=[.J286];&quot;達標&quot;;&quot;未達標&quot;)" table:style-name="ce13">
            <text:p>達標</text:p>
          </table:table-cell>
          <table:table-cell office:value-type="string" office:string-value="未達標" table:formula="of:=IF([.G286]&gt;=[.J286];&quot;達標&quot;;&quot;未達標&quot;)" table:style-name="ce13">
            <text:p>未達標</text:p>
          </table:table-cell>
          <table:table-cell office:value-type="string" office:string-value="未達標" table:formula="of:=IF([.H286]&gt;=[.J28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0</text:p>
          </table:table-cell>
          <table:table-cell office:value-type="string" table:style-name="ce4">
            <text:p>溪洲國小</text:p>
          </table:table-cell>
          <table:table-cell office:value-type="float" office:value="320" table:style-name="ce3">
            <text:p>320</text:p>
          </table:table-cell>
          <table:table-cell office:value-type="float" office:value="0" table:style-name="ce1">
            <text:p>0</text:p>
          </table:table-cell>
          <table:table-cell office:value-type="float" office:value="55610.69" table:style-name="ce1">
            <text:p>55610.69</text:p>
          </table:table-cell>
          <table:table-cell office:value-type="float" office:value="55610.69" table:formula="of:=SUM([.D287:.E287])" table:style-name="ce1">
            <text:p>55610.69</text:p>
          </table:table-cell>
          <table:table-cell office:value-type="float" office:value="0" table:style-name="ce1">
            <text:p>0</text:p>
          </table:table-cell>
          <table:table-cell office:value-type="float" office:value="310.89" table:style-name="ce1">
            <text:p>310.89</text:p>
          </table:table-cell>
          <table:table-cell office:value-type="float" office:value="310.89" table:formula="of:=SUM([.G287:.H287])" table:style-name="ce1">
            <text:p>310.89</text:p>
          </table:table-cell>
          <table:table-cell office:value-type="float" office:value="1280" table:formula="of:=[.C287]*4" table:style-name="ce3">
            <text:p>1280</text:p>
          </table:table-cell>
          <table:table-cell office:value-type="string" office:string-value="未達標" table:formula="of:=IF([.D287]&gt;=[.J287];&quot;達標&quot;;&quot;未達標&quot;)" table:style-name="ce13">
            <text:p>未達標</text:p>
          </table:table-cell>
          <table:table-cell office:value-type="string" office:string-value="達標" table:formula="of:=IF([.E287]&gt;=[.J287];&quot;達標&quot;;&quot;未達標&quot;)" table:style-name="ce13">
            <text:p>達標</text:p>
          </table:table-cell>
          <table:table-cell office:value-type="string" office:string-value="未達標" table:formula="of:=IF([.G287]&gt;=[.J287];&quot;達標&quot;;&quot;未達標&quot;)" table:style-name="ce13">
            <text:p>未達標</text:p>
          </table:table-cell>
          <table:table-cell office:value-type="string" office:string-value="未達標" table:formula="of:=IF([.H287]&gt;=[.J28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1</text:p>
          </table:table-cell>
          <table:table-cell office:value-type="string" table:style-name="ce4">
            <text:p>信義國小</text:p>
          </table:table-cell>
          <table:table-cell office:value-type="float" office:value="48" table:style-name="ce3">
            <text:p>48</text:p>
          </table:table-cell>
          <table:table-cell office:value-type="float" office:value="12367.98" table:style-name="ce1">
            <text:p>12367.98</text:p>
          </table:table-cell>
          <table:table-cell office:value-type="float" office:value="59919.6" table:style-name="ce1">
            <text:p>59919.6</text:p>
          </table:table-cell>
          <table:table-cell office:value-type="float" office:value="72287.58" table:formula="of:=SUM([.D288:.E288])" table:style-name="ce1">
            <text:p>72287.58</text:p>
          </table:table-cell>
          <table:table-cell office:value-type="float" office:value="0.31" table:style-name="ce1">
            <text:p>0.31</text:p>
          </table:table-cell>
          <table:table-cell office:value-type="float" office:value="24" table:style-name="ce1">
            <text:p>24</text:p>
          </table:table-cell>
          <table:table-cell office:value-type="float" office:value="24.31" table:formula="of:=SUM([.G288:.H288])" table:style-name="ce1">
            <text:p>24.31</text:p>
          </table:table-cell>
          <table:table-cell office:value-type="float" office:value="192" table:formula="of:=[.C288]*4" table:style-name="ce3">
            <text:p>192</text:p>
          </table:table-cell>
          <table:table-cell office:value-type="string" office:string-value="達標" table:formula="of:=IF([.D288]&gt;=[.J288];&quot;達標&quot;;&quot;未達標&quot;)" table:style-name="ce13">
            <text:p>達標</text:p>
          </table:table-cell>
          <table:table-cell office:value-type="string" office:string-value="達標" table:formula="of:=IF([.E288]&gt;=[.J288];&quot;達標&quot;;&quot;未達標&quot;)" table:style-name="ce13">
            <text:p>達標</text:p>
          </table:table-cell>
          <table:table-cell office:value-type="string" office:string-value="未達標" table:formula="of:=IF([.G288]&gt;=[.J288];&quot;達標&quot;;&quot;未達標&quot;)" table:style-name="ce13">
            <text:p>未達標</text:p>
          </table:table-cell>
          <table:table-cell office:value-type="string" office:string-value="未達標" table:formula="of:=IF([.H288]&gt;=[.J28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2</text:p>
          </table:table-cell>
          <table:table-cell office:value-type="string" table:style-name="ce4">
            <text:p>重慶國小</text:p>
          </table:table-cell>
          <table:table-cell office:value-type="float" office:value="300" table:style-name="ce3">
            <text:p>300</text:p>
          </table:table-cell>
          <table:table-cell office:value-type="float" office:value="7287.13" table:style-name="ce1">
            <text:p>7287.13</text:p>
          </table:table-cell>
          <table:table-cell office:value-type="float" office:value="20774.2" table:style-name="ce1">
            <text:p>20774.2</text:p>
          </table:table-cell>
          <table:table-cell office:value-type="float" office:value="28061.33" table:formula="of:=SUM([.D289:.E289])" table:style-name="ce1">
            <text:p>28061.33</text:p>
          </table:table-cell>
          <table:table-cell office:value-type="float" office:value="7.0000000000000007E-2" table:style-name="ce1">
            <text:p>0.07</text:p>
          </table:table-cell>
          <table:table-cell office:value-type="float" office:value="13.05" table:style-name="ce1">
            <text:p>13.05</text:p>
          </table:table-cell>
          <table:table-cell office:value-type="float" office:value="13.120000000000001" table:formula="of:=SUM([.G289:.H289])" table:style-name="ce1">
            <text:p>13.12</text:p>
          </table:table-cell>
          <table:table-cell office:value-type="float" office:value="1200" table:formula="of:=[.C289]*4" table:style-name="ce3">
            <text:p>1200</text:p>
          </table:table-cell>
          <table:table-cell office:value-type="string" office:string-value="達標" table:formula="of:=IF([.D289]&gt;=[.J289];&quot;達標&quot;;&quot;未達標&quot;)" table:style-name="ce13">
            <text:p>達標</text:p>
          </table:table-cell>
          <table:table-cell office:value-type="string" office:string-value="達標" table:formula="of:=IF([.E289]&gt;=[.J289];&quot;達標&quot;;&quot;未達標&quot;)" table:style-name="ce13">
            <text:p>達標</text:p>
          </table:table-cell>
          <table:table-cell office:value-type="string" office:string-value="未達標" table:formula="of:=IF([.G289]&gt;=[.J289];&quot;達標&quot;;&quot;未達標&quot;)" table:style-name="ce13">
            <text:p>未達標</text:p>
          </table:table-cell>
          <table:table-cell office:value-type="string" office:string-value="未達標" table:formula="of:=IF([.H289]&gt;=[.J28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3</text:p>
          </table:table-cell>
          <table:table-cell office:value-type="string" table:style-name="ce4">
            <text:p>樂利國小</text:p>
          </table:table-cell>
          <table:table-cell office:value-type="float" office:value="330" table:style-name="ce3">
            <text:p>330</text:p>
          </table:table-cell>
          <table:table-cell office:value-type="float" office:value="6046.13" table:style-name="ce1">
            <text:p>6046.13</text:p>
          </table:table-cell>
          <table:table-cell office:value-type="float" office:value="18135.84" table:style-name="ce1">
            <text:p>18135.84</text:p>
          </table:table-cell>
          <table:table-cell office:value-type="float" office:value="24181.97" table:formula="of:=SUM([.D290:.E290])" table:style-name="ce1">
            <text:p>24181.97</text:p>
          </table:table-cell>
          <table:table-cell office:value-type="float" office:value="0.02" table:style-name="ce1">
            <text:p>0.02</text:p>
          </table:table-cell>
          <table:table-cell office:value-type="float" office:value="19.38" table:style-name="ce1">
            <text:p>19.38</text:p>
          </table:table-cell>
          <table:table-cell office:value-type="float" office:value="19.399999999999999" table:formula="of:=SUM([.G290:.H290])" table:style-name="ce1">
            <text:p>19.4</text:p>
          </table:table-cell>
          <table:table-cell office:value-type="float" office:value="1320" table:formula="of:=[.C290]*4" table:style-name="ce3">
            <text:p>1320</text:p>
          </table:table-cell>
          <table:table-cell office:value-type="string" office:string-value="達標" table:formula="of:=IF([.D290]&gt;=[.J290];&quot;達標&quot;;&quot;未達標&quot;)" table:style-name="ce13">
            <text:p>達標</text:p>
          </table:table-cell>
          <table:table-cell office:value-type="string" office:string-value="達標" table:formula="of:=IF([.E290]&gt;=[.J290];&quot;達標&quot;;&quot;未達標&quot;)" table:style-name="ce13">
            <text:p>達標</text:p>
          </table:table-cell>
          <table:table-cell office:value-type="string" office:string-value="未達標" table:formula="of:=IF([.G290]&gt;=[.J290];&quot;達標&quot;;&quot;未達標&quot;)" table:style-name="ce13">
            <text:p>未達標</text:p>
          </table:table-cell>
          <table:table-cell office:value-type="string" office:string-value="未達標" table:formula="of:=IF([.H290]&gt;=[.J29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4</text:p>
          </table:table-cell>
          <table:table-cell office:value-type="string" table:style-name="ce4">
            <text:p>安和國小</text:p>
          </table:table-cell>
          <table:table-cell office:value-type="float" office:value="390" table:style-name="ce3">
            <text:p>390</text:p>
          </table:table-cell>
          <table:table-cell office:value-type="float" office:value="15717.99" table:style-name="ce1">
            <text:p>15717.99</text:p>
          </table:table-cell>
          <table:table-cell office:value-type="float" office:value="29112.73" table:style-name="ce1">
            <text:p>29112.73</text:p>
          </table:table-cell>
          <table:table-cell office:value-type="float" office:value="44830.720000000001" table:formula="of:=SUM([.D291:.E291])" table:style-name="ce1">
            <text:p>44830.72</text:p>
          </table:table-cell>
          <table:table-cell office:value-type="float" office:value="0.23" table:style-name="ce1">
            <text:p>0.23</text:p>
          </table:table-cell>
          <table:table-cell office:value-type="float" office:value="46.56" table:style-name="ce1">
            <text:p>46.56</text:p>
          </table:table-cell>
          <table:table-cell office:value-type="float" office:value="46.79" table:formula="of:=SUM([.G291:.H291])" table:style-name="ce1">
            <text:p>46.79</text:p>
          </table:table-cell>
          <table:table-cell office:value-type="float" office:value="1560" table:formula="of:=[.C291]*4" table:style-name="ce3">
            <text:p>1560</text:p>
          </table:table-cell>
          <table:table-cell office:value-type="string" office:string-value="達標" table:formula="of:=IF([.D291]&gt;=[.J291];&quot;達標&quot;;&quot;未達標&quot;)" table:style-name="ce13">
            <text:p>達標</text:p>
          </table:table-cell>
          <table:table-cell office:value-type="string" office:string-value="達標" table:formula="of:=IF([.E291]&gt;=[.J291];&quot;達標&quot;;&quot;未達標&quot;)" table:style-name="ce13">
            <text:p>達標</text:p>
          </table:table-cell>
          <table:table-cell office:value-type="string" office:string-value="未達標" table:formula="of:=IF([.G291]&gt;=[.J291];&quot;達標&quot;;&quot;未達標&quot;)" table:style-name="ce13">
            <text:p>未達標</text:p>
          </table:table-cell>
          <table:table-cell office:value-type="string" office:string-value="未達標" table:formula="of:=IF([.H291]&gt;=[.J29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5</text:p>
          </table:table-cell>
          <table:table-cell office:value-type="string" table:style-name="ce4">
            <text:p>彭福國小</text:p>
          </table:table-cell>
          <table:table-cell office:value-type="float" office:value="155" table:style-name="ce3">
            <text:p>155</text:p>
          </table:table-cell>
          <table:table-cell office:value-type="float" office:value="4863.1000000000004" table:style-name="ce1">
            <text:p>4863.1</text:p>
          </table:table-cell>
          <table:table-cell office:value-type="float" office:value="7967.2" table:style-name="ce1">
            <text:p>7967.2</text:p>
          </table:table-cell>
          <table:table-cell office:value-type="float" office:value="12830.3" table:formula="of:=SUM([.D292:.E292])" table:style-name="ce1">
            <text:p>12830.3</text:p>
          </table:table-cell>
          <table:table-cell office:value-type="float" office:value="0.02" table:style-name="ce1">
            <text:p>0.02</text:p>
          </table:table-cell>
          <table:table-cell office:value-type="float" office:value="6.97" table:style-name="ce1">
            <text:p>6.97</text:p>
          </table:table-cell>
          <table:table-cell office:value-type="float" office:value="6.9899999999999993" table:formula="of:=SUM([.G292:.H292])" table:style-name="ce1">
            <text:p>6.99</text:p>
          </table:table-cell>
          <table:table-cell office:value-type="float" office:value="620" table:formula="of:=[.C292]*4" table:style-name="ce3">
            <text:p>620</text:p>
          </table:table-cell>
          <table:table-cell office:value-type="string" office:string-value="達標" table:formula="of:=IF([.D292]&gt;=[.J292];&quot;達標&quot;;&quot;未達標&quot;)" table:style-name="ce13">
            <text:p>達標</text:p>
          </table:table-cell>
          <table:table-cell office:value-type="string" office:string-value="達標" table:formula="of:=IF([.E292]&gt;=[.J292];&quot;達標&quot;;&quot;未達標&quot;)" table:style-name="ce13">
            <text:p>達標</text:p>
          </table:table-cell>
          <table:table-cell office:value-type="string" office:string-value="未達標" table:formula="of:=IF([.G292]&gt;=[.J292];&quot;達標&quot;;&quot;未達標&quot;)" table:style-name="ce13">
            <text:p>未達標</text:p>
          </table:table-cell>
          <table:table-cell office:value-type="string" office:string-value="未達標" table:formula="of:=IF([.H292]&gt;=[.J29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6</text:p>
          </table:table-cell>
          <table:table-cell office:value-type="string" table:style-name="ce4">
            <text:p>育林國小</text:p>
          </table:table-cell>
          <table:table-cell office:value-type="float" office:value="90" table:style-name="ce3">
            <text:p>90</text:p>
          </table:table-cell>
          <table:table-cell office:value-type="float" office:value="29.96" table:style-name="ce1">
            <text:p>29.96</text:p>
          </table:table-cell>
          <table:table-cell office:value-type="float" office:value="0" table:style-name="ce1">
            <text:p>0</text:p>
          </table:table-cell>
          <table:table-cell office:value-type="float" office:value="29.96" table:formula="of:=SUM([.D293:.E293])" table:style-name="ce1">
            <text:p>29.96</text:p>
          </table:table-cell>
          <table:table-cell office:value-type="float" office:value="7.18" table:style-name="ce1">
            <text:p>7.18</text:p>
          </table:table-cell>
          <table:table-cell office:value-type="float" office:value="0" table:style-name="ce1">
            <text:p>0</text:p>
          </table:table-cell>
          <table:table-cell office:value-type="float" office:value="7.18" table:formula="of:=SUM([.G293:.H293])" table:style-name="ce1">
            <text:p>7.18</text:p>
          </table:table-cell>
          <table:table-cell office:value-type="float" office:value="360" table:formula="of:=[.C293]*4" table:style-name="ce3">
            <text:p>360</text:p>
          </table:table-cell>
          <table:table-cell office:value-type="string" office:string-value="未達標" table:formula="of:=IF([.D293]&gt;=[.J293];&quot;達標&quot;;&quot;未達標&quot;)" table:style-name="ce13">
            <text:p>未達標</text:p>
          </table:table-cell>
          <table:table-cell office:value-type="string" office:string-value="未達標" table:formula="of:=IF([.E293]&gt;=[.J293];&quot;達標&quot;;&quot;未達標&quot;)" table:style-name="ce13">
            <text:p>未達標</text:p>
          </table:table-cell>
          <table:table-cell office:value-type="string" office:string-value="未達標" table:formula="of:=IF([.G293]&gt;=[.J293];&quot;達標&quot;;&quot;未達標&quot;)" table:style-name="ce13">
            <text:p>未達標</text:p>
          </table:table-cell>
          <table:table-cell office:value-type="string" office:string-value="未達標" table:formula="of:=IF([.H293]&gt;=[.J29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7</text:p>
          </table:table-cell>
          <table:table-cell office:value-type="string" table:style-name="ce4">
            <text:p>建國國小</text:p>
          </table:table-cell>
          <table:table-cell office:value-type="float" office:value="192" table:style-name="ce3">
            <text:p>192</text:p>
          </table:table-cell>
          <table:table-cell office:value-type="float" office:value="3779.95" table:style-name="ce1">
            <text:p>3779.95</text:p>
          </table:table-cell>
          <table:table-cell office:value-type="float" office:value="2291.16" table:style-name="ce1">
            <text:p>2291.16</text:p>
          </table:table-cell>
          <table:table-cell office:value-type="float" office:value="6071.11" table:formula="of:=SUM([.D294:.E294])" table:style-name="ce1">
            <text:p>6071.11</text:p>
          </table:table-cell>
          <table:table-cell office:value-type="float" office:value="53.21" table:style-name="ce1">
            <text:p>53.21</text:p>
          </table:table-cell>
          <table:table-cell office:value-type="float" office:value="39.65" table:style-name="ce1">
            <text:p>39.65</text:p>
          </table:table-cell>
          <table:table-cell office:value-type="float" office:value="92.86" table:formula="of:=SUM([.G294:.H294])" table:style-name="ce1">
            <text:p>92.86</text:p>
          </table:table-cell>
          <table:table-cell office:value-type="float" office:value="768" table:formula="of:=[.C294]*4" table:style-name="ce3">
            <text:p>768</text:p>
          </table:table-cell>
          <table:table-cell office:value-type="string" office:string-value="達標" table:formula="of:=IF([.D294]&gt;=[.J294];&quot;達標&quot;;&quot;未達標&quot;)" table:style-name="ce13">
            <text:p>達標</text:p>
          </table:table-cell>
          <table:table-cell office:value-type="string" office:string-value="達標" table:formula="of:=IF([.E294]&gt;=[.J294];&quot;達標&quot;;&quot;未達標&quot;)" table:style-name="ce13">
            <text:p>達標</text:p>
          </table:table-cell>
          <table:table-cell office:value-type="string" office:string-value="未達標" table:formula="of:=IF([.G294]&gt;=[.J294];&quot;達標&quot;;&quot;未達標&quot;)" table:style-name="ce13">
            <text:p>未達標</text:p>
          </table:table-cell>
          <table:table-cell office:value-type="string" office:string-value="未達標" table:formula="of:=IF([.H294]&gt;=[.J29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8</text:p>
          </table:table-cell>
          <table:table-cell office:value-type="string" table:style-name="ce4">
            <text:p>安溪國小</text:p>
          </table:table-cell>
          <table:table-cell office:value-type="float" office:value="135" table:style-name="ce3">
            <text:p>135</text:p>
          </table:table-cell>
          <table:table-cell office:value-type="float" office:value="1788.4" table:style-name="ce1">
            <text:p>1788.4</text:p>
          </table:table-cell>
          <table:table-cell office:value-type="float" office:value="11484.41" table:style-name="ce1">
            <text:p>11484.41</text:p>
          </table:table-cell>
          <table:table-cell office:value-type="float" office:value="13272.81" table:formula="of:=SUM([.D295:.E295])" table:style-name="ce1">
            <text:p>13272.81</text:p>
          </table:table-cell>
          <table:table-cell office:value-type="float" office:value="0" table:style-name="ce1">
            <text:p>0</text:p>
          </table:table-cell>
          <table:table-cell office:value-type="float" office:value="21.32" table:style-name="ce1">
            <text:p>21.32</text:p>
          </table:table-cell>
          <table:table-cell office:value-type="float" office:value="21.32" table:formula="of:=SUM([.G295:.H295])" table:style-name="ce1">
            <text:p>21.32</text:p>
          </table:table-cell>
          <table:table-cell office:value-type="float" office:value="540" table:formula="of:=[.C295]*4" table:style-name="ce3">
            <text:p>540</text:p>
          </table:table-cell>
          <table:table-cell office:value-type="string" office:string-value="達標" table:formula="of:=IF([.D295]&gt;=[.J295];&quot;達標&quot;;&quot;未達標&quot;)" table:style-name="ce13">
            <text:p>達標</text:p>
          </table:table-cell>
          <table:table-cell office:value-type="string" office:string-value="達標" table:formula="of:=IF([.E295]&gt;=[.J295];&quot;達標&quot;;&quot;未達標&quot;)" table:style-name="ce13">
            <text:p>達標</text:p>
          </table:table-cell>
          <table:table-cell office:value-type="string" office:string-value="未達標" table:formula="of:=IF([.G295]&gt;=[.J295];&quot;達標&quot;;&quot;未達標&quot;)" table:style-name="ce13">
            <text:p>未達標</text:p>
          </table:table-cell>
          <table:table-cell office:value-type="string" office:string-value="未達標" table:formula="of:=IF([.H295]&gt;=[.J29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79</text:p>
          </table:table-cell>
          <table:table-cell office:value-type="string" table:style-name="ce4">
            <text:p>樟樹國小</text:p>
          </table:table-cell>
          <table:table-cell office:value-type="float" office:value="116" table:style-name="ce3">
            <text:p>116</text:p>
          </table:table-cell>
          <table:table-cell office:value-type="float" office:value="11239.37" table:style-name="ce1">
            <text:p>11239.37</text:p>
          </table:table-cell>
          <table:table-cell office:value-type="float" office:value="18510.72" table:style-name="ce1">
            <text:p>18510.72</text:p>
          </table:table-cell>
          <table:table-cell office:value-type="float" office:value="29750.090000000004" table:formula="of:=SUM([.D296:.E296])" table:style-name="ce1">
            <text:p>29750.09</text:p>
          </table:table-cell>
          <table:table-cell office:value-type="float" office:value="0.02" table:style-name="ce1">
            <text:p>0.02</text:p>
          </table:table-cell>
          <table:table-cell office:value-type="float" office:value="50.92" table:style-name="ce1">
            <text:p>50.92</text:p>
          </table:table-cell>
          <table:table-cell office:value-type="float" office:value="50.940000000000005" table:formula="of:=SUM([.G296:.H296])" table:style-name="ce1">
            <text:p>50.94</text:p>
          </table:table-cell>
          <table:table-cell office:value-type="float" office:value="464" table:formula="of:=[.C296]*4" table:style-name="ce3">
            <text:p>464</text:p>
          </table:table-cell>
          <table:table-cell office:value-type="string" office:string-value="達標" table:formula="of:=IF([.D296]&gt;=[.J296];&quot;達標&quot;;&quot;未達標&quot;)" table:style-name="ce13">
            <text:p>達標</text:p>
          </table:table-cell>
          <table:table-cell office:value-type="string" office:string-value="達標" table:formula="of:=IF([.E296]&gt;=[.J296];&quot;達標&quot;;&quot;未達標&quot;)" table:style-name="ce13">
            <text:p>達標</text:p>
          </table:table-cell>
          <table:table-cell office:value-type="string" office:string-value="未達標" table:formula="of:=IF([.G296]&gt;=[.J296];&quot;達標&quot;;&quot;未達標&quot;)" table:style-name="ce13">
            <text:p>未達標</text:p>
          </table:table-cell>
          <table:table-cell office:value-type="string" office:string-value="未達標" table:formula="of:=IF([.H296]&gt;=[.J29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0</text:p>
          </table:table-cell>
          <table:table-cell office:value-type="string" table:style-name="ce4">
            <text:p>金美國小</text:p>
          </table:table-cell>
          <table:table-cell office:value-type="float" office:value="144" table:style-name="ce3">
            <text:p>144</text:p>
          </table:table-cell>
          <table:table-cell office:value-type="float" office:value="4612.2700000000004" table:style-name="ce1">
            <text:p>4612.27</text:p>
          </table:table-cell>
          <table:table-cell office:value-type="float" office:value="10776.5" table:style-name="ce1">
            <text:p>10776.5</text:p>
          </table:table-cell>
          <table:table-cell office:value-type="float" office:value="15388.77" table:formula="of:=SUM([.D297:.E297])" table:style-name="ce1">
            <text:p>15388.77</text:p>
          </table:table-cell>
          <table:table-cell office:value-type="float" office:value="11.45" table:style-name="ce1">
            <text:p>11.45</text:p>
          </table:table-cell>
          <table:table-cell office:value-type="float" office:value="36.909999999999997" table:style-name="ce1">
            <text:p>36.91</text:p>
          </table:table-cell>
          <table:table-cell office:value-type="float" office:value="48.36" table:formula="of:=SUM([.G297:.H297])" table:style-name="ce1">
            <text:p>48.36</text:p>
          </table:table-cell>
          <table:table-cell office:value-type="float" office:value="576" table:formula="of:=[.C297]*4" table:style-name="ce3">
            <text:p>576</text:p>
          </table:table-cell>
          <table:table-cell office:value-type="string" office:string-value="達標" table:formula="of:=IF([.D297]&gt;=[.J297];&quot;達標&quot;;&quot;未達標&quot;)" table:style-name="ce13">
            <text:p>達標</text:p>
          </table:table-cell>
          <table:table-cell office:value-type="string" office:string-value="達標" table:formula="of:=IF([.E297]&gt;=[.J297];&quot;達標&quot;;&quot;未達標&quot;)" table:style-name="ce13">
            <text:p>達標</text:p>
          </table:table-cell>
          <table:table-cell office:value-type="string" office:string-value="未達標" table:formula="of:=IF([.G297]&gt;=[.J297];&quot;達標&quot;;&quot;未達標&quot;)" table:style-name="ce13">
            <text:p>未達標</text:p>
          </table:table-cell>
          <table:table-cell office:value-type="string" office:string-value="未達標" table:formula="of:=IF([.H297]&gt;=[.J29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1</text:p>
          </table:table-cell>
          <table:table-cell office:value-type="string" table:style-name="ce4">
            <text:p>新和國小</text:p>
          </table:table-cell>
          <table:table-cell office:value-type="float" office:value="288" table:style-name="ce3">
            <text:p>288</text:p>
          </table:table-cell>
          <table:table-cell office:value-type="float" office:value="11467.83" table:style-name="ce1">
            <text:p>11467.83</text:p>
          </table:table-cell>
          <table:table-cell office:value-type="float" office:value="12524.24" table:style-name="ce1">
            <text:p>12524.24</text:p>
          </table:table-cell>
          <table:table-cell office:value-type="float" office:value="23992.07" table:formula="of:=SUM([.D298:.E298])" table:style-name="ce1">
            <text:p>23992.07</text:p>
          </table:table-cell>
          <table:table-cell office:value-type="float" office:value="45.35" table:style-name="ce1">
            <text:p>45.35</text:p>
          </table:table-cell>
          <table:table-cell office:value-type="float" office:value="99.19" table:style-name="ce1">
            <text:p>99.19</text:p>
          </table:table-cell>
          <table:table-cell office:value-type="float" office:value="144.54" table:formula="of:=SUM([.G298:.H298])" table:style-name="ce1">
            <text:p>144.54</text:p>
          </table:table-cell>
          <table:table-cell office:value-type="float" office:value="1152" table:formula="of:=[.C298]*4" table:style-name="ce3">
            <text:p>1152</text:p>
          </table:table-cell>
          <table:table-cell office:value-type="string" office:string-value="達標" table:formula="of:=IF([.D298]&gt;=[.J298];&quot;達標&quot;;&quot;未達標&quot;)" table:style-name="ce13">
            <text:p>達標</text:p>
          </table:table-cell>
          <table:table-cell office:value-type="string" office:string-value="達標" table:formula="of:=IF([.E298]&gt;=[.J298];&quot;達標&quot;;&quot;未達標&quot;)" table:style-name="ce13">
            <text:p>達標</text:p>
          </table:table-cell>
          <table:table-cell office:value-type="string" office:string-value="未達標" table:formula="of:=IF([.G298]&gt;=[.J298];&quot;達標&quot;;&quot;未達標&quot;)" table:style-name="ce13">
            <text:p>未達標</text:p>
          </table:table-cell>
          <table:table-cell office:value-type="string" office:string-value="未達標" table:formula="of:=IF([.H298]&gt;=[.J29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2</text:p>
          </table:table-cell>
          <table:table-cell office:value-type="string" table:style-name="ce4">
            <text:p>鄧公國小</text:p>
          </table:table-cell>
          <table:table-cell office:value-type="float" office:value="279" table:style-name="ce3">
            <text:p>279</text:p>
          </table:table-cell>
          <table:table-cell office:value-type="float" office:value="19045.009999999998" table:style-name="ce1">
            <text:p>19045.01</text:p>
          </table:table-cell>
          <table:table-cell office:value-type="float" office:value="30598.52" table:style-name="ce1">
            <text:p>30598.52</text:p>
          </table:table-cell>
          <table:table-cell office:value-type="float" office:value="49643.53" table:formula="of:=SUM([.D299:.E299])" table:style-name="ce1">
            <text:p>49643.53</text:p>
          </table:table-cell>
          <table:table-cell office:value-type="float" office:value="1.51" table:style-name="ce1">
            <text:p>1.51</text:p>
          </table:table-cell>
          <table:table-cell office:value-type="float" office:value="8.25" table:style-name="ce1">
            <text:p>8.25</text:p>
          </table:table-cell>
          <table:table-cell office:value-type="float" office:value="9.76" table:formula="of:=SUM([.G299:.H299])" table:style-name="ce1">
            <text:p>9.76</text:p>
          </table:table-cell>
          <table:table-cell office:value-type="float" office:value="1116" table:formula="of:=[.C299]*4" table:style-name="ce3">
            <text:p>1116</text:p>
          </table:table-cell>
          <table:table-cell office:value-type="string" office:string-value="達標" table:formula="of:=IF([.D299]&gt;=[.J299];&quot;達標&quot;;&quot;未達標&quot;)" table:style-name="ce13">
            <text:p>達標</text:p>
          </table:table-cell>
          <table:table-cell office:value-type="string" office:string-value="達標" table:formula="of:=IF([.E299]&gt;=[.J299];&quot;達標&quot;;&quot;未達標&quot;)" table:style-name="ce13">
            <text:p>達標</text:p>
          </table:table-cell>
          <table:table-cell office:value-type="string" office:string-value="未達標" table:formula="of:=IF([.G299]&gt;=[.J299];&quot;達標&quot;;&quot;未達標&quot;)" table:style-name="ce13">
            <text:p>未達標</text:p>
          </table:table-cell>
          <table:table-cell office:value-type="string" office:string-value="未達標" table:formula="of:=IF([.H299]&gt;=[.J29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3</text:p>
          </table:table-cell>
          <table:table-cell office:value-type="string" table:style-name="ce4">
            <text:p>新興國小</text:p>
          </table:table-cell>
          <table:table-cell office:value-type="float" office:value="396" table:style-name="ce3">
            <text:p>396</text:p>
          </table:table-cell>
          <table:table-cell office:value-type="float" office:value="3367.36" table:style-name="ce1">
            <text:p>3367.36</text:p>
          </table:table-cell>
          <table:table-cell office:value-type="float" office:value="16849.669999999998" table:style-name="ce1">
            <text:p>16849.67</text:p>
          </table:table-cell>
          <table:table-cell office:value-type="float" office:value="20217.03" table:formula="of:=SUM([.D300:.E300])" table:style-name="ce1">
            <text:p>20217.03</text:p>
          </table:table-cell>
          <table:table-cell office:value-type="float" office:value="0.12" table:style-name="ce1">
            <text:p>0.12</text:p>
          </table:table-cell>
          <table:table-cell office:value-type="float" office:value="1080.44" table:style-name="ce1">
            <text:p>1080.44</text:p>
          </table:table-cell>
          <table:table-cell office:value-type="float" office:value="1080.56" table:formula="of:=SUM([.G300:.H300])" table:style-name="ce1">
            <text:p>1080.56</text:p>
          </table:table-cell>
          <table:table-cell office:value-type="float" office:value="1584" table:formula="of:=[.C300]*4" table:style-name="ce3">
            <text:p>1584</text:p>
          </table:table-cell>
          <table:table-cell office:value-type="string" office:string-value="達標" table:formula="of:=IF([.D300]&gt;=[.J300];&quot;達標&quot;;&quot;未達標&quot;)" table:style-name="ce13">
            <text:p>達標</text:p>
          </table:table-cell>
          <table:table-cell office:value-type="string" office:string-value="達標" table:formula="of:=IF([.E300]&gt;=[.J300];&quot;達標&quot;;&quot;未達標&quot;)" table:style-name="ce13">
            <text:p>達標</text:p>
          </table:table-cell>
          <table:table-cell office:value-type="string" office:string-value="未達標" table:formula="of:=IF([.G300]&gt;=[.J300];&quot;達標&quot;;&quot;未達標&quot;)" table:style-name="ce13">
            <text:p>未達標</text:p>
          </table:table-cell>
          <table:table-cell office:value-type="string" office:string-value="未達標" table:formula="of:=IF([.H300]&gt;=[.J30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4</text:p>
          </table:table-cell>
          <table:table-cell office:value-type="string" table:style-name="ce4">
            <text:p>重陽國小</text:p>
          </table:table-cell>
          <table:table-cell office:value-type="float" office:value="448" table:style-name="ce3">
            <text:p>448</text:p>
          </table:table-cell>
          <table:table-cell office:value-type="float" office:value="9093.64" table:style-name="ce1">
            <text:p>9093.64</text:p>
          </table:table-cell>
          <table:table-cell office:value-type="float" office:value="18249.97" table:style-name="ce1">
            <text:p>18249.97</text:p>
          </table:table-cell>
          <table:table-cell office:value-type="float" office:value="27343.61" table:formula="of:=SUM([.D301:.E301])" table:style-name="ce1">
            <text:p>27343.61</text:p>
          </table:table-cell>
          <table:table-cell office:value-type="float" office:value="0.02" table:style-name="ce1">
            <text:p>0.02</text:p>
          </table:table-cell>
          <table:table-cell office:value-type="float" office:value="5.32" table:style-name="ce1">
            <text:p>5.32</text:p>
          </table:table-cell>
          <table:table-cell office:value-type="float" office:value="5.34" table:formula="of:=SUM([.G301:.H301])" table:style-name="ce1">
            <text:p>5.34</text:p>
          </table:table-cell>
          <table:table-cell office:value-type="float" office:value="1792" table:formula="of:=[.C301]*4" table:style-name="ce3">
            <text:p>1792</text:p>
          </table:table-cell>
          <table:table-cell office:value-type="string" office:string-value="達標" table:formula="of:=IF([.D301]&gt;=[.J301];&quot;達標&quot;;&quot;未達標&quot;)" table:style-name="ce13">
            <text:p>達標</text:p>
          </table:table-cell>
          <table:table-cell office:value-type="string" office:string-value="達標" table:formula="of:=IF([.E301]&gt;=[.J301];&quot;達標&quot;;&quot;未達標&quot;)" table:style-name="ce13">
            <text:p>達標</text:p>
          </table:table-cell>
          <table:table-cell office:value-type="string" office:string-value="未達標" table:formula="of:=IF([.G301]&gt;=[.J301];&quot;達標&quot;;&quot;未達標&quot;)" table:style-name="ce13">
            <text:p>未達標</text:p>
          </table:table-cell>
          <table:table-cell office:value-type="string" office:string-value="未達標" table:formula="of:=IF([.H301]&gt;=[.J30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5</text:p>
          </table:table-cell>
          <table:table-cell office:value-type="string" table:style-name="ce4">
            <text:p>五華國小</text:p>
          </table:table-cell>
          <table:table-cell office:value-type="float" office:value="416" table:style-name="ce3">
            <text:p>416</text:p>
          </table:table-cell>
          <table:table-cell office:value-type="float" office:value="15009.97" table:style-name="ce1">
            <text:p>15009.97</text:p>
          </table:table-cell>
          <table:table-cell office:value-type="float" office:value="30005.88" table:style-name="ce1">
            <text:p>30005.88</text:p>
          </table:table-cell>
          <table:table-cell office:value-type="float" office:value="45015.85" table:formula="of:=SUM([.D302:.E302])" table:style-name="ce1">
            <text:p>45015.85</text:p>
          </table:table-cell>
          <table:table-cell office:value-type="float" office:value="1.28" table:style-name="ce1">
            <text:p>1.28</text:p>
          </table:table-cell>
          <table:table-cell office:value-type="float" office:value="49.94" table:style-name="ce1">
            <text:p>49.94</text:p>
          </table:table-cell>
          <table:table-cell office:value-type="float" office:value="51.22" table:formula="of:=SUM([.G302:.H302])" table:style-name="ce1">
            <text:p>51.22</text:p>
          </table:table-cell>
          <table:table-cell office:value-type="float" office:value="1664" table:formula="of:=[.C302]*4" table:style-name="ce3">
            <text:p>1664</text:p>
          </table:table-cell>
          <table:table-cell office:value-type="string" office:string-value="達標" table:formula="of:=IF([.D302]&gt;=[.J302];&quot;達標&quot;;&quot;未達標&quot;)" table:style-name="ce13">
            <text:p>達標</text:p>
          </table:table-cell>
          <table:table-cell office:value-type="string" office:string-value="達標" table:formula="of:=IF([.E302]&gt;=[.J302];&quot;達標&quot;;&quot;未達標&quot;)" table:style-name="ce13">
            <text:p>達標</text:p>
          </table:table-cell>
          <table:table-cell office:value-type="string" office:string-value="未達標" table:formula="of:=IF([.G302]&gt;=[.J302];&quot;達標&quot;;&quot;未達標&quot;)" table:style-name="ce13">
            <text:p>未達標</text:p>
          </table:table-cell>
          <table:table-cell office:value-type="string" office:string-value="未達標" table:formula="of:=IF([.H302]&gt;=[.J30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6</text:p>
          </table:table-cell>
          <table:table-cell office:value-type="string" table:style-name="ce4">
            <text:p>成功國小</text:p>
          </table:table-cell>
          <table:table-cell office:value-type="float" office:value="434" table:style-name="ce3">
            <text:p>434</text:p>
          </table:table-cell>
          <table:table-cell office:value-type="float" office:value="19505.650000000001" table:style-name="ce1">
            <text:p>19505.65</text:p>
          </table:table-cell>
          <table:table-cell office:value-type="float" office:value="53710.29" table:style-name="ce1">
            <text:p>53710.29</text:p>
          </table:table-cell>
          <table:table-cell office:value-type="float" office:value="73215.94" table:formula="of:=SUM([.D303:.E303])" table:style-name="ce1">
            <text:p>73215.94</text:p>
          </table:table-cell>
          <table:table-cell office:value-type="float" office:value="18.7" table:style-name="ce1">
            <text:p>18.7</text:p>
          </table:table-cell>
          <table:table-cell office:value-type="float" office:value="107.45" table:style-name="ce1">
            <text:p>107.45</text:p>
          </table:table-cell>
          <table:table-cell office:value-type="float" office:value="126.15" table:formula="of:=SUM([.G303:.H303])" table:style-name="ce1">
            <text:p>126.15</text:p>
          </table:table-cell>
          <table:table-cell office:value-type="float" office:value="1736" table:formula="of:=[.C303]*4" table:style-name="ce3">
            <text:p>1736</text:p>
          </table:table-cell>
          <table:table-cell office:value-type="string" office:string-value="達標" table:formula="of:=IF([.D303]&gt;=[.J303];&quot;達標&quot;;&quot;未達標&quot;)" table:style-name="ce13">
            <text:p>達標</text:p>
          </table:table-cell>
          <table:table-cell office:value-type="string" office:string-value="達標" table:formula="of:=IF([.E303]&gt;=[.J303];&quot;達標&quot;;&quot;未達標&quot;)" table:style-name="ce13">
            <text:p>達標</text:p>
          </table:table-cell>
          <table:table-cell office:value-type="string" office:string-value="未達標" table:formula="of:=IF([.G303]&gt;=[.J303];&quot;達標&quot;;&quot;未達標&quot;)" table:style-name="ce13">
            <text:p>未達標</text:p>
          </table:table-cell>
          <table:table-cell office:value-type="string" office:string-value="未達標" table:formula="of:=IF([.H303]&gt;=[.J30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7</text:p>
          </table:table-cell>
          <table:table-cell office:value-type="string" table:style-name="ce4">
            <text:p>仁愛國小</text:p>
          </table:table-cell>
          <table:table-cell office:value-type="float" office:value="352" table:style-name="ce3">
            <text:p>352</text:p>
          </table:table-cell>
          <table:table-cell office:value-type="float" office:value="36077.599999999999" table:style-name="ce1">
            <text:p>36077.6</text:p>
          </table:table-cell>
          <table:table-cell office:value-type="float" office:value="63615.67" table:style-name="ce1">
            <text:p>63615.67</text:p>
          </table:table-cell>
          <table:table-cell office:value-type="float" office:value="99693.26999999999" table:formula="of:=SUM([.D304:.E304])" table:style-name="ce1">
            <text:p>99693.27</text:p>
          </table:table-cell>
          <table:table-cell office:value-type="float" office:value="146.38999999999999" table:style-name="ce1">
            <text:p>146.39</text:p>
          </table:table-cell>
          <table:table-cell office:value-type="float" office:value="63.79" table:style-name="ce1">
            <text:p>63.79</text:p>
          </table:table-cell>
          <table:table-cell office:value-type="float" office:value="210.17999999999998" table:formula="of:=SUM([.G304:.H304])" table:style-name="ce1">
            <text:p>210.18</text:p>
          </table:table-cell>
          <table:table-cell office:value-type="float" office:value="1408" table:formula="of:=[.C304]*4" table:style-name="ce3">
            <text:p>1408</text:p>
          </table:table-cell>
          <table:table-cell office:value-type="string" office:string-value="達標" table:formula="of:=IF([.D304]&gt;=[.J304];&quot;達標&quot;;&quot;未達標&quot;)" table:style-name="ce13">
            <text:p>達標</text:p>
          </table:table-cell>
          <table:table-cell office:value-type="string" office:string-value="達標" table:formula="of:=IF([.E304]&gt;=[.J304];&quot;達標&quot;;&quot;未達標&quot;)" table:style-name="ce13">
            <text:p>達標</text:p>
          </table:table-cell>
          <table:table-cell office:value-type="string" office:string-value="未達標" table:formula="of:=IF([.G304]&gt;=[.J304];&quot;達標&quot;;&quot;未達標&quot;)" table:style-name="ce13">
            <text:p>未達標</text:p>
          </table:table-cell>
          <table:table-cell office:value-type="string" office:string-value="未達標" table:formula="of:=IF([.H304]&gt;=[.J30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8</text:p>
          </table:table-cell>
          <table:table-cell office:value-type="string" table:style-name="ce4">
            <text:p>榮富國小</text:p>
          </table:table-cell>
          <table:table-cell office:value-type="float" office:value="527" table:style-name="ce3">
            <text:p>527</text:p>
          </table:table-cell>
          <table:table-cell office:value-type="float" office:value="18218.73" table:style-name="ce1">
            <text:p>18218.73</text:p>
          </table:table-cell>
          <table:table-cell office:value-type="float" office:value="34434.68" table:style-name="ce1">
            <text:p>34434.68</text:p>
          </table:table-cell>
          <table:table-cell office:value-type="float" office:value="52653.41" table:formula="of:=SUM([.D305:.E305])" table:style-name="ce1">
            <text:p>52653.41</text:p>
          </table:table-cell>
          <table:table-cell office:value-type="float" office:value="7.75" table:style-name="ce1">
            <text:p>7.75</text:p>
          </table:table-cell>
          <table:table-cell office:value-type="float" office:value="60.62" table:style-name="ce1">
            <text:p>60.62</text:p>
          </table:table-cell>
          <table:table-cell office:value-type="float" office:value="68.37" table:formula="of:=SUM([.G305:.H305])" table:style-name="ce1">
            <text:p>68.37</text:p>
          </table:table-cell>
          <table:table-cell office:value-type="float" office:value="2108" table:formula="of:=[.C305]*4" table:style-name="ce3">
            <text:p>2108</text:p>
          </table:table-cell>
          <table:table-cell office:value-type="string" office:string-value="達標" table:formula="of:=IF([.D305]&gt;=[.J305];&quot;達標&quot;;&quot;未達標&quot;)" table:style-name="ce13">
            <text:p>達標</text:p>
          </table:table-cell>
          <table:table-cell office:value-type="string" office:string-value="達標" table:formula="of:=IF([.E305]&gt;=[.J305];&quot;達標&quot;;&quot;未達標&quot;)" table:style-name="ce13">
            <text:p>達標</text:p>
          </table:table-cell>
          <table:table-cell office:value-type="string" office:string-value="未達標" table:formula="of:=IF([.G305]&gt;=[.J305];&quot;達標&quot;;&quot;未達標&quot;)" table:style-name="ce13">
            <text:p>未達標</text:p>
          </table:table-cell>
          <table:table-cell office:value-type="string" office:string-value="未達標" table:formula="of:=IF([.H305]&gt;=[.J30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89</text:p>
          </table:table-cell>
          <table:table-cell office:value-type="string" table:style-name="ce4">
            <text:p>裕民國小</text:p>
          </table:table-cell>
          <table:table-cell office:value-type="float" office:value="372" table:style-name="ce5">
            <text:p>372</text:p>
          </table:table-cell>
          <table:table-cell office:value-type="float" office:value="13272.97" table:style-name="ce1">
            <text:p>13272.97</text:p>
          </table:table-cell>
          <table:table-cell office:value-type="float" office:value="26940.39" table:style-name="ce1">
            <text:p>26940.39</text:p>
          </table:table-cell>
          <table:table-cell office:value-type="float" office:value="40213.360000000001" table:formula="of:=SUM([.D306:.E306])" table:style-name="ce1">
            <text:p>40213.36</text:p>
          </table:table-cell>
          <table:table-cell office:value-type="float" office:value="11.55" table:style-name="ce1">
            <text:p>11.55</text:p>
          </table:table-cell>
          <table:table-cell office:value-type="float" office:value="27.39" table:style-name="ce1">
            <text:p>27.39</text:p>
          </table:table-cell>
          <table:table-cell office:value-type="float" office:value="38.94" table:formula="of:=SUM([.G306:.H306])" table:style-name="ce1">
            <text:p>38.94</text:p>
          </table:table-cell>
          <table:table-cell office:value-type="float" office:value="1488" table:formula="of:=[.C306]*4" table:style-name="ce3">
            <text:p>1488</text:p>
          </table:table-cell>
          <table:table-cell office:value-type="string" office:string-value="達標" table:formula="of:=IF([.D306]&gt;=[.J306];&quot;達標&quot;;&quot;未達標&quot;)" table:style-name="ce13">
            <text:p>達標</text:p>
          </table:table-cell>
          <table:table-cell office:value-type="string" office:string-value="達標" table:formula="of:=IF([.E306]&gt;=[.J306];&quot;達標&quot;;&quot;未達標&quot;)" table:style-name="ce13">
            <text:p>達標</text:p>
          </table:table-cell>
          <table:table-cell office:value-type="string" office:string-value="未達標" table:formula="of:=IF([.G306]&gt;=[.J306];&quot;達標&quot;;&quot;未達標&quot;)" table:style-name="ce13">
            <text:p>未達標</text:p>
          </table:table-cell>
          <table:table-cell office:value-type="string" office:string-value="未達標" table:formula="of:=IF([.H306]&gt;=[.J30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0</text:p>
          </table:table-cell>
          <table:table-cell office:value-type="string" table:style-name="ce4">
            <text:p>新泰國小</text:p>
          </table:table-cell>
          <table:table-cell office:value-type="float" office:value="270" table:style-name="ce3">
            <text:p>270</text:p>
          </table:table-cell>
          <table:table-cell office:value-type="float" office:value="20660.86" table:style-name="ce1">
            <text:p>20660.86</text:p>
          </table:table-cell>
          <table:table-cell office:value-type="float" office:value="53322.01" table:style-name="ce1">
            <text:p>53322.01</text:p>
          </table:table-cell>
          <table:table-cell office:value-type="float" office:value="73982.87" table:formula="of:=SUM([.D307:.E307])" table:style-name="ce1">
            <text:p>73982.87</text:p>
          </table:table-cell>
          <table:table-cell office:value-type="float" office:value="0" table:style-name="ce1">
            <text:p>0</text:p>
          </table:table-cell>
          <table:table-cell office:value-type="float" office:value="204.96" table:style-name="ce1">
            <text:p>204.96</text:p>
          </table:table-cell>
          <table:table-cell office:value-type="float" office:value="204.96" table:formula="of:=SUM([.G307:.H307])" table:style-name="ce1">
            <text:p>204.96</text:p>
          </table:table-cell>
          <table:table-cell office:value-type="float" office:value="1080" table:formula="of:=[.C307]*4" table:style-name="ce3">
            <text:p>1080</text:p>
          </table:table-cell>
          <table:table-cell office:value-type="string" office:string-value="達標" table:formula="of:=IF([.D307]&gt;=[.J307];&quot;達標&quot;;&quot;未達標&quot;)" table:style-name="ce13">
            <text:p>達標</text:p>
          </table:table-cell>
          <table:table-cell office:value-type="string" office:string-value="達標" table:formula="of:=IF([.E307]&gt;=[.J307];&quot;達標&quot;;&quot;未達標&quot;)" table:style-name="ce13">
            <text:p>達標</text:p>
          </table:table-cell>
          <table:table-cell office:value-type="string" office:string-value="未達標" table:formula="of:=IF([.G307]&gt;=[.J307];&quot;達標&quot;;&quot;未達標&quot;)" table:style-name="ce13">
            <text:p>未達標</text:p>
          </table:table-cell>
          <table:table-cell office:value-type="string" office:string-value="未達標" table:formula="of:=IF([.H307]&gt;=[.J30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1</text:p>
          </table:table-cell>
          <table:table-cell office:value-type="string" table:style-name="ce4">
            <text:p>中信國小</text:p>
          </table:table-cell>
          <table:table-cell office:value-type="float" office:value="320" table:style-name="ce3">
            <text:p>320</text:p>
          </table:table-cell>
          <table:table-cell office:value-type="float" office:value="10758.09" table:style-name="ce1">
            <text:p>10758.09</text:p>
          </table:table-cell>
          <table:table-cell office:value-type="float" office:value="15375.04" table:style-name="ce1">
            <text:p>15375.04</text:p>
          </table:table-cell>
          <table:table-cell office:value-type="float" office:value="26133.13" table:formula="of:=SUM([.D308:.E308])" table:style-name="ce1">
            <text:p>26133.13</text:p>
          </table:table-cell>
          <table:table-cell office:value-type="float" office:value="4.1900000000000004" table:style-name="ce1">
            <text:p>4.19</text:p>
          </table:table-cell>
          <table:table-cell office:value-type="float" office:value="2.58" table:style-name="ce1">
            <text:p>2.58</text:p>
          </table:table-cell>
          <table:table-cell office:value-type="float" office:value="6.7700000000000005" table:formula="of:=SUM([.G308:.H308])" table:style-name="ce1">
            <text:p>6.77</text:p>
          </table:table-cell>
          <table:table-cell office:value-type="float" office:value="1280" table:formula="of:=[.C308]*4" table:style-name="ce3">
            <text:p>1280</text:p>
          </table:table-cell>
          <table:table-cell office:value-type="string" office:string-value="達標" table:formula="of:=IF([.D308]&gt;=[.J308];&quot;達標&quot;;&quot;未達標&quot;)" table:style-name="ce13">
            <text:p>達標</text:p>
          </table:table-cell>
          <table:table-cell office:value-type="string" office:string-value="達標" table:formula="of:=IF([.E308]&gt;=[.J308];&quot;達標&quot;;&quot;未達標&quot;)" table:style-name="ce13">
            <text:p>達標</text:p>
          </table:table-cell>
          <table:table-cell office:value-type="string" office:string-value="未達標" table:formula="of:=IF([.G308]&gt;=[.J308];&quot;達標&quot;;&quot;未達標&quot;)" table:style-name="ce13">
            <text:p>未達標</text:p>
          </table:table-cell>
          <table:table-cell office:value-type="string" office:string-value="未達標" table:formula="of:=IF([.H308]&gt;=[.J30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2</text:p>
          </table:table-cell>
          <table:table-cell office:value-type="string" table:style-name="ce4">
            <text:p>德音國小</text:p>
          </table:table-cell>
          <table:table-cell office:value-type="float" office:value="270" table:style-name="ce3">
            <text:p>270</text:p>
          </table:table-cell>
          <table:table-cell office:value-type="float" office:value="0" table:style-name="ce1">
            <text:p>0</text:p>
          </table:table-cell>
          <table:table-cell office:value-type="float" office:value="5816.09" table:style-name="ce1">
            <text:p>5816.09</text:p>
          </table:table-cell>
          <table:table-cell office:value-type="float" office:value="5816.09" table:formula="of:=SUM([.D309:.E309])" table:style-name="ce1">
            <text:p>5816.09</text:p>
          </table:table-cell>
          <table:table-cell office:value-type="float" office:value="0" table:style-name="ce1">
            <text:p>0</text:p>
          </table:table-cell>
          <table:table-cell office:value-type="float" office:value="0.39" table:style-name="ce1">
            <text:p>0.39</text:p>
          </table:table-cell>
          <table:table-cell office:value-type="float" office:value="0.39" table:formula="of:=SUM([.G309:.H309])" table:style-name="ce1">
            <text:p>0.39</text:p>
          </table:table-cell>
          <table:table-cell office:value-type="float" office:value="1080" table:formula="of:=[.C309]*4" table:style-name="ce3">
            <text:p>1080</text:p>
          </table:table-cell>
          <table:table-cell office:value-type="string" office:string-value="未達標" table:formula="of:=IF([.D309]&gt;=[.J309];&quot;達標&quot;;&quot;未達標&quot;)" table:style-name="ce13">
            <text:p>未達標</text:p>
          </table:table-cell>
          <table:table-cell office:value-type="string" office:string-value="達標" table:formula="of:=IF([.E309]&gt;=[.J309];&quot;達標&quot;;&quot;未達標&quot;)" table:style-name="ce13">
            <text:p>達標</text:p>
          </table:table-cell>
          <table:table-cell office:value-type="string" office:string-value="未達標" table:formula="of:=IF([.G309]&gt;=[.J309];&quot;達標&quot;;&quot;未達標&quot;)" table:style-name="ce13">
            <text:p>未達標</text:p>
          </table:table-cell>
          <table:table-cell office:value-type="string" office:string-value="未達標" table:formula="of:=IF([.H309]&gt;=[.J30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3</text:p>
          </table:table-cell>
          <table:table-cell office:value-type="string" table:style-name="ce4">
            <text:p>麗園國小</text:p>
          </table:table-cell>
          <table:table-cell office:value-type="float" office:value="340" table:style-name="ce3">
            <text:p>340</text:p>
          </table:table-cell>
          <table:table-cell office:value-type="float" office:value="11167.13" table:style-name="ce1">
            <text:p>11167.13</text:p>
          </table:table-cell>
          <table:table-cell office:value-type="float" office:value="29118.42" table:style-name="ce1">
            <text:p>29118.42</text:p>
          </table:table-cell>
          <table:table-cell office:value-type="float" office:value="40285.549999999996" table:formula="of:=SUM([.D310:.E310])" table:style-name="ce1">
            <text:p>40285.55</text:p>
          </table:table-cell>
          <table:table-cell office:value-type="float" office:value="0.14000000000000001" table:style-name="ce1">
            <text:p>0.14</text:p>
          </table:table-cell>
          <table:table-cell office:value-type="float" office:value="151.72999999999999" table:style-name="ce1">
            <text:p>151.73</text:p>
          </table:table-cell>
          <table:table-cell office:value-type="float" office:value="151.86999999999998" table:formula="of:=SUM([.G310:.H310])" table:style-name="ce1">
            <text:p>151.87</text:p>
          </table:table-cell>
          <table:table-cell office:value-type="float" office:value="1360" table:formula="of:=[.C310]*4" table:style-name="ce3">
            <text:p>1360</text:p>
          </table:table-cell>
          <table:table-cell office:value-type="string" office:string-value="達標" table:formula="of:=IF([.D310]&gt;=[.J310];&quot;達標&quot;;&quot;未達標&quot;)" table:style-name="ce13">
            <text:p>達標</text:p>
          </table:table-cell>
          <table:table-cell office:value-type="string" office:string-value="達標" table:formula="of:=IF([.E310]&gt;=[.J310];&quot;達標&quot;;&quot;未達標&quot;)" table:style-name="ce13">
            <text:p>達標</text:p>
          </table:table-cell>
          <table:table-cell office:value-type="string" office:string-value="未達標" table:formula="of:=IF([.G310]&gt;=[.J310];&quot;達標&quot;;&quot;未達標&quot;)" table:style-name="ce13">
            <text:p>未達標</text:p>
          </table:table-cell>
          <table:table-cell office:value-type="string" office:string-value="未達標" table:formula="of:=IF([.H310]&gt;=[.J31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4</text:p>
          </table:table-cell>
          <table:table-cell office:value-type="string" table:style-name="ce4">
            <text:p>北新國小</text:p>
          </table:table-cell>
          <table:table-cell office:value-type="float" office:value="465" table:style-name="ce3">
            <text:p>465</text:p>
          </table:table-cell>
          <table:table-cell office:value-type="float" office:value="38273.17" table:style-name="ce1">
            <text:p>38273.17</text:p>
          </table:table-cell>
          <table:table-cell office:value-type="float" office:value="98430.11" table:style-name="ce1">
            <text:p>98430.11</text:p>
          </table:table-cell>
          <table:table-cell office:value-type="float" office:value="136703.28" table:formula="of:=SUM([.D311:.E311])" table:style-name="ce1">
            <text:p>136703.28</text:p>
          </table:table-cell>
          <table:table-cell office:value-type="float" office:value="104.39" table:style-name="ce1">
            <text:p>104.39</text:p>
          </table:table-cell>
          <table:table-cell office:value-type="float" office:value="112.53" table:style-name="ce1">
            <text:p>112.53</text:p>
          </table:table-cell>
          <table:table-cell office:value-type="float" office:value="216.92000000000002" table:formula="of:=SUM([.G311:.H311])" table:style-name="ce1">
            <text:p>216.92</text:p>
          </table:table-cell>
          <table:table-cell office:value-type="float" office:value="1860" table:formula="of:=[.C311]*4" table:style-name="ce3">
            <text:p>1860</text:p>
          </table:table-cell>
          <table:table-cell office:value-type="string" office:string-value="達標" table:formula="of:=IF([.D311]&gt;=[.J311];&quot;達標&quot;;&quot;未達標&quot;)" table:style-name="ce13">
            <text:p>達標</text:p>
          </table:table-cell>
          <table:table-cell office:value-type="string" office:string-value="達標" table:formula="of:=IF([.E311]&gt;=[.J311];&quot;達標&quot;;&quot;未達標&quot;)" table:style-name="ce13">
            <text:p>達標</text:p>
          </table:table-cell>
          <table:table-cell office:value-type="string" office:string-value="未達標" table:formula="of:=IF([.G311]&gt;=[.J311];&quot;達標&quot;;&quot;未達標&quot;)" table:style-name="ce13">
            <text:p>未達標</text:p>
          </table:table-cell>
          <table:table-cell office:value-type="string" office:string-value="未達標" table:formula="of:=IF([.H311]&gt;=[.J31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5</text:p>
          </table:table-cell>
          <table:table-cell office:value-type="string" table:style-name="ce4">
            <text:p>同榮國小</text:p>
          </table:table-cell>
          <table:table-cell office:value-type="float" office:value="240" table:style-name="ce3">
            <text:p>240</text:p>
          </table:table-cell>
          <table:table-cell office:value-type="float" office:value="7258.91" table:style-name="ce1">
            <text:p>7258.91</text:p>
          </table:table-cell>
          <table:table-cell office:value-type="float" office:value="16159.62" table:style-name="ce1">
            <text:p>16159.62</text:p>
          </table:table-cell>
          <table:table-cell office:value-type="float" office:value="23418.53" table:formula="of:=SUM([.D312:.E312])" table:style-name="ce1">
            <text:p>23418.53</text:p>
          </table:table-cell>
          <table:table-cell office:value-type="float" office:value="8.75" table:style-name="ce1">
            <text:p>8.75</text:p>
          </table:table-cell>
          <table:table-cell office:value-type="float" office:value="89.97" table:style-name="ce1">
            <text:p>89.97</text:p>
          </table:table-cell>
          <table:table-cell office:value-type="float" office:value="98.72" table:formula="of:=SUM([.G312:.H312])" table:style-name="ce1">
            <text:p>98.72</text:p>
          </table:table-cell>
          <table:table-cell office:value-type="float" office:value="960" table:formula="of:=[.C312]*4" table:style-name="ce3">
            <text:p>960</text:p>
          </table:table-cell>
          <table:table-cell office:value-type="string" office:string-value="達標" table:formula="of:=IF([.D312]&gt;=[.J312];&quot;達標&quot;;&quot;未達標&quot;)" table:style-name="ce13">
            <text:p>達標</text:p>
          </table:table-cell>
          <table:table-cell office:value-type="string" office:string-value="達標" table:formula="of:=IF([.E312]&gt;=[.J312];&quot;達標&quot;;&quot;未達標&quot;)" table:style-name="ce13">
            <text:p>達標</text:p>
          </table:table-cell>
          <table:table-cell office:value-type="string" office:string-value="未達標" table:formula="of:=IF([.G312]&gt;=[.J312];&quot;達標&quot;;&quot;未達標&quot;)" table:style-name="ce13">
            <text:p>未達標</text:p>
          </table:table-cell>
          <table:table-cell office:value-type="string" office:string-value="未達標" table:formula="of:=IF([.H312]&gt;=[.J31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6</text:p>
          </table:table-cell>
          <table:table-cell office:value-type="string" table:style-name="ce4">
            <text:p>光復國小</text:p>
          </table:table-cell>
          <table:table-cell office:value-type="float" office:value="352" table:style-name="ce3">
            <text:p>352</text:p>
          </table:table-cell>
          <table:table-cell office:value-type="float" office:value="11917.44" table:style-name="ce1">
            <text:p>11917.44</text:p>
          </table:table-cell>
          <table:table-cell office:value-type="float" office:value="22194.18" table:style-name="ce1">
            <text:p>22194.18</text:p>
          </table:table-cell>
          <table:table-cell office:value-type="float" office:value="34111.620000000003" table:formula="of:=SUM([.D313:.E313])" table:style-name="ce1">
            <text:p>34111.62</text:p>
          </table:table-cell>
          <table:table-cell office:value-type="float" office:value="0.3" table:style-name="ce1">
            <text:p>0.3</text:p>
          </table:table-cell>
          <table:table-cell office:value-type="float" office:value="8.36" table:style-name="ce1">
            <text:p>8.36</text:p>
          </table:table-cell>
          <table:table-cell office:value-type="float" office:value="8.66" table:formula="of:=SUM([.G313:.H313])" table:style-name="ce1">
            <text:p>8.66</text:p>
          </table:table-cell>
          <table:table-cell office:value-type="float" office:value="1408" table:formula="of:=[.C313]*4" table:style-name="ce3">
            <text:p>1408</text:p>
          </table:table-cell>
          <table:table-cell office:value-type="string" office:string-value="達標" table:formula="of:=IF([.D313]&gt;=[.J313];&quot;達標&quot;;&quot;未達標&quot;)" table:style-name="ce13">
            <text:p>達標</text:p>
          </table:table-cell>
          <table:table-cell office:value-type="string" office:string-value="達標" table:formula="of:=IF([.E313]&gt;=[.J313];&quot;達標&quot;;&quot;未達標&quot;)" table:style-name="ce13">
            <text:p>達標</text:p>
          </table:table-cell>
          <table:table-cell office:value-type="string" office:string-value="未達標" table:formula="of:=IF([.G313]&gt;=[.J313];&quot;達標&quot;;&quot;未達標&quot;)" table:style-name="ce13">
            <text:p>未達標</text:p>
          </table:table-cell>
          <table:table-cell office:value-type="string" office:string-value="未達標" table:formula="of:=IF([.H313]&gt;=[.J31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7</text:p>
          </table:table-cell>
          <table:table-cell office:value-type="string" table:style-name="ce4">
            <text:p>秀峰國小</text:p>
          </table:table-cell>
          <table:table-cell office:value-type="float" office:value="403" table:style-name="ce3">
            <text:p>403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14:.E314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14:.H314])" table:style-name="ce1">
            <text:p>0</text:p>
          </table:table-cell>
          <table:table-cell office:value-type="float" office:value="1612" table:formula="of:=[.C314]*4" table:style-name="ce3">
            <text:p>1612</text:p>
          </table:table-cell>
          <table:table-cell office:value-type="string" office:string-value="未達標" table:formula="of:=IF([.D314]&gt;=[.J314];&quot;達標&quot;;&quot;未達標&quot;)" table:style-name="ce13">
            <text:p>未達標</text:p>
          </table:table-cell>
          <table:table-cell office:value-type="string" office:string-value="未達標" table:formula="of:=IF([.E314]&gt;=[.J314];&quot;達標&quot;;&quot;未達標&quot;)" table:style-name="ce13">
            <text:p>未達標</text:p>
          </table:table-cell>
          <table:table-cell office:value-type="string" office:string-value="未達標" table:formula="of:=IF([.G314]&gt;=[.J314];&quot;達標&quot;;&quot;未達標&quot;)" table:style-name="ce13">
            <text:p>未達標</text:p>
          </table:table-cell>
          <table:table-cell office:value-type="string" office:string-value="未達標" table:formula="of:=IF([.H314]&gt;=[.J31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8</text:p>
          </table:table-cell>
          <table:table-cell office:value-type="string" table:style-name="ce4">
            <text:p>金龍國小</text:p>
          </table:table-cell>
          <table:table-cell office:value-type="float" office:value="272" table:style-name="ce3">
            <text:p>272</text:p>
          </table:table-cell>
          <table:table-cell office:value-type="float" office:value="32620.39" table:style-name="ce1">
            <text:p>32620.39</text:p>
          </table:table-cell>
          <table:table-cell office:value-type="float" office:value="57411.68" table:style-name="ce1">
            <text:p>57411.68</text:p>
          </table:table-cell>
          <table:table-cell office:value-type="float" office:value="90032.07" table:formula="of:=SUM([.D315:.E315])" table:style-name="ce1">
            <text:p>90032.07</text:p>
          </table:table-cell>
          <table:table-cell office:value-type="float" office:value="2.95" table:style-name="ce1">
            <text:p>2.95</text:p>
          </table:table-cell>
          <table:table-cell office:value-type="float" office:value="89.05" table:style-name="ce1">
            <text:p>89.05</text:p>
          </table:table-cell>
          <table:table-cell office:value-type="float" office:value="92" table:formula="of:=SUM([.G315:.H315])" table:style-name="ce1">
            <text:p>92</text:p>
          </table:table-cell>
          <table:table-cell office:value-type="float" office:value="1088" table:formula="of:=[.C315]*4" table:style-name="ce3">
            <text:p>1088</text:p>
          </table:table-cell>
          <table:table-cell office:value-type="string" office:string-value="達標" table:formula="of:=IF([.D315]&gt;=[.J315];&quot;達標&quot;;&quot;未達標&quot;)" table:style-name="ce13">
            <text:p>達標</text:p>
          </table:table-cell>
          <table:table-cell office:value-type="string" office:string-value="達標" table:formula="of:=IF([.E315]&gt;=[.J315];&quot;達標&quot;;&quot;未達標&quot;)" table:style-name="ce13">
            <text:p>達標</text:p>
          </table:table-cell>
          <table:table-cell office:value-type="string" office:string-value="未達標" table:formula="of:=IF([.G315]&gt;=[.J315];&quot;達標&quot;;&quot;未達標&quot;)" table:style-name="ce13">
            <text:p>未達標</text:p>
          </table:table-cell>
          <table:table-cell office:value-type="string" office:string-value="未達標" table:formula="of:=IF([.H315]&gt;=[.J31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799</text:p>
          </table:table-cell>
          <table:table-cell office:value-type="string" table:style-name="ce4">
            <text:p>介壽國小</text:p>
          </table:table-cell>
          <table:table-cell office:value-type="float" office:value="210" table:style-name="ce3">
            <text:p>210</text:p>
          </table:table-cell>
          <table:table-cell office:value-type="float" office:value="5794.46" table:style-name="ce1">
            <text:p>5794.46</text:p>
          </table:table-cell>
          <table:table-cell office:value-type="float" office:value="82410.8" table:style-name="ce1">
            <text:p>82410.8</text:p>
          </table:table-cell>
          <table:table-cell office:value-type="float" office:value="88205.260000000009" table:formula="of:=SUM([.D316:.E316])" table:style-name="ce1">
            <text:p>88205.26</text:p>
          </table:table-cell>
          <table:table-cell office:value-type="float" office:value="1.88" table:style-name="ce1">
            <text:p>1.88</text:p>
          </table:table-cell>
          <table:table-cell office:value-type="float" office:value="72.87" table:style-name="ce1">
            <text:p>72.87</text:p>
          </table:table-cell>
          <table:table-cell office:value-type="float" office:value="74.75" table:formula="of:=SUM([.G316:.H316])" table:style-name="ce1">
            <text:p>74.75</text:p>
          </table:table-cell>
          <table:table-cell office:value-type="float" office:value="840" table:formula="of:=[.C316]*4" table:style-name="ce3">
            <text:p>840</text:p>
          </table:table-cell>
          <table:table-cell office:value-type="string" office:string-value="達標" table:formula="of:=IF([.D316]&gt;=[.J316];&quot;達標&quot;;&quot;未達標&quot;)" table:style-name="ce13">
            <text:p>達標</text:p>
          </table:table-cell>
          <table:table-cell office:value-type="string" office:string-value="達標" table:formula="of:=IF([.E316]&gt;=[.J316];&quot;達標&quot;;&quot;未達標&quot;)" table:style-name="ce13">
            <text:p>達標</text:p>
          </table:table-cell>
          <table:table-cell office:value-type="string" office:string-value="未達標" table:formula="of:=IF([.G316]&gt;=[.J316];&quot;達標&quot;;&quot;未達標&quot;)" table:style-name="ce13">
            <text:p>未達標</text:p>
          </table:table-cell>
          <table:table-cell office:value-type="string" office:string-value="未達標" table:formula="of:=IF([.H316]&gt;=[.J31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1</text:p>
          </table:table-cell>
          <table:table-cell office:value-type="string" table:style-name="ce4">
            <text:p>昌平國小</text:p>
          </table:table-cell>
          <table:table-cell office:value-type="float" office:value="434" table:style-name="ce3">
            <text:p>434</text:p>
          </table:table-cell>
          <table:table-cell office:value-type="float" office:value="740.24" table:style-name="ce1">
            <text:p>740.24</text:p>
          </table:table-cell>
          <table:table-cell office:value-type="float" office:value="0" table:style-name="ce1">
            <text:p>0</text:p>
          </table:table-cell>
          <table:table-cell office:value-type="float" office:value="740.24" table:formula="of:=SUM([.D317:.E317])" table:style-name="ce1">
            <text:p>740.24</text:p>
          </table:table-cell>
          <table:table-cell office:value-type="float" office:value="0.02" table:style-name="ce1">
            <text:p>0.02</text:p>
          </table:table-cell>
          <table:table-cell office:value-type="float" office:value="0" table:style-name="ce1">
            <text:p>0</text:p>
          </table:table-cell>
          <table:table-cell office:value-type="float" office:value="0.02" table:formula="of:=SUM([.G317:.H317])" table:style-name="ce1">
            <text:p>0.02</text:p>
          </table:table-cell>
          <table:table-cell office:value-type="float" office:value="1736" table:formula="of:=[.C317]*4" table:style-name="ce3">
            <text:p>1736</text:p>
          </table:table-cell>
          <table:table-cell office:value-type="string" office:string-value="未達標" table:formula="of:=IF([.D317]&gt;=[.J317];&quot;達標&quot;;&quot;未達標&quot;)" table:style-name="ce13">
            <text:p>未達標</text:p>
          </table:table-cell>
          <table:table-cell office:value-type="string" office:string-value="未達標" table:formula="of:=IF([.E317]&gt;=[.J317];&quot;達標&quot;;&quot;未達標&quot;)" table:style-name="ce13">
            <text:p>未達標</text:p>
          </table:table-cell>
          <table:table-cell office:value-type="string" office:string-value="未達標" table:formula="of:=IF([.G317]&gt;=[.J317];&quot;達標&quot;;&quot;未達標&quot;)" table:style-name="ce13">
            <text:p>未達標</text:p>
          </table:table-cell>
          <table:table-cell office:value-type="string" office:string-value="未達標" table:formula="of:=IF([.H317]&gt;=[.J31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2</text:p>
          </table:table-cell>
          <table:table-cell office:value-type="string" table:style-name="ce4">
            <text:p>麗林國小</text:p>
          </table:table-cell>
          <table:table-cell office:value-type="float" office:value="396" table:style-name="ce3">
            <text:p>396</text:p>
          </table:table-cell>
          <table:table-cell office:value-type="float" office:value="1105.31" table:style-name="ce1">
            <text:p>1105.31</text:p>
          </table:table-cell>
          <table:table-cell office:value-type="float" office:value="3376.09" table:style-name="ce1">
            <text:p>3376.09</text:p>
          </table:table-cell>
          <table:table-cell office:value-type="float" office:value="4481.3999999999996" table:formula="of:=SUM([.D318:.E318])" table:style-name="ce1">
            <text:p>4481.4</text:p>
          </table:table-cell>
          <table:table-cell office:value-type="float" office:value="0.5" table:style-name="ce1">
            <text:p>0.5</text:p>
          </table:table-cell>
          <table:table-cell office:value-type="float" office:value="15.45" table:style-name="ce1">
            <text:p>15.45</text:p>
          </table:table-cell>
          <table:table-cell office:value-type="float" office:value="15.95" table:formula="of:=SUM([.G318:.H318])" table:style-name="ce1">
            <text:p>15.95</text:p>
          </table:table-cell>
          <table:table-cell office:value-type="float" office:value="1584" table:formula="of:=[.C318]*4" table:style-name="ce3">
            <text:p>1584</text:p>
          </table:table-cell>
          <table:table-cell office:value-type="string" office:string-value="未達標" table:formula="of:=IF([.D318]&gt;=[.J318];&quot;達標&quot;;&quot;未達標&quot;)" table:style-name="ce13">
            <text:p>未達標</text:p>
          </table:table-cell>
          <table:table-cell office:value-type="string" office:string-value="達標" table:formula="of:=IF([.E318]&gt;=[.J318];&quot;達標&quot;;&quot;未達標&quot;)" table:style-name="ce13">
            <text:p>達標</text:p>
          </table:table-cell>
          <table:table-cell office:value-type="string" office:string-value="未達標" table:formula="of:=IF([.G318]&gt;=[.J318];&quot;達標&quot;;&quot;未達標&quot;)" table:style-name="ce13">
            <text:p>未達標</text:p>
          </table:table-cell>
          <table:table-cell office:value-type="string" office:string-value="未達標" table:formula="of:=IF([.H318]&gt;=[.J31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3</text:p>
          </table:table-cell>
          <table:table-cell office:value-type="string" table:style-name="ce4">
            <text:p>集美國小</text:p>
          </table:table-cell>
          <table:table-cell office:value-type="float" office:value="540" table:style-name="ce3">
            <text:p>540</text:p>
          </table:table-cell>
          <table:table-cell office:value-type="float" office:value="24.12" table:style-name="ce1">
            <text:p>24.12</text:p>
          </table:table-cell>
          <table:table-cell office:value-type="float" office:value="1432.21" table:style-name="ce1">
            <text:p>1432.21</text:p>
          </table:table-cell>
          <table:table-cell office:value-type="float" office:value="1456.33" table:formula="of:=SUM([.D319:.E319])" table:style-name="ce1">
            <text:p>1456.33</text:p>
          </table:table-cell>
          <table:table-cell office:value-type="float" office:value="0" table:style-name="ce1">
            <text:p>0</text:p>
          </table:table-cell>
          <table:table-cell office:value-type="float" office:value="12.31" table:style-name="ce1">
            <text:p>12.31</text:p>
          </table:table-cell>
          <table:table-cell office:value-type="float" office:value="12.31" table:formula="of:=SUM([.G319:.H319])" table:style-name="ce1">
            <text:p>12.31</text:p>
          </table:table-cell>
          <table:table-cell office:value-type="float" office:value="2160" table:formula="of:=[.C319]*4" table:style-name="ce3">
            <text:p>2160</text:p>
          </table:table-cell>
          <table:table-cell office:value-type="string" office:string-value="未達標" table:formula="of:=IF([.D319]&gt;=[.J319];&quot;達標&quot;;&quot;未達標&quot;)" table:style-name="ce13">
            <text:p>未達標</text:p>
          </table:table-cell>
          <table:table-cell office:value-type="string" office:string-value="未達標" table:formula="of:=IF([.E319]&gt;=[.J319];&quot;達標&quot;;&quot;未達標&quot;)" table:style-name="ce13">
            <text:p>未達標</text:p>
          </table:table-cell>
          <table:table-cell office:value-type="string" office:string-value="未達標" table:formula="of:=IF([.G319]&gt;=[.J319];&quot;達標&quot;;&quot;未達標&quot;)" table:style-name="ce13">
            <text:p>未達標</text:p>
          </table:table-cell>
          <table:table-cell office:value-type="string" office:string-value="未達標" table:formula="of:=IF([.H319]&gt;=[.J319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4</text:p>
          </table:table-cell>
          <table:table-cell office:value-type="string" table:style-name="ce4">
            <text:p>永吉國小</text:p>
          </table:table-cell>
          <table:table-cell office:value-type="float" office:value="112" table:style-name="ce3">
            <text:p>112</text:p>
          </table:table-cell>
          <table:table-cell office:value-type="float" office:value="1692.39" table:style-name="ce1">
            <text:p>1692.39</text:p>
          </table:table-cell>
          <table:table-cell office:value-type="float" office:value="2534.9299999999998" table:style-name="ce1">
            <text:p>2534.93</text:p>
          </table:table-cell>
          <table:table-cell office:value-type="float" office:value="4227.32" table:formula="of:=SUM([.D320:.E320])" table:style-name="ce1">
            <text:p>4227.32</text:p>
          </table:table-cell>
          <table:table-cell office:value-type="float" office:value="0.15" table:style-name="ce1">
            <text:p>0.15</text:p>
          </table:table-cell>
          <table:table-cell office:value-type="float" office:value="2.71" table:style-name="ce1">
            <text:p>2.71</text:p>
          </table:table-cell>
          <table:table-cell office:value-type="float" office:value="2.86" table:formula="of:=SUM([.G320:.H320])" table:style-name="ce1">
            <text:p>2.86</text:p>
          </table:table-cell>
          <table:table-cell office:value-type="float" office:value="448" table:formula="of:=[.C320]*4" table:style-name="ce3">
            <text:p>448</text:p>
          </table:table-cell>
          <table:table-cell office:value-type="string" office:string-value="達標" table:formula="of:=IF([.D320]&gt;=[.J320];&quot;達標&quot;;&quot;未達標&quot;)" table:style-name="ce13">
            <text:p>達標</text:p>
          </table:table-cell>
          <table:table-cell office:value-type="string" office:string-value="達標" table:formula="of:=IF([.E320]&gt;=[.J320];&quot;達標&quot;;&quot;未達標&quot;)" table:style-name="ce13">
            <text:p>達標</text:p>
          </table:table-cell>
          <table:table-cell office:value-type="string" office:string-value="未達標" table:formula="of:=IF([.G320]&gt;=[.J320];&quot;達標&quot;;&quot;未達標&quot;)" table:style-name="ce13">
            <text:p>未達標</text:p>
          </table:table-cell>
          <table:table-cell office:value-type="string" office:string-value="未達標" table:formula="of:=IF([.H320]&gt;=[.J320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5</text:p>
          </table:table-cell>
          <table:table-cell office:value-type="string" table:style-name="ce4">
            <text:p>大崁國小</text:p>
          </table:table-cell>
          <table:table-cell office:value-type="float" office:value="132" table:style-name="ce3">
            <text:p>132</text:p>
          </table:table-cell>
          <table:table-cell office:value-type="float" office:value="5887.75" table:style-name="ce1">
            <text:p>5887.75</text:p>
          </table:table-cell>
          <table:table-cell office:value-type="float" office:value="10288.83" table:style-name="ce1">
            <text:p>10288.83</text:p>
          </table:table-cell>
          <table:table-cell office:value-type="float" office:value="16176.58" table:formula="of:=SUM([.D321:.E321])" table:style-name="ce1">
            <text:p>16176.58</text:p>
          </table:table-cell>
          <table:table-cell office:value-type="float" office:value="0.05" table:style-name="ce1">
            <text:p>0.05</text:p>
          </table:table-cell>
          <table:table-cell office:value-type="float" office:value="0.31" table:style-name="ce1">
            <text:p>0.31</text:p>
          </table:table-cell>
          <table:table-cell office:value-type="float" office:value="0.36" table:formula="of:=SUM([.G321:.H321])" table:style-name="ce1">
            <text:p>0.36</text:p>
          </table:table-cell>
          <table:table-cell office:value-type="float" office:value="528" table:formula="of:=[.C321]*4" table:style-name="ce3">
            <text:p>528</text:p>
          </table:table-cell>
          <table:table-cell office:value-type="string" office:string-value="達標" table:formula="of:=IF([.D321]&gt;=[.J321];&quot;達標&quot;;&quot;未達標&quot;)" table:style-name="ce13">
            <text:p>達標</text:p>
          </table:table-cell>
          <table:table-cell office:value-type="string" office:string-value="達標" table:formula="of:=IF([.E321]&gt;=[.J321];&quot;達標&quot;;&quot;未達標&quot;)" table:style-name="ce13">
            <text:p>達標</text:p>
          </table:table-cell>
          <table:table-cell office:value-type="string" office:string-value="未達標" table:formula="of:=IF([.G321]&gt;=[.J321];&quot;達標&quot;;&quot;未達標&quot;)" table:style-name="ce13">
            <text:p>未達標</text:p>
          </table:table-cell>
          <table:table-cell office:value-type="string" office:string-value="未達標" table:formula="of:=IF([.H321]&gt;=[.J321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6</text:p>
          </table:table-cell>
          <table:table-cell office:value-type="string" table:style-name="ce4">
            <text:p>中園國小</text:p>
          </table:table-cell>
          <table:table-cell office:value-type="float" office:value="124" table:style-name="ce5">
            <text:p>124</text:p>
          </table:table-cell>
          <table:table-cell office:value-type="float" office:value="0" table:style-name="ce1">
            <text:p>0</text:p>
          </table:table-cell>
          <table:table-cell office:value-type="float" office:value="25014.01" table:style-name="ce1">
            <text:p>25014.01</text:p>
          </table:table-cell>
          <table:table-cell office:value-type="float" office:value="25014.01" table:formula="of:=SUM([.D322:.E322])" table:style-name="ce1">
            <text:p>25014.01</text:p>
          </table:table-cell>
          <table:table-cell office:value-type="float" office:value="0" table:style-name="ce1">
            <text:p>0</text:p>
          </table:table-cell>
          <table:table-cell office:value-type="float" office:value="46.44" table:style-name="ce1">
            <text:p>46.44</text:p>
          </table:table-cell>
          <table:table-cell office:value-type="float" office:value="46.44" table:formula="of:=SUM([.G322:.H322])" table:style-name="ce1">
            <text:p>46.44</text:p>
          </table:table-cell>
          <table:table-cell office:value-type="float" office:value="496" table:formula="of:=[.C322]*4" table:style-name="ce3">
            <text:p>496</text:p>
          </table:table-cell>
          <table:table-cell office:value-type="string" office:string-value="未達標" table:formula="of:=IF([.D322]&gt;=[.J322];&quot;達標&quot;;&quot;未達標&quot;)" table:style-name="ce13">
            <text:p>未達標</text:p>
          </table:table-cell>
          <table:table-cell office:value-type="string" office:string-value="達標" table:formula="of:=IF([.E322]&gt;=[.J322];&quot;達標&quot;;&quot;未達標&quot;)" table:style-name="ce13">
            <text:p>達標</text:p>
          </table:table-cell>
          <table:table-cell office:value-type="string" office:string-value="未達標" table:formula="of:=IF([.G322]&gt;=[.J322];&quot;達標&quot;;&quot;未達標&quot;)" table:style-name="ce13">
            <text:p>未達標</text:p>
          </table:table-cell>
          <table:table-cell office:value-type="string" office:string-value="未達標" table:formula="of:=IF([.H322]&gt;=[.J322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7</text:p>
          </table:table-cell>
          <table:table-cell office:value-type="string" table:style-name="ce4">
            <text:p>昌福國小</text:p>
          </table:table-cell>
          <table:table-cell office:value-type="float" office:value="84" table:style-name="ce3">
            <text:p>84</text:p>
          </table:table-cell>
          <table:table-cell office:value-type="float" office:value="1565.03" table:style-name="ce1">
            <text:p>1565.03</text:p>
          </table:table-cell>
          <table:table-cell office:value-type="float" office:value="690.79" table:style-name="ce1">
            <text:p>690.79</text:p>
          </table:table-cell>
          <table:table-cell office:value-type="float" office:value="2255.8199999999997" table:formula="of:=SUM([.D323:.E323])" table:style-name="ce1">
            <text:p>2255.82</text:p>
          </table:table-cell>
          <table:table-cell office:value-type="float" office:value="1.74" table:style-name="ce1">
            <text:p>1.74</text:p>
          </table:table-cell>
          <table:table-cell office:value-type="float" office:value="0.39" table:style-name="ce1">
            <text:p>0.39</text:p>
          </table:table-cell>
          <table:table-cell office:value-type="float" office:value="2.13" table:formula="of:=SUM([.G323:.H323])" table:style-name="ce1">
            <text:p>2.13</text:p>
          </table:table-cell>
          <table:table-cell office:value-type="float" office:value="336" table:formula="of:=[.C323]*4" table:style-name="ce3">
            <text:p>336</text:p>
          </table:table-cell>
          <table:table-cell office:value-type="string" office:string-value="達標" table:formula="of:=IF([.D323]&gt;=[.J323];&quot;達標&quot;;&quot;未達標&quot;)" table:style-name="ce13">
            <text:p>達標</text:p>
          </table:table-cell>
          <table:table-cell office:value-type="string" office:string-value="達標" table:formula="of:=IF([.E323]&gt;=[.J323];&quot;達標&quot;;&quot;未達標&quot;)" table:style-name="ce13">
            <text:p>達標</text:p>
          </table:table-cell>
          <table:table-cell office:value-type="string" office:string-value="未達標" table:formula="of:=IF([.G323]&gt;=[.J323];&quot;達標&quot;;&quot;未達標&quot;)" table:style-name="ce13">
            <text:p>未達標</text:p>
          </table:table-cell>
          <table:table-cell office:value-type="string" office:string-value="未達標" table:formula="of:=IF([.H323]&gt;=[.J323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08</text:p>
          </table:table-cell>
          <table:table-cell office:value-type="string" table:style-name="ce4">
            <text:p>忠義國小</text:p>
          </table:table-cell>
          <table:table-cell office:value-type="float" office:value="576" table:style-name="ce3">
            <text:p>576</text:p>
          </table:table-cell>
          <table:table-cell office:value-type="float" office:value="67796.22" table:style-name="ce1">
            <text:p>67796.22</text:p>
          </table:table-cell>
          <table:table-cell office:value-type="float" office:value="104002.99" table:style-name="ce1">
            <text:p>104002.99</text:p>
          </table:table-cell>
          <table:table-cell office:value-type="float" office:value="171799.21000000002" table:formula="of:=SUM([.D324:.E324])" table:style-name="ce1">
            <text:p>171799.21</text:p>
          </table:table-cell>
          <table:table-cell office:value-type="float" office:value="14.75" table:style-name="ce1">
            <text:p>14.75</text:p>
          </table:table-cell>
          <table:table-cell office:value-type="float" office:value="44.01" table:style-name="ce1">
            <text:p>44.01</text:p>
          </table:table-cell>
          <table:table-cell office:value-type="float" office:value="58.76" table:formula="of:=SUM([.G324:.H324])" table:style-name="ce1">
            <text:p>58.76</text:p>
          </table:table-cell>
          <table:table-cell office:value-type="float" office:value="2304" table:formula="of:=[.C324]*4" table:style-name="ce3">
            <text:p>2304</text:p>
          </table:table-cell>
          <table:table-cell office:value-type="string" office:string-value="達標" table:formula="of:=IF([.D324]&gt;=[.J324];&quot;達標&quot;;&quot;未達標&quot;)" table:style-name="ce13">
            <text:p>達標</text:p>
          </table:table-cell>
          <table:table-cell office:value-type="string" office:string-value="達標" table:formula="of:=IF([.E324]&gt;=[.J324];&quot;達標&quot;;&quot;未達標&quot;)" table:style-name="ce13">
            <text:p>達標</text:p>
          </table:table-cell>
          <table:table-cell office:value-type="string" office:string-value="未達標" table:formula="of:=IF([.G324]&gt;=[.J324];&quot;達標&quot;;&quot;未達標&quot;)" table:style-name="ce13">
            <text:p>未達標</text:p>
          </table:table-cell>
          <table:table-cell office:value-type="string" office:string-value="未達標" table:formula="of:=IF([.H324]&gt;=[.J324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12</text:p>
          </table:table-cell>
          <table:table-cell office:value-type="string" table:style-name="ce4">
            <text:p>義學國小</text:p>
          </table:table-cell>
          <table:table-cell office:value-type="float" office:value="310" table:style-name="ce3">
            <text:p>310</text:p>
          </table:table-cell>
          <table:table-cell office:value-type="float" office:value="16068.76" table:style-name="ce1">
            <text:p>16068.76</text:p>
          </table:table-cell>
          <table:table-cell office:value-type="float" office:value="35136.57" table:style-name="ce1">
            <text:p>35136.57</text:p>
          </table:table-cell>
          <table:table-cell office:value-type="float" office:value="51205.33" table:formula="of:=SUM([.D325:.E325])" table:style-name="ce1">
            <text:p>51205.33</text:p>
          </table:table-cell>
          <table:table-cell office:value-type="float" office:value="28.21" table:style-name="ce1">
            <text:p>28.21</text:p>
          </table:table-cell>
          <table:table-cell office:value-type="float" office:value="24.68" table:style-name="ce1">
            <text:p>24.68</text:p>
          </table:table-cell>
          <table:table-cell office:value-type="float" office:value="52.89" table:formula="of:=SUM([.G325:.H325])" table:style-name="ce1">
            <text:p>52.89</text:p>
          </table:table-cell>
          <table:table-cell office:value-type="float" office:value="1240" table:formula="of:=[.C325]*4" table:style-name="ce3">
            <text:p>1240</text:p>
          </table:table-cell>
          <table:table-cell office:value-type="string" office:string-value="達標" table:formula="of:=IF([.D325]&gt;=[.J325];&quot;達標&quot;;&quot;未達標&quot;)" table:style-name="ce13">
            <text:p>達標</text:p>
          </table:table-cell>
          <table:table-cell office:value-type="string" office:string-value="達標" table:formula="of:=IF([.E325]&gt;=[.J325];&quot;達標&quot;;&quot;未達標&quot;)" table:style-name="ce13">
            <text:p>達標</text:p>
          </table:table-cell>
          <table:table-cell office:value-type="string" office:string-value="未達標" table:formula="of:=IF([.G325]&gt;=[.J325];&quot;達標&quot;;&quot;未達標&quot;)" table:style-name="ce13">
            <text:p>未達標</text:p>
          </table:table-cell>
          <table:table-cell office:value-type="string" office:string-value="未達標" table:formula="of:=IF([.H325]&gt;=[.J325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15</text:p>
          </table:table-cell>
          <table:table-cell office:value-type="string" table:style-name="ce4">
            <text:p>龍埔國小</text:p>
          </table:table-cell>
          <table:table-cell office:value-type="float" office:value="324" table:style-name="ce5">
            <text:p>324</text:p>
          </table:table-cell>
          <table:table-cell office:value-type="float" office:value="1954.41" table:style-name="ce1">
            <text:p>1954.41</text:p>
          </table:table-cell>
          <table:table-cell office:value-type="float" office:value="2830.17" table:style-name="ce1">
            <text:p>2830.17</text:p>
          </table:table-cell>
          <table:table-cell office:value-type="float" office:value="4784.58" table:formula="of:=SUM([.D326:.E326])" table:style-name="ce1">
            <text:p>4784.58</text:p>
          </table:table-cell>
          <table:table-cell office:value-type="float" office:value="27.7" table:style-name="ce1">
            <text:p>27.7</text:p>
          </table:table-cell>
          <table:table-cell office:value-type="float" office:value="16.27" table:style-name="ce1">
            <text:p>16.27</text:p>
          </table:table-cell>
          <table:table-cell office:value-type="float" office:value="43.97" table:formula="of:=SUM([.G326:.H326])" table:style-name="ce1">
            <text:p>43.97</text:p>
          </table:table-cell>
          <table:table-cell office:value-type="float" office:value="1296" table:formula="of:=[.C326]*4" table:style-name="ce3">
            <text:p>1296</text:p>
          </table:table-cell>
          <table:table-cell office:value-type="string" office:string-value="達標" table:formula="of:=IF([.D326]&gt;=[.J326];&quot;達標&quot;;&quot;未達標&quot;)" table:style-name="ce13">
            <text:p>達標</text:p>
          </table:table-cell>
          <table:table-cell office:value-type="string" office:string-value="達標" table:formula="of:=IF([.E326]&gt;=[.J326];&quot;達標&quot;;&quot;未達標&quot;)" table:style-name="ce13">
            <text:p>達標</text:p>
          </table:table-cell>
          <table:table-cell office:value-type="string" office:string-value="未達標" table:formula="of:=IF([.G326]&gt;=[.J326];&quot;達標&quot;;&quot;未達標&quot;)" table:style-name="ce13">
            <text:p>未達標</text:p>
          </table:table-cell>
          <table:table-cell office:value-type="string" office:string-value="未達標" table:formula="of:=IF([.H326]&gt;=[.J326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16</text:p>
          </table:table-cell>
          <table:table-cell office:value-type="string" table:style-name="ce4">
            <text:p>頭湖國小</text:p>
          </table:table-cell>
          <table:table-cell office:value-type="float" office:value="216" table:style-name="ce5">
            <text:p>216</text:p>
          </table:table-cell>
          <table:table-cell office:value-type="float" office:value="0.53" table:style-name="ce1">
            <text:p>0.53</text:p>
          </table:table-cell>
          <table:table-cell office:value-type="float" office:value="21498.62" table:style-name="ce1">
            <text:p>21498.62</text:p>
          </table:table-cell>
          <table:table-cell office:value-type="float" office:value="21499.149999999998" table:formula="of:=SUM([.D327:.E327])" table:style-name="ce1">
            <text:p>21499.15</text:p>
          </table:table-cell>
          <table:table-cell office:value-type="float" office:value="0" table:style-name="ce1">
            <text:p>0</text:p>
          </table:table-cell>
          <table:table-cell office:value-type="float" office:value="0.9" table:style-name="ce1">
            <text:p>0.9</text:p>
          </table:table-cell>
          <table:table-cell office:value-type="float" office:value="0.9" table:formula="of:=SUM([.G327:.H327])" table:style-name="ce1">
            <text:p>0.9</text:p>
          </table:table-cell>
          <table:table-cell office:value-type="float" office:value="864" table:formula="of:=[.C327]*4" table:style-name="ce3">
            <text:p>864</text:p>
          </table:table-cell>
          <table:table-cell office:value-type="string" office:string-value="未達標" table:formula="of:=IF([.D327]&gt;=[.J327];&quot;達標&quot;;&quot;未達標&quot;)" table:style-name="ce13">
            <text:p>未達標</text:p>
          </table:table-cell>
          <table:table-cell office:value-type="string" office:string-value="達標" table:formula="of:=IF([.E327]&gt;=[.J327];&quot;達標&quot;;&quot;未達標&quot;)" table:style-name="ce13">
            <text:p>達標</text:p>
          </table:table-cell>
          <table:table-cell office:value-type="string" office:string-value="未達標" table:formula="of:=IF([.G327]&gt;=[.J327];&quot;達標&quot;;&quot;未達標&quot;)" table:style-name="ce13">
            <text:p>未達標</text:p>
          </table:table-cell>
          <table:table-cell office:value-type="string" office:string-value="未達標" table:formula="of:=IF([.H327]&gt;=[.J327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4817</text:p>
          </table:table-cell>
          <table:table-cell office:value-type="string" table:style-name="ce4">
            <text:p>新市國小</text:p>
          </table:table-cell>
          <table:table-cell office:value-type="float" office:value="210" table:style-name="ce5">
            <text:p>210</text:p>
          </table:table-cell>
          <table:table-cell office:value-type="float" office:value="11215.04" table:style-name="ce1">
            <text:p>11215.04</text:p>
          </table:table-cell>
          <table:table-cell office:value-type="float" office:value="29303.360000000001" table:style-name="ce1">
            <text:p>29303.36</text:p>
          </table:table-cell>
          <table:table-cell office:value-type="float" office:value="40518.400000000001" table:formula="of:=SUM([.D328:.E328])" table:style-name="ce1">
            <text:p>40518.4</text:p>
          </table:table-cell>
          <table:table-cell office:value-type="float" office:value="0.42" table:style-name="ce1">
            <text:p>0.42</text:p>
          </table:table-cell>
          <table:table-cell office:value-type="float" office:value="1.53" table:style-name="ce1">
            <text:p>1.53</text:p>
          </table:table-cell>
          <table:table-cell office:value-type="float" office:value="1.95" table:formula="of:=SUM([.G328:.H328])" table:style-name="ce1">
            <text:p>1.95</text:p>
          </table:table-cell>
          <table:table-cell office:value-type="float" office:value="840" table:formula="of:=[.C328]*4" table:style-name="ce3">
            <text:p>840</text:p>
          </table:table-cell>
          <table:table-cell office:value-type="string" office:string-value="達標" table:formula="of:=IF([.D328]&gt;=[.J328];&quot;達標&quot;;&quot;未達標&quot;)" table:style-name="ce13">
            <text:p>達標</text:p>
          </table:table-cell>
          <table:table-cell office:value-type="string" office:string-value="達標" table:formula="of:=IF([.E328]&gt;=[.J328];&quot;達標&quot;;&quot;未達標&quot;)" table:style-name="ce13">
            <text:p>達標</text:p>
          </table:table-cell>
          <table:table-cell office:value-type="string" office:string-value="未達標" table:formula="of:=IF([.G328]&gt;=[.J328];&quot;達標&quot;;&quot;未達標&quot;)" table:style-name="ce13">
            <text:p>未達標</text:p>
          </table:table-cell>
          <table:table-cell office:value-type="string" office:string-value="未達標" table:formula="of:=IF([.H328]&gt;=[.J328];&quot;達標&quot;;&quot;未達標&quot;)" table:style-name="ce13">
            <text:p>未達標</text:p>
          </table:table-cell>
          <table:table-cell table:number-columns-repeated="16370"/>
        </table:table-row>
        <table:table-row table:style-name="ro1">
          <table:table-cell office:value-type="string" table:style-name="ce2">
            <text:p>013F01</text:p>
          </table:table-cell>
          <table:table-cell office:value-type="string" table:style-name="ce4">
            <text:p>新北市立新北特殊教育學校</text:p>
          </table:table-cell>
          <table:table-cell office:value-type="float" office:value="44" table:formula="of:=40+4" table:style-name="ce3">
            <text:p>44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D329:.E329])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style-name="ce1">
            <text:p>0</text:p>
          </table:table-cell>
          <table:table-cell office:value-type="float" office:value="0" table:formula="of:=SUM([.G329:.H329])" table:style-name="ce1">
            <text:p>0</text:p>
          </table:table-cell>
          <table:table-cell office:value-type="float" office:value="176" table:formula="of:=[.C329]*4" table:style-name="ce3">
            <text:p>176</text:p>
          </table:table-cell>
          <table:table-cell office:value-type="string" office:string-value="未達標" table:formula="of:=IF([.D329]&gt;=[.J329];&quot;達標&quot;;&quot;未達標&quot;)" table:style-name="ce13">
            <text:p>未達標</text:p>
          </table:table-cell>
          <table:table-cell office:value-type="string" office:string-value="未達標" table:formula="of:=IF([.E329]&gt;=[.J329];&quot;達標&quot;;&quot;未達標&quot;)" table:style-name="ce13">
            <text:p>未達標</text:p>
          </table:table-cell>
          <table:table-cell office:value-type="string" office:string-value="未達標" table:formula="of:=IF([.G329]&gt;=[.J329];&quot;達標&quot;;&quot;未達標&quot;)" table:style-name="ce13">
            <text:p>未達標</text:p>
          </table:table-cell>
          <table:table-cell office:value-type="string" office:string-value="未達標" table:formula="of:=IF([.H329]&gt;=[.J329];&quot;達標&quot;;&quot;未達標&quot;)" table:style-name="ce13">
            <text:p>未達標</text:p>
          </table:table-cell>
          <table:table-cell table:number-columns-repeated="16370"/>
        </table:table-row>
        <table:table-row table:number-rows-repeated="1048247" table:style-name="ro1">
          <table:table-cell table:number-columns-repeated="16384"/>
        </table:table-row>
      </table:table>
      <table:table table:name="工作表2" table:style-name="ta1">
        <table:table-column table:style-name="co13" table:default-cell-style-name="ce1"/>
        <table:table-column table:style-name="co14" table:default-cell-style-name="ce1"/>
        <table:table-column table:style-name="co3" table:default-cell-style-name="ce6"/>
        <table:table-column table:style-name="co15" table:default-cell-style-name="ce6"/>
        <table:table-column table:style-name="co14" table:default-cell-style-name="ce6"/>
        <table:table-column table:style-name="co9" table:default-cell-style-name="ce6"/>
        <table:table-column table:style-name="co12" table:number-columns-repeated="16378" table:default-cell-style-name="ce1"/>
        <table:table-row table:style-name="ro2">
          <table:table-cell office:value-type="string" table:style-name="ce9">
            <text:p>學校</text:p>
            <text:p>代碼</text:p>
          </table:table-cell>
          <table:table-cell office:value-type="string" table:style-name="ce10">
            <text:p>學校名稱</text:p>
          </table:table-cell>
          <table:table-cell office:value-type="string" table:style-name="ce10">
            <text:p>載具配發數量</text:p>
          </table:table-cell>
          <table:table-cell office:value-type="string" table:style-name="ce11">
            <text:p>各校平板總活動時數</text:p>
            <text:p>111/12/15-112/01/15</text:p>
          </table:table-cell>
          <table:table-cell office:value-type="string" table:style-name="ce11">
            <text:p>各校平板五大平台活動時數</text:p>
            <text:p>111/12/15-112/01/15</text:p>
          </table:table-cell>
          <table:table-cell office:value-type="string" table:style-name="ce11">
            <text:p>應達標時數</text:p>
            <text:p>(平台數*4)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0301</text:p>
          </table:table-cell>
          <table:table-cell office:value-type="string" table:style-name="ce7">
            <text:p>華僑高中</text:p>
          </table:table-cell>
          <table:table-cell office:value-type="float" office:value="37" table:style-name="ce8">
            <text:p>3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8" table:style-name="ce8">
            <text:p>1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01</text:p>
          </table:table-cell>
          <table:table-cell office:value-type="string" table:style-name="ce7">
            <text:p>淡江高中</text:p>
          </table:table-cell>
          <table:table-cell office:value-type="float" office:value="167" table:style-name="ce8">
            <text:p>167</text:p>
          </table:table-cell>
          <table:table-cell office:value-type="float" office:value="107.99" table:style-name="ce8">
            <text:p>107.99</text:p>
          </table:table-cell>
          <table:table-cell office:value-type="float" office:value="0" table:style-name="ce8">
            <text:p>0</text:p>
          </table:table-cell>
          <table:table-cell office:value-type="float" office:value="668" table:style-name="ce8">
            <text:p>6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06</text:p>
          </table:table-cell>
          <table:table-cell office:value-type="string" table:style-name="ce7">
            <text:p>金陵女中</text:p>
          </table:table-cell>
          <table:table-cell office:value-type="float" office:value="75" table:style-name="ce8">
            <text:p>7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00" table:style-name="ce8">
            <text:p>3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09</text:p>
          </table:table-cell>
          <table:table-cell office:value-type="string" table:style-name="ce7">
            <text:p>南山高中</text:p>
          </table:table-cell>
          <table:table-cell office:value-type="float" office:value="203" table:style-name="ce8">
            <text:p>20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12" table:style-name="ce8">
            <text:p>8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0</text:p>
          </table:table-cell>
          <table:table-cell office:value-type="string" table:style-name="ce7">
            <text:p>恆毅高中</text:p>
          </table:table-cell>
          <table:table-cell office:value-type="float" office:value="145" table:style-name="ce8">
            <text:p>14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80" table:style-name="ce8">
            <text:p>5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1</text:p>
          </table:table-cell>
          <table:table-cell office:value-type="string" table:style-name="ce7">
            <text:p>聖心女中</text:p>
          </table:table-cell>
          <table:table-cell office:value-type="float" office:value="76" table:style-name="ce8">
            <text:p>7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04" table:style-name="ce8">
            <text:p>3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2</text:p>
          </table:table-cell>
          <table:table-cell office:value-type="string" table:style-name="ce7">
            <text:p>崇義高中</text:p>
          </table:table-cell>
          <table:table-cell office:value-type="float" office:value="57" table:style-name="ce8">
            <text:p>5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8" table:style-name="ce8">
            <text:p>2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5</text:p>
          </table:table-cell>
          <table:table-cell office:value-type="string" table:style-name="ce7">
            <text:p>東海高中</text:p>
          </table:table-cell>
          <table:table-cell office:value-type="float" office:value="191" table:style-name="ce8">
            <text:p>19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64" table:style-name="ce8">
            <text:p>7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6</text:p>
          </table:table-cell>
          <table:table-cell office:value-type="string" table:style-name="ce7">
            <text:p>格致高中</text:p>
          </table:table-cell>
          <table:table-cell office:value-type="float" office:value="179" table:style-name="ce8">
            <text:p>17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16" table:style-name="ce8">
            <text:p>7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7</text:p>
          </table:table-cell>
          <table:table-cell office:value-type="string" table:style-name="ce7">
            <text:p>醒吾高中</text:p>
          </table:table-cell>
          <table:table-cell office:value-type="float" office:value="104" table:style-name="ce8">
            <text:p>10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416" table:style-name="ce8">
            <text:p>4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18</text:p>
          </table:table-cell>
          <table:table-cell office:value-type="string" table:style-name="ce7">
            <text:p>徐匯高中</text:p>
          </table:table-cell>
          <table:table-cell office:value-type="float" office:value="46" table:style-name="ce8">
            <text:p>4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84" table:style-name="ce8">
            <text:p>1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22</text:p>
          </table:table-cell>
          <table:table-cell office:value-type="string" table:style-name="ce7">
            <text:p>崇光女中</text:p>
          </table:table-cell>
          <table:table-cell office:value-type="float" office:value="92" table:style-name="ce8">
            <text:p>9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68" table:style-name="ce8">
            <text:p>3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23</text:p>
          </table:table-cell>
          <table:table-cell office:value-type="string" table:style-name="ce7">
            <text:p>光仁高中</text:p>
          </table:table-cell>
          <table:table-cell office:value-type="float" office:value="147" table:style-name="ce8">
            <text:p>14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88" table:style-name="ce8">
            <text:p>5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24</text:p>
          </table:table-cell>
          <table:table-cell office:value-type="string" table:style-name="ce7">
            <text:p>竹林高中</text:p>
          </table:table-cell>
          <table:table-cell office:value-type="float" office:value="196" table:style-name="ce8">
            <text:p>19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784" table:style-name="ce8">
            <text:p>7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25</text:p>
          </table:table-cell>
          <table:table-cell office:value-type="string" table:style-name="ce7">
            <text:p>及人高中</text:p>
          </table:table-cell>
          <table:table-cell office:value-type="float" office:value="147" table:style-name="ce8">
            <text:p>14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88" table:style-name="ce8">
            <text:p>5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29</text:p>
          </table:table-cell>
          <table:table-cell office:value-type="string" table:style-name="ce7">
            <text:p>辭修高中</text:p>
          </table:table-cell>
          <table:table-cell office:value-type="float" office:value="94" table:style-name="ce8">
            <text:p>9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76" table:style-name="ce8">
            <text:p>3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399</text:p>
          </table:table-cell>
          <table:table-cell office:value-type="string" table:style-name="ce7">
            <text:p>時雨高中</text:p>
          </table:table-cell>
          <table:table-cell office:value-type="float" office:value="95" table:style-name="ce8">
            <text:p>9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80" table:style-name="ce8">
            <text:p>3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05</text:p>
          </table:table-cell>
          <table:table-cell office:value-type="string" table:style-name="ce7">
            <text:p>樹人家商</text:p>
          </table:table-cell>
          <table:table-cell office:value-type="float" office:value="452" table:style-name="ce8">
            <text:p>45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808" table:style-name="ce8">
            <text:p>18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08</text:p>
          </table:table-cell>
          <table:table-cell office:value-type="string" table:style-name="ce7">
            <text:p>南強工商</text:p>
          </table:table-cell>
          <table:table-cell office:value-type="float" office:value="301" table:style-name="ce8">
            <text:p>30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04" table:style-name="ce8">
            <text:p>12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13</text:p>
          </table:table-cell>
          <table:table-cell office:value-type="string" table:style-name="ce7">
            <text:p>穀保家商</text:p>
          </table:table-cell>
          <table:table-cell office:value-type="float" office:value="322" table:style-name="ce8">
            <text:p>32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288" table:style-name="ce8">
            <text:p>12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20</text:p>
          </table:table-cell>
          <table:table-cell office:value-type="string" table:style-name="ce7">
            <text:p>智光商工</text:p>
          </table:table-cell>
          <table:table-cell office:value-type="float" office:value="279" table:style-name="ce8">
            <text:p>27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116" table:style-name="ce8">
            <text:p>1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26</text:p>
          </table:table-cell>
          <table:table-cell office:value-type="string" table:style-name="ce7">
            <text:p>能仁家商</text:p>
          </table:table-cell>
          <table:table-cell office:value-type="float" office:value="429" table:style-name="ce8">
            <text:p>42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16" table:style-name="ce8">
            <text:p>17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27</text:p>
          </table:table-cell>
          <table:table-cell office:value-type="string" table:style-name="ce7">
            <text:p>豫章工商</text:p>
          </table:table-cell>
          <table:table-cell office:value-type="float" office:value="208" table:style-name="ce8">
            <text:p>20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32" table:style-name="ce8">
            <text:p>8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31</text:p>
          </table:table-cell>
          <table:table-cell office:value-type="string" table:style-name="ce7">
            <text:p>莊敬工家</text:p>
          </table:table-cell>
          <table:table-cell office:value-type="float" office:value="851" table:style-name="ce8">
            <text:p>85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404" table:style-name="ce8">
            <text:p>34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432</text:p>
          </table:table-cell>
          <table:table-cell office:value-type="string" table:style-name="ce7">
            <text:p>中華商海</text:p>
          </table:table-cell>
          <table:table-cell office:value-type="float" office:value="46" table:style-name="ce8">
            <text:p>4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84" table:style-name="ce8">
            <text:p>1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603</text:p>
          </table:table-cell>
          <table:table-cell office:value-type="string" table:style-name="ce7">
            <text:p>及人國小</text:p>
          </table:table-cell>
          <table:table-cell office:value-type="float" office:value="92" table:style-name="ce8">
            <text:p>9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68" table:style-name="ce8">
            <text:p>3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1606</text:p>
          </table:table-cell>
          <table:table-cell office:value-type="string" table:style-name="ce7">
            <text:p>信賢種籽親子實小</text:p>
          </table:table-cell>
          <table:table-cell office:value-type="float" office:value="217" table:style-name="ce8">
            <text:p>217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68" table:style-name="ce8">
            <text:p>8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03</text:p>
          </table:table-cell>
          <table:table-cell office:value-type="string" table:style-name="ce7">
            <text:p>泰山高中</text:p>
          </table:table-cell>
          <table:table-cell office:value-type="float" office:value="390" table:style-name="ce8">
            <text:p>39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560" table:style-name="ce8">
            <text:p>1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04</text:p>
          </table:table-cell>
          <table:table-cell office:value-type="string" table:style-name="ce7">
            <text:p>板橋高中</text:p>
          </table:table-cell>
          <table:table-cell office:value-type="float" office:value="250" table:style-name="ce8">
            <text:p>2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00" table:style-name="ce8">
            <text:p>10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35</text:p>
          </table:table-cell>
          <table:table-cell office:value-type="string" table:style-name="ce7">
            <text:p>新店高中</text:p>
          </table:table-cell>
          <table:table-cell office:value-type="float" office:value="363" table:style-name="ce8">
            <text:p>36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52" table:style-name="ce8">
            <text:p>14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36</text:p>
          </table:table-cell>
          <table:table-cell office:value-type="string" table:style-name="ce7">
            <text:p>中和高中</text:p>
          </table:table-cell>
          <table:table-cell office:value-type="float" office:value="354" table:style-name="ce8">
            <text:p>35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16" table:style-name="ce8">
            <text:p>14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37</text:p>
          </table:table-cell>
          <table:table-cell office:value-type="string" table:style-name="ce7">
            <text:p>新莊高中</text:p>
          </table:table-cell>
          <table:table-cell office:value-type="float" office:value="350" table:style-name="ce8">
            <text:p>350</text:p>
          </table:table-cell>
          <table:table-cell office:value-type="float" office:value="13.5" table:style-name="ce8">
            <text:p>13.5</text:p>
          </table:table-cell>
          <table:table-cell office:value-type="float" office:value="0" table:style-name="ce8">
            <text:p>0</text:p>
          </table:table-cell>
          <table:table-cell office:value-type="float" office:value="1400" table:style-name="ce8">
            <text:p>14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38</text:p>
          </table:table-cell>
          <table:table-cell office:value-type="string" table:style-name="ce7">
            <text:p>新北高中</text:p>
          </table:table-cell>
          <table:table-cell office:value-type="float" office:value="423" table:style-name="ce8">
            <text:p>42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692" table:style-name="ce8">
            <text:p>16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339</text:p>
          </table:table-cell>
          <table:table-cell office:value-type="string" table:style-name="ce7">
            <text:p>林口高中</text:p>
          </table:table-cell>
          <table:table-cell office:value-type="float" office:value="282" table:style-name="ce8">
            <text:p>282</text:p>
          </table:table-cell>
          <table:table-cell office:value-type="float" office:value="0.89" table:style-name="ce8">
            <text:p>0.89</text:p>
          </table:table-cell>
          <table:table-cell office:value-type="float" office:value="0" table:style-name="ce8">
            <text:p>0</text:p>
          </table:table-cell>
          <table:table-cell office:value-type="float" office:value="1128" table:style-name="ce8">
            <text:p>11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402</text:p>
          </table:table-cell>
          <table:table-cell office:value-type="string" table:style-name="ce7">
            <text:p>瑞芳高工</text:p>
          </table:table-cell>
          <table:table-cell office:value-type="float" office:value="291" table:style-name="ce8">
            <text:p>291</text:p>
          </table:table-cell>
          <table:table-cell office:value-type="float" office:value="73.28" table:style-name="ce8">
            <text:p>73.28</text:p>
          </table:table-cell>
          <table:table-cell office:value-type="float" office:value="0" table:style-name="ce8">
            <text:p>0</text:p>
          </table:table-cell>
          <table:table-cell office:value-type="float" office:value="1164" table:style-name="ce8">
            <text:p>11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430</text:p>
          </table:table-cell>
          <table:table-cell office:value-type="string" table:style-name="ce7">
            <text:p>三重商工</text:p>
          </table:table-cell>
          <table:table-cell office:value-type="float" office:value="435" table:style-name="ce8">
            <text:p>435</text:p>
          </table:table-cell>
          <table:table-cell office:value-type="float" office:value="59.66" table:style-name="ce8">
            <text:p>59.66</text:p>
          </table:table-cell>
          <table:table-cell office:value-type="float" office:value="0.02" table:style-name="ce8">
            <text:p>0.02</text:p>
          </table:table-cell>
          <table:table-cell office:value-type="float" office:value="1740" table:style-name="ce8">
            <text:p>17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433</text:p>
          </table:table-cell>
          <table:table-cell office:value-type="string" table:style-name="ce7">
            <text:p>新北高工</text:p>
          </table:table-cell>
          <table:table-cell office:value-type="float" office:value="559" table:style-name="ce8">
            <text:p>559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36" table:style-name="ce8">
            <text:p>22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434</text:p>
          </table:table-cell>
          <table:table-cell office:value-type="string" table:style-name="ce7">
            <text:p>淡水商工</text:p>
          </table:table-cell>
          <table:table-cell office:value-type="float" office:value="427" table:style-name="ce8">
            <text:p>427</text:p>
          </table:table-cell>
          <table:table-cell office:value-type="float" office:value="2.11" table:style-name="ce8">
            <text:p>2.11</text:p>
          </table:table-cell>
          <table:table-cell office:value-type="float" office:value="0" table:style-name="ce8">
            <text:p>0</text:p>
          </table:table-cell>
          <table:table-cell office:value-type="float" office:value="1708" table:style-name="ce8">
            <text:p>17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601</text:p>
          </table:table-cell>
          <table:table-cell office:value-type="string" table:style-name="ce7">
            <text:p>北大國小</text:p>
          </table:table-cell>
          <table:table-cell office:value-type="float" office:value="252" table:style-name="ce8">
            <text:p>252</text:p>
          </table:table-cell>
          <table:table-cell office:value-type="float" office:value="972.59999999999991" table:style-name="ce8">
            <text:p>972.6</text:p>
          </table:table-cell>
          <table:table-cell office:value-type="float" office:value="2.48" table:style-name="ce8">
            <text:p>2.48</text:p>
          </table:table-cell>
          <table:table-cell office:value-type="float" office:value="1008" table:style-name="ce8">
            <text:p>10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602</text:p>
          </table:table-cell>
          <table:table-cell office:value-type="string" table:style-name="ce7">
            <text:p>新林國小</text:p>
          </table:table-cell>
          <table:table-cell office:value-type="float" office:value="216" table:style-name="ce8">
            <text:p>216</text:p>
          </table:table-cell>
          <table:table-cell office:value-type="float" office:value="10.63" table:style-name="ce8">
            <text:p>10.63</text:p>
          </table:table-cell>
          <table:table-cell office:value-type="float" office:value="0" table:style-name="ce8">
            <text:p>0</text:p>
          </table:table-cell>
          <table:table-cell office:value-type="float" office:value="864" table:style-name="ce8">
            <text:p>8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604</text:p>
          </table:table-cell>
          <table:table-cell office:value-type="string" table:style-name="ce7">
            <text:p>東湖國小</text:p>
          </table:table-cell>
          <table:table-cell office:value-type="float" office:value="72" table:style-name="ce8">
            <text:p>72</text:p>
          </table:table-cell>
          <table:table-cell office:value-type="float" office:value="0.74" table:style-name="ce8">
            <text:p>0.74</text:p>
          </table:table-cell>
          <table:table-cell office:value-type="float" office:value="0" table:style-name="ce8">
            <text:p>0</text:p>
          </table:table-cell>
          <table:table-cell office:value-type="float" office:value="288" table:style-name="ce8">
            <text:p>2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02</text:p>
          </table:table-cell>
          <table:table-cell office:value-type="string" table:style-name="ce7">
            <text:p>海山高中</text:p>
          </table:table-cell>
          <table:table-cell office:value-type="float" office:value="570" table:style-name="ce8">
            <text:p>570</text:p>
          </table:table-cell>
          <table:table-cell office:value-type="float" office:value="25997.34" table:style-name="ce8">
            <text:p>25997.34</text:p>
          </table:table-cell>
          <table:table-cell office:value-type="float" office:value="1.94" table:style-name="ce8">
            <text:p>1.94</text:p>
          </table:table-cell>
          <table:table-cell office:value-type="float" office:value="2280" table:style-name="ce8">
            <text:p>2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11</text:p>
          </table:table-cell>
          <table:table-cell office:value-type="string" table:style-name="ce7">
            <text:p>三重高中</text:p>
          </table:table-cell>
          <table:table-cell office:value-type="float" office:value="116" table:style-name="ce8">
            <text:p>116</text:p>
          </table:table-cell>
          <table:table-cell office:value-type="float" office:value="25736.5" table:style-name="ce8">
            <text:p>25736.5</text:p>
          </table:table-cell>
          <table:table-cell office:value-type="float" office:value="0" table:style-name="ce8">
            <text:p>0</text:p>
          </table:table-cell>
          <table:table-cell office:value-type="float" office:value="464" table:style-name="ce8">
            <text:p>4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15</text:p>
          </table:table-cell>
          <table:table-cell office:value-type="string" table:style-name="ce7">
            <text:p>永平高中</text:p>
          </table:table-cell>
          <table:table-cell office:value-type="float" office:value="174" table:style-name="ce8">
            <text:p>174</text:p>
          </table:table-cell>
          <table:table-cell office:value-type="float" office:value="9.48" table:style-name="ce8">
            <text:p>9.48</text:p>
          </table:table-cell>
          <table:table-cell office:value-type="float" office:value="0" table:style-name="ce8">
            <text:p>0</text:p>
          </table:table-cell>
          <table:table-cell office:value-type="float" office:value="696" table:style-name="ce8">
            <text:p>6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22</text:p>
          </table:table-cell>
          <table:table-cell office:value-type="string" table:style-name="ce7">
            <text:p>樹林高中</text:p>
          </table:table-cell>
          <table:table-cell office:value-type="float" office:value="532" table:style-name="ce8">
            <text:p>53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28" table:style-name="ce8">
            <text:p>21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26</text:p>
          </table:table-cell>
          <table:table-cell office:value-type="string" table:style-name="ce7">
            <text:p>明德高中</text:p>
          </table:table-cell>
          <table:table-cell office:value-type="float" office:value="165" table:style-name="ce8">
            <text:p>16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60" table:style-name="ce8">
            <text:p>6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32</text:p>
          </table:table-cell>
          <table:table-cell office:value-type="string" table:style-name="ce7">
            <text:p>秀峰高中</text:p>
          </table:table-cell>
          <table:table-cell office:value-type="float" office:value="245" table:style-name="ce8">
            <text:p>245</text:p>
          </table:table-cell>
          <table:table-cell office:value-type="float" office:value="7480.9500000000007" table:style-name="ce8">
            <text:p>7480.95</text:p>
          </table:table-cell>
          <table:table-cell office:value-type="float" office:value="6.82" table:style-name="ce8">
            <text:p>6.82</text:p>
          </table:table-cell>
          <table:table-cell office:value-type="float" office:value="980" table:style-name="ce8">
            <text:p>9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38</text:p>
          </table:table-cell>
          <table:table-cell office:value-type="string" table:style-name="ce7">
            <text:p>金山高中</text:p>
          </table:table-cell>
          <table:table-cell office:value-type="float" office:value="452" table:style-name="ce8">
            <text:p>452</text:p>
          </table:table-cell>
          <table:table-cell office:value-type="float" office:value="2810.19" table:style-name="ce8">
            <text:p>2810.19</text:p>
          </table:table-cell>
          <table:table-cell office:value-type="float" office:value="0.12000000000000001" table:style-name="ce8">
            <text:p>0.12</text:p>
          </table:table-cell>
          <table:table-cell office:value-type="float" office:value="1808" table:style-name="ce8">
            <text:p>18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43</text:p>
          </table:table-cell>
          <table:table-cell office:value-type="string" table:style-name="ce7">
            <text:p>安康高中</text:p>
          </table:table-cell>
          <table:table-cell office:value-type="float" office:value="150" table:style-name="ce8">
            <text:p>150</text:p>
          </table:table-cell>
          <table:table-cell office:value-type="float" office:value="9577.34" table:style-name="ce8">
            <text:p>9577.34</text:p>
          </table:table-cell>
          <table:table-cell office:value-type="float" office:value="3.7699999999999996" table:style-name="ce8">
            <text:p>3.77</text:p>
          </table:table-cell>
          <table:table-cell office:value-type="float" office:value="600" table:style-name="ce8">
            <text:p>6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47</text:p>
          </table:table-cell>
          <table:table-cell office:value-type="string" table:style-name="ce7">
            <text:p>雙溪高中</text:p>
          </table:table-cell>
          <table:table-cell office:value-type="float" office:value="527" table:style-name="ce8">
            <text:p>527</text:p>
          </table:table-cell>
          <table:table-cell office:value-type="float" office:value="9448.25" table:style-name="ce8">
            <text:p>9448.25</text:p>
          </table:table-cell>
          <table:table-cell office:value-type="float" office:value="18.86" table:style-name="ce8">
            <text:p>18.86</text:p>
          </table:table-cell>
          <table:table-cell office:value-type="float" office:value="2108" table:style-name="ce8">
            <text:p>21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48</text:p>
          </table:table-cell>
          <table:table-cell office:value-type="string" table:style-name="ce7">
            <text:p>石碇高中</text:p>
          </table:table-cell>
          <table:table-cell office:value-type="float" office:value="136" table:style-name="ce8">
            <text:p>136</text:p>
          </table:table-cell>
          <table:table-cell office:value-type="float" office:value="51589.06" table:style-name="ce8">
            <text:p>51589.06</text:p>
          </table:table-cell>
          <table:table-cell office:value-type="float" office:value="15.969999999999999" table:style-name="ce8">
            <text:p>15.97</text:p>
          </table:table-cell>
          <table:table-cell office:value-type="float" office:value="544" table:style-name="ce8">
            <text:p>5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53</text:p>
          </table:table-cell>
          <table:table-cell office:value-type="string" table:style-name="ce7">
            <text:p>丹鳳高中</text:p>
          </table:table-cell>
          <table:table-cell office:value-type="float" office:value="444" table:style-name="ce8">
            <text:p>444</text:p>
          </table:table-cell>
          <table:table-cell office:value-type="float" office:value="76614.55" table:style-name="ce8">
            <text:p>76614.55</text:p>
          </table:table-cell>
          <table:table-cell office:value-type="float" office:value="0.02" table:style-name="ce8">
            <text:p>0.02</text:p>
          </table:table-cell>
          <table:table-cell office:value-type="float" office:value="1776" table:style-name="ce8">
            <text:p>17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56</text:p>
          </table:table-cell>
          <table:table-cell office:value-type="string" table:style-name="ce7">
            <text:p>清水高中</text:p>
          </table:table-cell>
          <table:table-cell office:value-type="float" office:value="264" table:style-name="ce8">
            <text:p>264</text:p>
          </table:table-cell>
          <table:table-cell office:value-type="float" office:value="32146.080000000002" table:style-name="ce8">
            <text:p>32146.08</text:p>
          </table:table-cell>
          <table:table-cell office:value-type="float" office:value="2.38" table:style-name="ce8">
            <text:p>2.38</text:p>
          </table:table-cell>
          <table:table-cell office:value-type="float" office:value="1056" table:style-name="ce8">
            <text:p>105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57</text:p>
          </table:table-cell>
          <table:table-cell office:value-type="string" table:style-name="ce7">
            <text:p>三民高中</text:p>
          </table:table-cell>
          <table:table-cell office:value-type="float" office:value="256" table:style-name="ce8">
            <text:p>256</text:p>
          </table:table-cell>
          <table:table-cell office:value-type="float" office:value="29665.329999999998" table:style-name="ce8">
            <text:p>29665.33</text:p>
          </table:table-cell>
          <table:table-cell office:value-type="float" office:value="1.6099999999999999" table:style-name="ce8">
            <text:p>1.61</text:p>
          </table:table-cell>
          <table:table-cell office:value-type="float" office:value="1024" table:style-name="ce8">
            <text:p>10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62</text:p>
          </table:table-cell>
          <table:table-cell office:value-type="string" table:style-name="ce7">
            <text:p>錦和高中</text:p>
          </table:table-cell>
          <table:table-cell office:value-type="float" office:value="517" table:style-name="ce8">
            <text:p>517</text:p>
          </table:table-cell>
          <table:table-cell office:value-type="float" office:value="41441.910000000003" table:style-name="ce8">
            <text:p>41441.91</text:p>
          </table:table-cell>
          <table:table-cell office:value-type="float" office:value="47.76" table:style-name="ce8">
            <text:p>47.76</text:p>
          </table:table-cell>
          <table:table-cell office:value-type="float" office:value="2068" table:style-name="ce8">
            <text:p>20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63</text:p>
          </table:table-cell>
          <table:table-cell office:value-type="string" table:style-name="ce7">
            <text:p>光復高中</text:p>
          </table:table-cell>
          <table:table-cell office:value-type="float" office:value="160" table:style-name="ce8">
            <text:p>160</text:p>
          </table:table-cell>
          <table:table-cell office:value-type="float" office:value="42133.66" table:style-name="ce8">
            <text:p>42133.66</text:p>
          </table:table-cell>
          <table:table-cell office:value-type="float" office:value="0.06" table:style-name="ce8">
            <text:p>0.06</text:p>
          </table:table-cell>
          <table:table-cell office:value-type="float" office:value="640" table:style-name="ce8">
            <text:p>6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64</text:p>
          </table:table-cell>
          <table:table-cell office:value-type="string" table:style-name="ce7">
            <text:p>竹圍高中</text:p>
          </table:table-cell>
          <table:table-cell office:value-type="float" office:value="140" table:style-name="ce8">
            <text:p>140</text:p>
          </table:table-cell>
          <table:table-cell office:value-type="float" office:value="24177.559999999998" table:style-name="ce8">
            <text:p>24177.56</text:p>
          </table:table-cell>
          <table:table-cell office:value-type="float" office:value="0.5" table:style-name="ce8">
            <text:p>0.5</text:p>
          </table:table-cell>
          <table:table-cell office:value-type="float" office:value="560" table:style-name="ce8">
            <text:p>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81</text:p>
          </table:table-cell>
          <table:table-cell office:value-type="string" table:style-name="ce7">
            <text:p>北大高中</text:p>
          </table:table-cell>
          <table:table-cell office:value-type="float" office:value="74" table:style-name="ce8">
            <text:p>74</text:p>
          </table:table-cell>
          <table:table-cell office:value-type="float" office:value="2134.7399999999998" table:style-name="ce8">
            <text:p>2134.74</text:p>
          </table:table-cell>
          <table:table-cell office:value-type="float" office:value="0.63000000000000012" table:style-name="ce8">
            <text:p>0.63</text:p>
          </table:table-cell>
          <table:table-cell office:value-type="float" office:value="296" table:style-name="ce8">
            <text:p>2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399</text:p>
          </table:table-cell>
          <table:table-cell office:value-type="string" table:style-name="ce7">
            <text:p>豐珠中學</text:p>
          </table:table-cell>
          <table:table-cell office:value-type="float" office:value="28" table:style-name="ce8">
            <text:p>28</text:p>
          </table:table-cell>
          <table:table-cell office:value-type="float" office:value="547.45000000000005" table:style-name="ce8">
            <text:p>547.45</text:p>
          </table:table-cell>
          <table:table-cell office:value-type="float" office:value="0.37" table:style-name="ce8">
            <text:p>0.37</text:p>
          </table:table-cell>
          <table:table-cell office:value-type="float" office:value="112" table:style-name="ce8">
            <text:p>1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439</text:p>
          </table:table-cell>
          <table:table-cell office:value-type="string" table:style-name="ce7">
            <text:p>鶯歌高職</text:p>
          </table:table-cell>
          <table:table-cell office:value-type="float" office:value="410" table:style-name="ce8">
            <text:p>410</text:p>
          </table:table-cell>
          <table:table-cell office:value-type="float" office:value="2957.1800000000003" table:style-name="ce8">
            <text:p>2957.18</text:p>
          </table:table-cell>
          <table:table-cell office:value-type="float" office:value="0" table:style-name="ce8">
            <text:p>0</text:p>
          </table:table-cell>
          <table:table-cell office:value-type="float" office:value="1640" table:style-name="ce8">
            <text:p>16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468</text:p>
          </table:table-cell>
          <table:table-cell office:value-type="string" table:style-name="ce7">
            <text:p>樟樹高中</text:p>
          </table:table-cell>
          <table:table-cell office:value-type="float" office:value="224" table:style-name="ce8">
            <text:p>224</text:p>
          </table:table-cell>
          <table:table-cell office:value-type="float" office:value="25.15" table:style-name="ce8">
            <text:p>25.15</text:p>
          </table:table-cell>
          <table:table-cell office:value-type="float" office:value="0" table:style-name="ce8">
            <text:p>0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1</text:p>
          </table:table-cell>
          <table:table-cell office:value-type="string" table:style-name="ce7">
            <text:p>板橋國中</text:p>
          </table:table-cell>
          <table:table-cell office:value-type="float" office:value="264" table:style-name="ce8">
            <text:p>264</text:p>
          </table:table-cell>
          <table:table-cell office:value-type="float" office:value="3337.1899999999996" table:style-name="ce8">
            <text:p>3337.19</text:p>
          </table:table-cell>
          <table:table-cell office:value-type="float" office:value="0.26" table:style-name="ce8">
            <text:p>0.26</text:p>
          </table:table-cell>
          <table:table-cell office:value-type="float" office:value="1056" table:style-name="ce8">
            <text:p>105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3</text:p>
          </table:table-cell>
          <table:table-cell office:value-type="string" table:style-name="ce7">
            <text:p>重慶國中</text:p>
          </table:table-cell>
          <table:table-cell office:value-type="float" office:value="330" table:style-name="ce8">
            <text:p>330</text:p>
          </table:table-cell>
          <table:table-cell office:value-type="float" office:value="35847.06" table:style-name="ce8">
            <text:p>35847.06</text:p>
          </table:table-cell>
          <table:table-cell office:value-type="float" office:value="40.44" table:style-name="ce8">
            <text:p>40.44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4</text:p>
          </table:table-cell>
          <table:table-cell office:value-type="string" table:style-name="ce7">
            <text:p>江翠國中</text:p>
          </table:table-cell>
          <table:table-cell office:value-type="float" office:value="330" table:style-name="ce8">
            <text:p>330</text:p>
          </table:table-cell>
          <table:table-cell office:value-type="float" office:value="121891.59999999999" table:style-name="ce8">
            <text:p>121891.6</text:p>
          </table:table-cell>
          <table:table-cell office:value-type="float" office:value="545.1" table:style-name="ce8">
            <text:p>545.1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5</text:p>
          </table:table-cell>
          <table:table-cell office:value-type="string" table:style-name="ce7">
            <text:p>中山國中</text:p>
          </table:table-cell>
          <table:table-cell office:value-type="float" office:value="555" table:style-name="ce8">
            <text:p>555</text:p>
          </table:table-cell>
          <table:table-cell office:value-type="float" office:value="33459.5" table:style-name="ce8">
            <text:p>33459.5</text:p>
          </table:table-cell>
          <table:table-cell office:value-type="float" office:value="0.46" table:style-name="ce8">
            <text:p>0.46</text:p>
          </table:table-cell>
          <table:table-cell office:value-type="float" office:value="2220" table:style-name="ce8">
            <text:p>22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6</text:p>
          </table:table-cell>
          <table:table-cell office:value-type="string" table:style-name="ce7">
            <text:p>新埔國中</text:p>
          </table:table-cell>
          <table:table-cell office:value-type="float" office:value="192" table:style-name="ce8">
            <text:p>192</text:p>
          </table:table-cell>
          <table:table-cell office:value-type="float" office:value="12643.1" table:style-name="ce8">
            <text:p>12643.1</text:p>
          </table:table-cell>
          <table:table-cell office:value-type="float" office:value="28.09" table:style-name="ce8">
            <text:p>28.09</text:p>
          </table:table-cell>
          <table:table-cell office:value-type="float" office:value="768" table:style-name="ce8">
            <text:p>7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7</text:p>
          </table:table-cell>
          <table:table-cell office:value-type="string" table:style-name="ce7">
            <text:p>新莊國中</text:p>
          </table:table-cell>
          <table:table-cell office:value-type="float" office:value="429" table:style-name="ce8">
            <text:p>429</text:p>
          </table:table-cell>
          <table:table-cell office:value-type="float" office:value="81678.83" table:style-name="ce8">
            <text:p>81678.83</text:p>
          </table:table-cell>
          <table:table-cell office:value-type="float" office:value="0.81" table:style-name="ce8">
            <text:p>0.81</text:p>
          </table:table-cell>
          <table:table-cell office:value-type="float" office:value="1716" table:style-name="ce8">
            <text:p>17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8</text:p>
          </table:table-cell>
          <table:table-cell office:value-type="string" table:style-name="ce7">
            <text:p>新泰國中</text:p>
          </table:table-cell>
          <table:table-cell office:value-type="float" office:value="330" table:style-name="ce8">
            <text:p>330</text:p>
          </table:table-cell>
          <table:table-cell office:value-type="float" office:value="52225.46" table:style-name="ce8">
            <text:p>52225.46</text:p>
          </table:table-cell>
          <table:table-cell office:value-type="float" office:value="49.12" table:style-name="ce8">
            <text:p>49.12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09</text:p>
          </table:table-cell>
          <table:table-cell office:value-type="string" table:style-name="ce7">
            <text:p>福營國中</text:p>
          </table:table-cell>
          <table:table-cell office:value-type="float" office:value="350" table:style-name="ce8">
            <text:p>350</text:p>
          </table:table-cell>
          <table:table-cell office:value-type="float" office:value="10556.7" table:style-name="ce8">
            <text:p>10556.7</text:p>
          </table:table-cell>
          <table:table-cell office:value-type="float" office:value="7.91" table:style-name="ce8">
            <text:p>7.91</text:p>
          </table:table-cell>
          <table:table-cell office:value-type="float" office:value="1400" table:style-name="ce8">
            <text:p>14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0</text:p>
          </table:table-cell>
          <table:table-cell office:value-type="string" table:style-name="ce7">
            <text:p>頭前國中</text:p>
          </table:table-cell>
          <table:table-cell office:value-type="float" office:value="224" table:style-name="ce8">
            <text:p>224</text:p>
          </table:table-cell>
          <table:table-cell office:value-type="float" office:value="4865.5600000000004" table:style-name="ce8">
            <text:p>4865.56</text:p>
          </table:table-cell>
          <table:table-cell office:value-type="float" office:value="0.16" table:style-name="ce8">
            <text:p>0.16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2</text:p>
          </table:table-cell>
          <table:table-cell office:value-type="string" table:style-name="ce7">
            <text:p>光榮國中</text:p>
          </table:table-cell>
          <table:table-cell office:value-type="float" office:value="165" table:style-name="ce8">
            <text:p>165</text:p>
          </table:table-cell>
          <table:table-cell office:value-type="float" office:value="42609.81" table:style-name="ce8">
            <text:p>42609.81</text:p>
          </table:table-cell>
          <table:table-cell office:value-type="float" office:value="0" table:style-name="ce8">
            <text:p>0</text:p>
          </table:table-cell>
          <table:table-cell office:value-type="float" office:value="660" table:style-name="ce8">
            <text:p>6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3</text:p>
          </table:table-cell>
          <table:table-cell office:value-type="string" table:style-name="ce7">
            <text:p>明志國中</text:p>
          </table:table-cell>
          <table:table-cell office:value-type="float" office:value="320" table:style-name="ce8">
            <text:p>320</text:p>
          </table:table-cell>
          <table:table-cell office:value-type="float" office:value="56793.19" table:style-name="ce8">
            <text:p>56793.19</text:p>
          </table:table-cell>
          <table:table-cell office:value-type="float" office:value="0.03" table:style-name="ce8">
            <text:p>0.03</text:p>
          </table:table-cell>
          <table:table-cell office:value-type="float" office:value="1280" table:style-name="ce8">
            <text:p>1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4</text:p>
          </table:table-cell>
          <table:table-cell office:value-type="string" table:style-name="ce7">
            <text:p>碧華國中</text:p>
          </table:table-cell>
          <table:table-cell office:value-type="float" office:value="224" table:style-name="ce8">
            <text:p>224</text:p>
          </table:table-cell>
          <table:table-cell office:value-type="float" office:value="39144.71" table:style-name="ce8">
            <text:p>39144.71</text:p>
          </table:table-cell>
          <table:table-cell office:value-type="float" office:value="0.72" table:style-name="ce8">
            <text:p>0.72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6</text:p>
          </table:table-cell>
          <table:table-cell office:value-type="string" table:style-name="ce7">
            <text:p>永和國中</text:p>
          </table:table-cell>
          <table:table-cell office:value-type="float" office:value="612" table:style-name="ce8">
            <text:p>612</text:p>
          </table:table-cell>
          <table:table-cell office:value-type="float" office:value="43714.85" table:style-name="ce8">
            <text:p>43714.85</text:p>
          </table:table-cell>
          <table:table-cell office:value-type="float" office:value="0.38" table:style-name="ce8">
            <text:p>0.38</text:p>
          </table:table-cell>
          <table:table-cell office:value-type="float" office:value="2448" table:style-name="ce8">
            <text:p>24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7</text:p>
          </table:table-cell>
          <table:table-cell office:value-type="string" table:style-name="ce7">
            <text:p>福和國中</text:p>
          </table:table-cell>
          <table:table-cell office:value-type="float" office:value="495" table:style-name="ce8">
            <text:p>495</text:p>
          </table:table-cell>
          <table:table-cell office:value-type="float" office:value="53212.93" table:style-name="ce8">
            <text:p>53212.93</text:p>
          </table:table-cell>
          <table:table-cell office:value-type="float" office:value="3.53" table:style-name="ce8">
            <text:p>3.53</text:p>
          </table:table-cell>
          <table:table-cell office:value-type="float" office:value="1980" table:style-name="ce8">
            <text:p>19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8</text:p>
          </table:table-cell>
          <table:table-cell office:value-type="string" table:style-name="ce7">
            <text:p>中和國中</text:p>
          </table:table-cell>
          <table:table-cell office:value-type="float" office:value="224" table:style-name="ce8">
            <text:p>224</text:p>
          </table:table-cell>
          <table:table-cell office:value-type="float" office:value="2923.13" table:style-name="ce8">
            <text:p>2923.13</text:p>
          </table:table-cell>
          <table:table-cell office:value-type="float" office:value="0.43" table:style-name="ce8">
            <text:p>0.43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19</text:p>
          </table:table-cell>
          <table:table-cell office:value-type="string" table:style-name="ce7">
            <text:p>積穗國中</text:p>
          </table:table-cell>
          <table:table-cell office:value-type="float" office:value="186" table:style-name="ce8">
            <text:p>186</text:p>
          </table:table-cell>
          <table:table-cell office:value-type="float" office:value="6234.45" table:style-name="ce8">
            <text:p>6234.45</text:p>
          </table:table-cell>
          <table:table-cell office:value-type="float" office:value="6.52" table:style-name="ce8">
            <text:p>6.52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0</text:p>
          </table:table-cell>
          <table:table-cell office:value-type="string" table:style-name="ce7">
            <text:p>漳和國中</text:p>
          </table:table-cell>
          <table:table-cell office:value-type="float" office:value="180" table:style-name="ce8">
            <text:p>180</text:p>
          </table:table-cell>
          <table:table-cell office:value-type="float" office:value="44386.87" table:style-name="ce8">
            <text:p>44386.87</text:p>
          </table:table-cell>
          <table:table-cell office:value-type="float" office:value="0.46" table:style-name="ce8">
            <text:p>0.46</text:p>
          </table:table-cell>
          <table:table-cell office:value-type="float" office:value="720" table:style-name="ce8">
            <text:p>7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1</text:p>
          </table:table-cell>
          <table:table-cell office:value-type="string" table:style-name="ce7">
            <text:p>鶯歌國中</text:p>
          </table:table-cell>
          <table:table-cell office:value-type="float" office:value="310" table:style-name="ce8">
            <text:p>310</text:p>
          </table:table-cell>
          <table:table-cell office:value-type="float" office:value="51156.13" table:style-name="ce8">
            <text:p>51156.13</text:p>
          </table:table-cell>
          <table:table-cell office:value-type="float" office:value="76.86" table:style-name="ce8">
            <text:p>76.86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3</text:p>
          </table:table-cell>
          <table:table-cell office:value-type="string" table:style-name="ce7">
            <text:p>柑園國中</text:p>
          </table:table-cell>
          <table:table-cell office:value-type="float" office:value="60" table:style-name="ce8">
            <text:p>60</text:p>
          </table:table-cell>
          <table:table-cell office:value-type="float" office:value="25208.43" table:style-name="ce8">
            <text:p>25208.43</text:p>
          </table:table-cell>
          <table:table-cell office:value-type="float" office:value="6.76" table:style-name="ce8">
            <text:p>6.76</text:p>
          </table:table-cell>
          <table:table-cell office:value-type="float" office:value="240" table:style-name="ce8">
            <text:p>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4</text:p>
          </table:table-cell>
          <table:table-cell office:value-type="string" table:style-name="ce7">
            <text:p>土城國中</text:p>
          </table:table-cell>
          <table:table-cell office:value-type="float" office:value="380" table:style-name="ce8">
            <text:p>380</text:p>
          </table:table-cell>
          <table:table-cell office:value-type="float" office:value="2134.4900000000002" table:style-name="ce8">
            <text:p>2134.49</text:p>
          </table:table-cell>
          <table:table-cell office:value-type="float" office:value="0.48" table:style-name="ce8">
            <text:p>0.48</text:p>
          </table:table-cell>
          <table:table-cell office:value-type="float" office:value="1520" table:style-name="ce8">
            <text:p>15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5</text:p>
          </table:table-cell>
          <table:table-cell office:value-type="string" table:style-name="ce7">
            <text:p>三峽國中</text:p>
          </table:table-cell>
          <table:table-cell office:value-type="float" office:value="374" table:style-name="ce8">
            <text:p>374</text:p>
          </table:table-cell>
          <table:table-cell office:value-type="float" office:value="11519.89" table:style-name="ce8">
            <text:p>11519.89</text:p>
          </table:table-cell>
          <table:table-cell office:value-type="float" office:value="0.15" table:style-name="ce8">
            <text:p>0.15</text:p>
          </table:table-cell>
          <table:table-cell office:value-type="float" office:value="1496" table:style-name="ce8">
            <text:p>14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7</text:p>
          </table:table-cell>
          <table:table-cell office:value-type="string" table:style-name="ce7">
            <text:p>八里國中</text:p>
          </table:table-cell>
          <table:table-cell office:value-type="float" office:value="450" table:style-name="ce8">
            <text:p>450</text:p>
          </table:table-cell>
          <table:table-cell office:value-type="float" office:value="40942.350000000006" table:style-name="ce8">
            <text:p>40942.35</text:p>
          </table:table-cell>
          <table:table-cell office:value-type="float" office:value="9.1999999999999993" table:style-name="ce8">
            <text:p>9.2</text:p>
          </table:table-cell>
          <table:table-cell office:value-type="float" office:value="1800" table:style-name="ce8">
            <text:p>18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8</text:p>
          </table:table-cell>
          <table:table-cell office:value-type="string" table:style-name="ce7">
            <text:p>泰山國中</text:p>
          </table:table-cell>
          <table:table-cell office:value-type="float" office:value="165" table:style-name="ce8">
            <text:p>165</text:p>
          </table:table-cell>
          <table:table-cell office:value-type="float" office:value="15603.900000000001" table:style-name="ce8">
            <text:p>15603.9</text:p>
          </table:table-cell>
          <table:table-cell office:value-type="float" office:value="0.34" table:style-name="ce8">
            <text:p>0.34</text:p>
          </table:table-cell>
          <table:table-cell office:value-type="float" office:value="660" table:style-name="ce8">
            <text:p>6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29</text:p>
          </table:table-cell>
          <table:table-cell office:value-type="string" table:style-name="ce7">
            <text:p>五股國中</text:p>
          </table:table-cell>
          <table:table-cell office:value-type="float" office:value="231" table:style-name="ce8">
            <text:p>231</text:p>
          </table:table-cell>
          <table:table-cell office:value-type="float" office:value="32945.760000000002" table:style-name="ce8">
            <text:p>32945.76</text:p>
          </table:table-cell>
          <table:table-cell office:value-type="float" office:value="10.83" table:style-name="ce8">
            <text:p>10.83</text:p>
          </table:table-cell>
          <table:table-cell office:value-type="float" office:value="924" table:style-name="ce8">
            <text:p>9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0</text:p>
          </table:table-cell>
          <table:table-cell office:value-type="string" table:style-name="ce7">
            <text:p>蘆洲國中</text:p>
          </table:table-cell>
          <table:table-cell office:value-type="float" office:value="352" table:style-name="ce8">
            <text:p>352</text:p>
          </table:table-cell>
          <table:table-cell office:value-type="float" office:value="24374.77" table:style-name="ce8">
            <text:p>24374.77</text:p>
          </table:table-cell>
          <table:table-cell office:value-type="float" office:value="2.98" table:style-name="ce8">
            <text:p>2.98</text:p>
          </table:table-cell>
          <table:table-cell office:value-type="float" office:value="1408" table:style-name="ce8">
            <text:p>1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1</text:p>
          </table:table-cell>
          <table:table-cell office:value-type="string" table:style-name="ce7">
            <text:p>林口國中</text:p>
          </table:table-cell>
          <table:table-cell office:value-type="float" office:value="342" table:style-name="ce8">
            <text:p>342</text:p>
          </table:table-cell>
          <table:table-cell office:value-type="float" office:value="70770.48" table:style-name="ce8">
            <text:p>70770.48</text:p>
          </table:table-cell>
          <table:table-cell office:value-type="float" office:value="0.18" table:style-name="ce8">
            <text:p>0.18</text:p>
          </table:table-cell>
          <table:table-cell office:value-type="float" office:value="1368" table:style-name="ce8">
            <text:p>13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3</text:p>
          </table:table-cell>
          <table:table-cell office:value-type="string" table:style-name="ce7">
            <text:p>汐止國中</text:p>
          </table:table-cell>
          <table:table-cell office:value-type="float" office:value="140" table:style-name="ce8">
            <text:p>14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560" table:style-name="ce8">
            <text:p>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4</text:p>
          </table:table-cell>
          <table:table-cell office:value-type="string" table:style-name="ce7">
            <text:p>淡水國中</text:p>
          </table:table-cell>
          <table:table-cell office:value-type="float" office:value="192" table:style-name="ce8">
            <text:p>192</text:p>
          </table:table-cell>
          <table:table-cell office:value-type="float" office:value="19191.09" table:style-name="ce8">
            <text:p>19191.09</text:p>
          </table:table-cell>
          <table:table-cell office:value-type="float" office:value="0.08" table:style-name="ce8">
            <text:p>0.08</text:p>
          </table:table-cell>
          <table:table-cell office:value-type="float" office:value="768" table:style-name="ce8">
            <text:p>7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6</text:p>
          </table:table-cell>
          <table:table-cell office:value-type="string" table:style-name="ce7">
            <text:p>三芝國中</text:p>
          </table:table-cell>
          <table:table-cell office:value-type="float" office:value="116" table:style-name="ce8">
            <text:p>116</text:p>
          </table:table-cell>
          <table:table-cell office:value-type="float" office:value="25033.010000000002" table:style-name="ce8">
            <text:p>25033.01</text:p>
          </table:table-cell>
          <table:table-cell office:value-type="float" office:value="36.47" table:style-name="ce8">
            <text:p>36.47</text:p>
          </table:table-cell>
          <table:table-cell office:value-type="float" office:value="464" table:style-name="ce8">
            <text:p>4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7</text:p>
          </table:table-cell>
          <table:table-cell office:value-type="string" table:style-name="ce7">
            <text:p>石門實中</text:p>
          </table:table-cell>
          <table:table-cell office:value-type="float" office:value="108" table:style-name="ce8">
            <text:p>108</text:p>
          </table:table-cell>
          <table:table-cell office:value-type="float" office:value="3002.12" table:style-name="ce8">
            <text:p>3002.12</text:p>
          </table:table-cell>
          <table:table-cell office:value-type="float" office:value="1.54" table:style-name="ce8">
            <text:p>1.54</text:p>
          </table:table-cell>
          <table:table-cell office:value-type="float" office:value="432" table:style-name="ce8">
            <text:p>4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39</text:p>
          </table:table-cell>
          <table:table-cell office:value-type="string" table:style-name="ce7">
            <text:p>萬里國中</text:p>
          </table:table-cell>
          <table:table-cell office:value-type="float" office:value="131" table:style-name="ce8">
            <text:p>131</text:p>
          </table:table-cell>
          <table:table-cell office:value-type="float" office:value="4.67" table:style-name="ce8">
            <text:p>4.67</text:p>
          </table:table-cell>
          <table:table-cell office:value-type="float" office:value="0" table:style-name="ce8">
            <text:p>0</text:p>
          </table:table-cell>
          <table:table-cell office:value-type="float" office:value="524" table:style-name="ce8">
            <text:p>5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0</text:p>
          </table:table-cell>
          <table:table-cell office:value-type="string" table:style-name="ce7">
            <text:p>坪林實中</text:p>
          </table:table-cell>
          <table:table-cell office:value-type="float" office:value="136" table:style-name="ce8">
            <text:p>136</text:p>
          </table:table-cell>
          <table:table-cell office:value-type="float" office:value="9337.66" table:style-name="ce8">
            <text:p>9337.66</text:p>
          </table:table-cell>
          <table:table-cell office:value-type="float" office:value="2.5" table:style-name="ce8">
            <text:p>2.5</text:p>
          </table:table-cell>
          <table:table-cell office:value-type="float" office:value="544" table:style-name="ce8">
            <text:p>5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1</text:p>
          </table:table-cell>
          <table:table-cell office:value-type="string" table:style-name="ce7">
            <text:p>文山國中</text:p>
          </table:table-cell>
          <table:table-cell office:value-type="float" office:value="145" table:style-name="ce8">
            <text:p>145</text:p>
          </table:table-cell>
          <table:table-cell office:value-type="float" office:value="143.29" table:style-name="ce8">
            <text:p>143.29</text:p>
          </table:table-cell>
          <table:table-cell office:value-type="float" office:value="0.02" table:style-name="ce8">
            <text:p>0.02</text:p>
          </table:table-cell>
          <table:table-cell office:value-type="float" office:value="580" table:style-name="ce8">
            <text:p>5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2</text:p>
          </table:table-cell>
          <table:table-cell office:value-type="string" table:style-name="ce7">
            <text:p>五峰國中</text:p>
          </table:table-cell>
          <table:table-cell office:value-type="float" office:value="224" table:style-name="ce8">
            <text:p>224</text:p>
          </table:table-cell>
          <table:table-cell office:value-type="float" office:value="2271.9899999999998" table:style-name="ce8">
            <text:p>2271.99</text:p>
          </table:table-cell>
          <table:table-cell office:value-type="float" office:value="0" table:style-name="ce8">
            <text:p>0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4</text:p>
          </table:table-cell>
          <table:table-cell office:value-type="string" table:style-name="ce7">
            <text:p>瑞芳國中</text:p>
          </table:table-cell>
          <table:table-cell office:value-type="float" office:value="468" table:style-name="ce8">
            <text:p>468</text:p>
          </table:table-cell>
          <table:table-cell office:value-type="float" office:value="11701.12" table:style-name="ce8">
            <text:p>11701.12</text:p>
          </table:table-cell>
          <table:table-cell office:value-type="float" office:value="49.9" table:style-name="ce8">
            <text:p>49.9</text:p>
          </table:table-cell>
          <table:table-cell office:value-type="float" office:value="1872" table:style-name="ce8">
            <text:p>187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5</text:p>
          </table:table-cell>
          <table:table-cell office:value-type="string" table:style-name="ce7">
            <text:p>欽賢國中</text:p>
          </table:table-cell>
          <table:table-cell office:value-type="float" office:value="63" table:style-name="ce8">
            <text:p>63</text:p>
          </table:table-cell>
          <table:table-cell office:value-type="float" office:value="2035.14" table:style-name="ce8">
            <text:p>2035.14</text:p>
          </table:table-cell>
          <table:table-cell office:value-type="float" office:value="0" table:style-name="ce8">
            <text:p>0</text:p>
          </table:table-cell>
          <table:table-cell office:value-type="float" office:value="252" table:style-name="ce8">
            <text:p>2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6</text:p>
          </table:table-cell>
          <table:table-cell office:value-type="string" table:style-name="ce7">
            <text:p>貢寮實中</text:p>
          </table:table-cell>
          <table:table-cell office:value-type="float" office:value="122" table:style-name="ce8">
            <text:p>122</text:p>
          </table:table-cell>
          <table:table-cell office:value-type="float" office:value="11186.49" table:style-name="ce8">
            <text:p>11186.49</text:p>
          </table:table-cell>
          <table:table-cell office:value-type="float" office:value="0.24" table:style-name="ce8">
            <text:p>0.24</text:p>
          </table:table-cell>
          <table:table-cell office:value-type="float" office:value="488" table:style-name="ce8">
            <text:p>4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49</text:p>
          </table:table-cell>
          <table:table-cell office:value-type="string" table:style-name="ce7">
            <text:p>深坑國中</text:p>
          </table:table-cell>
          <table:table-cell office:value-type="float" office:value="93" table:style-name="ce8">
            <text:p>93</text:p>
          </table:table-cell>
          <table:table-cell office:value-type="float" office:value="8783.64" table:style-name="ce8">
            <text:p>8783.64</text:p>
          </table:table-cell>
          <table:table-cell office:value-type="float" office:value="0" table:style-name="ce8">
            <text:p>0</text:p>
          </table:table-cell>
          <table:table-cell office:value-type="float" office:value="372" table:style-name="ce8">
            <text:p>37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0</text:p>
          </table:table-cell>
          <table:table-cell office:value-type="string" table:style-name="ce7">
            <text:p>平溪國中</text:p>
          </table:table-cell>
          <table:table-cell office:value-type="float" office:value="61" table:style-name="ce8">
            <text:p>61</text:p>
          </table:table-cell>
          <table:table-cell office:value-type="float" office:value="35.620000000000005" table:style-name="ce8">
            <text:p>35.62</text:p>
          </table:table-cell>
          <table:table-cell office:value-type="float" office:value="0" table:style-name="ce8">
            <text:p>0</text:p>
          </table:table-cell>
          <table:table-cell office:value-type="float" office:value="244" table:style-name="ce8">
            <text:p>2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1</text:p>
          </table:table-cell>
          <table:table-cell office:value-type="string" table:style-name="ce7">
            <text:p>烏來國中小</text:p>
          </table:table-cell>
          <table:table-cell office:value-type="float" office:value="127" table:style-name="ce8">
            <text:p>127</text:p>
          </table:table-cell>
          <table:table-cell office:value-type="float" office:value="7188.33" table:style-name="ce8">
            <text:p>7188.33</text:p>
          </table:table-cell>
          <table:table-cell office:value-type="float" office:value="44.46" table:style-name="ce8">
            <text:p>44.46</text:p>
          </table:table-cell>
          <table:table-cell office:value-type="float" office:value="508" table:style-name="ce8">
            <text:p>5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2</text:p>
          </table:table-cell>
          <table:table-cell office:value-type="string" table:style-name="ce7">
            <text:p>溪崑國中</text:p>
          </table:table-cell>
          <table:table-cell office:value-type="float" office:value="374" table:style-name="ce8">
            <text:p>374</text:p>
          </table:table-cell>
          <table:table-cell office:value-type="float" office:value="34809.589999999997" table:style-name="ce8">
            <text:p>34809.59</text:p>
          </table:table-cell>
          <table:table-cell office:value-type="float" office:value="0.26" table:style-name="ce8">
            <text:p>0.26</text:p>
          </table:table-cell>
          <table:table-cell office:value-type="float" office:value="1496" table:style-name="ce8">
            <text:p>14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4</text:p>
          </table:table-cell>
          <table:table-cell office:value-type="string" table:style-name="ce7">
            <text:p>自強國中</text:p>
          </table:table-cell>
          <table:table-cell office:value-type="float" office:value="160" table:style-name="ce8">
            <text:p>160</text:p>
          </table:table-cell>
          <table:table-cell office:value-type="float" office:value="24568.519999999997" table:style-name="ce8">
            <text:p>24568.52</text:p>
          </table:table-cell>
          <table:table-cell office:value-type="float" office:value="7.65" table:style-name="ce8">
            <text:p>7.65</text:p>
          </table:table-cell>
          <table:table-cell office:value-type="float" office:value="640" table:style-name="ce8">
            <text:p>6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5</text:p>
          </table:table-cell>
          <table:table-cell office:value-type="string" table:style-name="ce7">
            <text:p>中正國中</text:p>
          </table:table-cell>
          <table:table-cell office:value-type="float" office:value="330" table:style-name="ce8">
            <text:p>330</text:p>
          </table:table-cell>
          <table:table-cell office:value-type="float" office:value="10527.42" table:style-name="ce8">
            <text:p>10527.42</text:p>
          </table:table-cell>
          <table:table-cell office:value-type="float" office:value="61.69" table:style-name="ce8">
            <text:p>61.69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8</text:p>
          </table:table-cell>
          <table:table-cell office:value-type="string" table:style-name="ce7">
            <text:p>義學國中</text:p>
          </table:table-cell>
          <table:table-cell office:value-type="float" office:value="256" table:style-name="ce8">
            <text:p>256</text:p>
          </table:table-cell>
          <table:table-cell office:value-type="float" office:value="25412.770000000004" table:style-name="ce8">
            <text:p>25412.77</text:p>
          </table:table-cell>
          <table:table-cell office:value-type="float" office:value="10.86" table:style-name="ce8">
            <text:p>10.86</text:p>
          </table:table-cell>
          <table:table-cell office:value-type="float" office:value="1024" table:style-name="ce8">
            <text:p>10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59</text:p>
          </table:table-cell>
          <table:table-cell office:value-type="string" table:style-name="ce7">
            <text:p>中平國中</text:p>
          </table:table-cell>
          <table:table-cell office:value-type="float" office:value="418" table:style-name="ce8">
            <text:p>418</text:p>
          </table:table-cell>
          <table:table-cell office:value-type="float" office:value="118232.20000000001" table:style-name="ce8">
            <text:p>118232.2</text:p>
          </table:table-cell>
          <table:table-cell office:value-type="float" office:value="0.30000000000000004" table:style-name="ce8">
            <text:p>0.3</text:p>
          </table:table-cell>
          <table:table-cell office:value-type="float" office:value="1672" table:style-name="ce8">
            <text:p>167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0</text:p>
          </table:table-cell>
          <table:table-cell office:value-type="string" table:style-name="ce7">
            <text:p>鳳鳴國中</text:p>
          </table:table-cell>
          <table:table-cell office:value-type="float" office:value="96" table:style-name="ce8">
            <text:p>9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384" table:style-name="ce8">
            <text:p>3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1</text:p>
          </table:table-cell>
          <table:table-cell office:value-type="string" table:style-name="ce7">
            <text:p>三和國中</text:p>
          </table:table-cell>
          <table:table-cell office:value-type="float" office:value="448" table:style-name="ce8">
            <text:p>448</text:p>
          </table:table-cell>
          <table:table-cell office:value-type="float" office:value="43244.46" table:style-name="ce8">
            <text:p>43244.46</text:p>
          </table:table-cell>
          <table:table-cell office:value-type="float" office:value="0.28000000000000003" table:style-name="ce8">
            <text:p>0.28</text:p>
          </table:table-cell>
          <table:table-cell office:value-type="float" office:value="1792" table:style-name="ce8">
            <text:p>17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5</text:p>
          </table:table-cell>
          <table:table-cell office:value-type="string" table:style-name="ce7">
            <text:p>尖山國中</text:p>
          </table:table-cell>
          <table:table-cell office:value-type="float" office:value="99" table:style-name="ce8">
            <text:p>99</text:p>
          </table:table-cell>
          <table:table-cell office:value-type="float" office:value="8.1" table:style-name="ce8">
            <text:p>8.1</text:p>
          </table:table-cell>
          <table:table-cell office:value-type="float" office:value="0" table:style-name="ce8">
            <text:p>0</text:p>
          </table:table-cell>
          <table:table-cell office:value-type="float" office:value="396" table:style-name="ce8">
            <text:p>3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6</text:p>
          </table:table-cell>
          <table:table-cell office:value-type="string" table:style-name="ce7">
            <text:p>正德國中</text:p>
          </table:table-cell>
          <table:table-cell office:value-type="float" office:value="330" table:style-name="ce8">
            <text:p>330</text:p>
          </table:table-cell>
          <table:table-cell office:value-type="float" office:value="36106.51" table:style-name="ce8">
            <text:p>36106.51</text:p>
          </table:table-cell>
          <table:table-cell office:value-type="float" office:value="19.28" table:style-name="ce8">
            <text:p>19.28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7</text:p>
          </table:table-cell>
          <table:table-cell office:value-type="string" table:style-name="ce7">
            <text:p>安溪國中</text:p>
          </table:table-cell>
          <table:table-cell office:value-type="float" office:value="170" table:style-name="ce8">
            <text:p>170</text:p>
          </table:table-cell>
          <table:table-cell office:value-type="float" office:value="1467.37" table:style-name="ce8">
            <text:p>1467.37</text:p>
          </table:table-cell>
          <table:table-cell office:value-type="float" office:value="1.1500000000000001" table:style-name="ce8">
            <text:p>1.15</text:p>
          </table:table-cell>
          <table:table-cell office:value-type="float" office:value="680" table:style-name="ce8">
            <text:p>6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69</text:p>
          </table:table-cell>
          <table:table-cell office:value-type="string" table:style-name="ce7">
            <text:p>育林國中</text:p>
          </table:table-cell>
          <table:table-cell office:value-type="float" office:value="186" table:style-name="ce8">
            <text:p>186</text:p>
          </table:table-cell>
          <table:table-cell office:value-type="float" office:value="15067.31" table:style-name="ce8">
            <text:p>15067.31</text:p>
          </table:table-cell>
          <table:table-cell office:value-type="float" office:value="9.91" table:style-name="ce8">
            <text:p>9.91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0</text:p>
          </table:table-cell>
          <table:table-cell office:value-type="string" table:style-name="ce7">
            <text:p>青山國中小</text:p>
          </table:table-cell>
          <table:table-cell office:value-type="float" office:value="108" table:style-name="ce8">
            <text:p>108</text:p>
          </table:table-cell>
          <table:table-cell office:value-type="float" office:value="8314.42" table:style-name="ce8">
            <text:p>8314.42</text:p>
          </table:table-cell>
          <table:table-cell office:value-type="float" office:value="6.43" table:style-name="ce8">
            <text:p>6.43</text:p>
          </table:table-cell>
          <table:table-cell office:value-type="float" office:value="432" table:style-name="ce8">
            <text:p>4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1</text:p>
          </table:table-cell>
          <table:table-cell office:value-type="string" table:style-name="ce7">
            <text:p>崇林國中</text:p>
          </table:table-cell>
          <table:table-cell office:value-type="float" office:value="272" table:style-name="ce8">
            <text:p>272</text:p>
          </table:table-cell>
          <table:table-cell office:value-type="float" office:value="146165.88" table:style-name="ce8">
            <text:p>146165.88</text:p>
          </table:table-cell>
          <table:table-cell office:value-type="float" office:value="49.53" table:style-name="ce8">
            <text:p>49.53</text:p>
          </table:table-cell>
          <table:table-cell office:value-type="float" office:value="1088" table:style-name="ce8">
            <text:p>10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2</text:p>
          </table:table-cell>
          <table:table-cell office:value-type="string" table:style-name="ce7">
            <text:p>二重國中</text:p>
          </table:table-cell>
          <table:table-cell office:value-type="float" office:value="96" table:style-name="ce8">
            <text:p>96</text:p>
          </table:table-cell>
          <table:table-cell office:value-type="float" office:value="14057.13" table:style-name="ce8">
            <text:p>14057.13</text:p>
          </table:table-cell>
          <table:table-cell office:value-type="float" office:value="13.889999999999999" table:style-name="ce8">
            <text:p>13.89</text:p>
          </table:table-cell>
          <table:table-cell office:value-type="float" office:value="384" table:style-name="ce8">
            <text:p>3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3</text:p>
          </table:table-cell>
          <table:table-cell office:value-type="string" table:style-name="ce7">
            <text:p>大觀國中</text:p>
          </table:table-cell>
          <table:table-cell office:value-type="float" office:value="224" table:style-name="ce8">
            <text:p>224</text:p>
          </table:table-cell>
          <table:table-cell office:value-type="float" office:value="82317.75" table:style-name="ce8">
            <text:p>82317.75</text:p>
          </table:table-cell>
          <table:table-cell office:value-type="float" office:value="8.32" table:style-name="ce8">
            <text:p>8.32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4</text:p>
          </table:table-cell>
          <table:table-cell office:value-type="string" table:style-name="ce7">
            <text:p>三多國中</text:p>
          </table:table-cell>
          <table:table-cell office:value-type="float" office:value="198" table:style-name="ce8">
            <text:p>198</text:p>
          </table:table-cell>
          <table:table-cell office:value-type="float" office:value="20587.29" table:style-name="ce8">
            <text:p>20587.29</text:p>
          </table:table-cell>
          <table:table-cell office:value-type="float" office:value="1.56" table:style-name="ce8">
            <text:p>1.56</text:p>
          </table:table-cell>
          <table:table-cell office:value-type="float" office:value="792" table:style-name="ce8">
            <text:p>7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5</text:p>
          </table:table-cell>
          <table:table-cell office:value-type="string" table:style-name="ce7">
            <text:p>忠孝國中</text:p>
          </table:table-cell>
          <table:table-cell office:value-type="float" office:value="186" table:style-name="ce8">
            <text:p>186</text:p>
          </table:table-cell>
          <table:table-cell office:value-type="float" office:value="45225.94" table:style-name="ce8">
            <text:p>45225.94</text:p>
          </table:table-cell>
          <table:table-cell office:value-type="float" office:value="0.91999999999999993" table:style-name="ce8">
            <text:p>0.92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6</text:p>
          </table:table-cell>
          <table:table-cell office:value-type="string" table:style-name="ce7">
            <text:p>鷺江國中</text:p>
          </table:table-cell>
          <table:table-cell office:value-type="float" office:value="363" table:style-name="ce8">
            <text:p>363</text:p>
          </table:table-cell>
          <table:table-cell office:value-type="float" office:value="8408.4500000000007" table:style-name="ce8">
            <text:p>8408.45</text:p>
          </table:table-cell>
          <table:table-cell office:value-type="float" office:value="5.34" table:style-name="ce8">
            <text:p>5.34</text:p>
          </table:table-cell>
          <table:table-cell office:value-type="float" office:value="1452" table:style-name="ce8">
            <text:p>14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7</text:p>
          </table:table-cell>
          <table:table-cell office:value-type="string" table:style-name="ce7">
            <text:p>桃子腳國中小</text:p>
          </table:table-cell>
          <table:table-cell office:value-type="float" office:value="436" table:style-name="ce8">
            <text:p>436</text:p>
          </table:table-cell>
          <table:table-cell office:value-type="float" office:value="98381.39" table:style-name="ce8">
            <text:p>98381.39</text:p>
          </table:table-cell>
          <table:table-cell office:value-type="float" office:value="261.29000000000002" table:style-name="ce8">
            <text:p>261.29</text:p>
          </table:table-cell>
          <table:table-cell office:value-type="float" office:value="1744" table:style-name="ce8">
            <text:p>1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79</text:p>
          </table:table-cell>
          <table:table-cell office:value-type="string" table:style-name="ce7">
            <text:p>佳林國中</text:p>
          </table:table-cell>
          <table:table-cell office:value-type="float" office:value="165" table:style-name="ce8">
            <text:p>16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60" table:style-name="ce8">
            <text:p>6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580</text:p>
          </table:table-cell>
          <table:table-cell office:value-type="string" table:style-name="ce7">
            <text:p>達觀國中小</text:p>
          </table:table-cell>
          <table:table-cell office:value-type="float" office:value="261" table:style-name="ce8">
            <text:p>261</text:p>
          </table:table-cell>
          <table:table-cell office:value-type="float" office:value="5220.18" table:style-name="ce8">
            <text:p>5220.18</text:p>
          </table:table-cell>
          <table:table-cell office:value-type="float" office:value="28.22" table:style-name="ce8">
            <text:p>28.22</text:p>
          </table:table-cell>
          <table:table-cell office:value-type="float" office:value="1044" table:style-name="ce8">
            <text:p>10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1</text:p>
          </table:table-cell>
          <table:table-cell office:value-type="string" table:style-name="ce7">
            <text:p>板橋國小</text:p>
          </table:table-cell>
          <table:table-cell office:value-type="float" office:value="576" table:style-name="ce8">
            <text:p>576</text:p>
          </table:table-cell>
          <table:table-cell office:value-type="float" office:value="42804.82" table:style-name="ce8">
            <text:p>42804.82</text:p>
          </table:table-cell>
          <table:table-cell office:value-type="float" office:value="89.47" table:style-name="ce8">
            <text:p>89.47</text:p>
          </table:table-cell>
          <table:table-cell office:value-type="float" office:value="2304" table:style-name="ce8">
            <text:p>23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2</text:p>
          </table:table-cell>
          <table:table-cell office:value-type="string" table:style-name="ce7">
            <text:p>國光國小</text:p>
          </table:table-cell>
          <table:table-cell office:value-type="float" office:value="168" table:style-name="ce8">
            <text:p>168</text:p>
          </table:table-cell>
          <table:table-cell office:value-type="float" office:value="20762.48" table:style-name="ce8">
            <text:p>20762.48</text:p>
          </table:table-cell>
          <table:table-cell office:value-type="float" office:value="67.14" table:style-name="ce8">
            <text:p>67.14</text:p>
          </table:table-cell>
          <table:table-cell office:value-type="float" office:value="672" table:style-name="ce8">
            <text:p>67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3</text:p>
          </table:table-cell>
          <table:table-cell office:value-type="string" table:style-name="ce7">
            <text:p>新埔國小</text:p>
          </table:table-cell>
          <table:table-cell office:value-type="float" office:value="420" table:style-name="ce8">
            <text:p>420</text:p>
          </table:table-cell>
          <table:table-cell office:value-type="float" office:value="8337.43" table:style-name="ce8">
            <text:p>8337.43</text:p>
          </table:table-cell>
          <table:table-cell office:value-type="float" office:value="6.47" table:style-name="ce8">
            <text:p>6.47</text:p>
          </table:table-cell>
          <table:table-cell office:value-type="float" office:value="1680" table:style-name="ce8">
            <text:p>16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4</text:p>
          </table:table-cell>
          <table:table-cell office:value-type="string" table:style-name="ce7">
            <text:p>埔墘國小</text:p>
          </table:table-cell>
          <table:table-cell office:value-type="float" office:value="403" table:style-name="ce8">
            <text:p>403</text:p>
          </table:table-cell>
          <table:table-cell office:value-type="float" office:value="50359.57" table:style-name="ce8">
            <text:p>50359.57</text:p>
          </table:table-cell>
          <table:table-cell office:value-type="float" office:value="22.51" table:style-name="ce8">
            <text:p>22.51</text:p>
          </table:table-cell>
          <table:table-cell office:value-type="float" office:value="1612" table:style-name="ce8">
            <text:p>16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5</text:p>
          </table:table-cell>
          <table:table-cell office:value-type="string" table:style-name="ce7">
            <text:p>莒光國小</text:p>
          </table:table-cell>
          <table:table-cell office:value-type="float" office:value="648" table:style-name="ce8">
            <text:p>648</text:p>
          </table:table-cell>
          <table:table-cell office:value-type="float" office:value="94093.52" table:style-name="ce8">
            <text:p>94093.52</text:p>
          </table:table-cell>
          <table:table-cell office:value-type="float" office:value="177.86" table:style-name="ce8">
            <text:p>177.86</text:p>
          </table:table-cell>
          <table:table-cell office:value-type="float" office:value="2592" table:style-name="ce8">
            <text:p>25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6</text:p>
          </table:table-cell>
          <table:table-cell office:value-type="string" table:style-name="ce7">
            <text:p>後埔國小</text:p>
          </table:table-cell>
          <table:table-cell office:value-type="float" office:value="558" table:style-name="ce8">
            <text:p>558</text:p>
          </table:table-cell>
          <table:table-cell office:value-type="float" office:value="23905.489999999998" table:style-name="ce8">
            <text:p>23905.49</text:p>
          </table:table-cell>
          <table:table-cell office:value-type="float" office:value="133.69999999999999" table:style-name="ce8">
            <text:p>133.7</text:p>
          </table:table-cell>
          <table:table-cell office:value-type="float" office:value="2232" table:style-name="ce8">
            <text:p>22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7</text:p>
          </table:table-cell>
          <table:table-cell office:value-type="string" table:style-name="ce7">
            <text:p>海山國小</text:p>
          </table:table-cell>
          <table:table-cell office:value-type="float" office:value="540" table:style-name="ce8">
            <text:p>540</text:p>
          </table:table-cell>
          <table:table-cell office:value-type="float" office:value="83101.5" table:style-name="ce8">
            <text:p>83101.5</text:p>
          </table:table-cell>
          <table:table-cell office:value-type="float" office:value="681.77" table:style-name="ce8">
            <text:p>681.77</text:p>
          </table:table-cell>
          <table:table-cell office:value-type="float" office:value="2160" table:style-name="ce8">
            <text:p>21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08</text:p>
          </table:table-cell>
          <table:table-cell office:value-type="string" table:style-name="ce7">
            <text:p>江翠國小</text:p>
          </table:table-cell>
          <table:table-cell office:value-type="float" office:value="341" table:style-name="ce8">
            <text:p>341</text:p>
          </table:table-cell>
          <table:table-cell office:value-type="float" office:value="31570.63" table:style-name="ce8">
            <text:p>31570.63</text:p>
          </table:table-cell>
          <table:table-cell office:value-type="float" office:value="14.3" table:style-name="ce8">
            <text:p>14.3</text:p>
          </table:table-cell>
          <table:table-cell office:value-type="float" office:value="1364" table:style-name="ce8">
            <text:p>13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0</text:p>
          </table:table-cell>
          <table:table-cell office:value-type="string" table:style-name="ce7">
            <text:p>文聖國小</text:p>
          </table:table-cell>
          <table:table-cell office:value-type="float" office:value="256" table:style-name="ce8">
            <text:p>256</text:p>
          </table:table-cell>
          <table:table-cell office:value-type="float" office:value="17922.27" table:style-name="ce8">
            <text:p>17922.27</text:p>
          </table:table-cell>
          <table:table-cell office:value-type="float" office:value="29.45" table:style-name="ce8">
            <text:p>29.45</text:p>
          </table:table-cell>
          <table:table-cell office:value-type="float" office:value="1024" table:style-name="ce8">
            <text:p>10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1</text:p>
          </table:table-cell>
          <table:table-cell office:value-type="string" table:style-name="ce7">
            <text:p>沙崙國小</text:p>
          </table:table-cell>
          <table:table-cell office:value-type="float" office:value="288" table:style-name="ce8">
            <text:p>288</text:p>
          </table:table-cell>
          <table:table-cell office:value-type="float" office:value="24264.940000000002" table:style-name="ce8">
            <text:p>24264.94</text:p>
          </table:table-cell>
          <table:table-cell office:value-type="float" office:value="103.81" table:style-name="ce8">
            <text:p>103.81</text:p>
          </table:table-cell>
          <table:table-cell office:value-type="float" office:value="1152" table:style-name="ce8">
            <text:p>11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2</text:p>
          </table:table-cell>
          <table:table-cell office:value-type="string" table:style-name="ce7">
            <text:p>文德國小</text:p>
          </table:table-cell>
          <table:table-cell office:value-type="float" office:value="465" table:style-name="ce8">
            <text:p>465</text:p>
          </table:table-cell>
          <table:table-cell office:value-type="float" office:value="115216.78" table:style-name="ce8">
            <text:p>115216.78</text:p>
          </table:table-cell>
          <table:table-cell office:value-type="float" office:value="918.82" table:style-name="ce8">
            <text:p>918.82</text:p>
          </table:table-cell>
          <table:table-cell office:value-type="float" office:value="1860" table:style-name="ce8">
            <text:p>18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3</text:p>
          </table:table-cell>
          <table:table-cell office:value-type="string" table:style-name="ce7">
            <text:p>樹林國小</text:p>
          </table:table-cell>
          <table:table-cell office:value-type="float" office:value="310" table:style-name="ce8">
            <text:p>310</text:p>
          </table:table-cell>
          <table:table-cell office:value-type="float" office:value="732.73" table:style-name="ce8">
            <text:p>732.73</text:p>
          </table:table-cell>
          <table:table-cell office:value-type="float" office:value="0" table:style-name="ce8">
            <text:p>0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4</text:p>
          </table:table-cell>
          <table:table-cell office:value-type="string" table:style-name="ce7">
            <text:p>文林國小</text:p>
          </table:table-cell>
          <table:table-cell office:value-type="float" office:value="310" table:style-name="ce8">
            <text:p>310</text:p>
          </table:table-cell>
          <table:table-cell office:value-type="float" office:value="32717.920000000002" table:style-name="ce8">
            <text:p>32717.92</text:p>
          </table:table-cell>
          <table:table-cell office:value-type="float" office:value="15.92" table:style-name="ce8">
            <text:p>15.92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5</text:p>
          </table:table-cell>
          <table:table-cell office:value-type="string" table:style-name="ce7">
            <text:p>大同國小</text:p>
          </table:table-cell>
          <table:table-cell office:value-type="float" office:value="279" table:style-name="ce8">
            <text:p>279</text:p>
          </table:table-cell>
          <table:table-cell office:value-type="float" office:value="58924.47" table:style-name="ce8">
            <text:p>58924.47</text:p>
          </table:table-cell>
          <table:table-cell office:value-type="float" office:value="348.96999999999997" table:style-name="ce8">
            <text:p>348.97</text:p>
          </table:table-cell>
          <table:table-cell office:value-type="float" office:value="1116" table:style-name="ce8">
            <text:p>1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6</text:p>
          </table:table-cell>
          <table:table-cell office:value-type="string" table:style-name="ce7">
            <text:p>武林國小</text:p>
          </table:table-cell>
          <table:table-cell office:value-type="float" office:value="155" table:style-name="ce8">
            <text:p>155</text:p>
          </table:table-cell>
          <table:table-cell office:value-type="float" office:value="1050.52" table:style-name="ce8">
            <text:p>1050.52</text:p>
          </table:table-cell>
          <table:table-cell office:value-type="float" office:value="0.11" table:style-name="ce8">
            <text:p>0.11</text:p>
          </table:table-cell>
          <table:table-cell office:value-type="float" office:value="620" table:style-name="ce8">
            <text:p>6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7</text:p>
          </table:table-cell>
          <table:table-cell office:value-type="string" table:style-name="ce7">
            <text:p>山佳國小</text:p>
          </table:table-cell>
          <table:table-cell office:value-type="float" office:value="48" table:style-name="ce8">
            <text:p>48</text:p>
          </table:table-cell>
          <table:table-cell office:value-type="float" office:value="287.36" table:style-name="ce8">
            <text:p>287.36</text:p>
          </table:table-cell>
          <table:table-cell office:value-type="float" office:value="7.0000000000000007E-2" table:style-name="ce8">
            <text:p>0.07</text:p>
          </table:table-cell>
          <table:table-cell office:value-type="float" office:value="192" table:style-name="ce8">
            <text:p>1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8</text:p>
          </table:table-cell>
          <table:table-cell office:value-type="string" table:style-name="ce7">
            <text:p>育德國小</text:p>
          </table:table-cell>
          <table:table-cell office:value-type="float" office:value="144" table:style-name="ce8">
            <text:p>144</text:p>
          </table:table-cell>
          <table:table-cell office:value-type="float" office:value="18161.34" table:style-name="ce8">
            <text:p>18161.34</text:p>
          </table:table-cell>
          <table:table-cell office:value-type="float" office:value="15.52" table:style-name="ce8">
            <text:p>15.52</text:p>
          </table:table-cell>
          <table:table-cell office:value-type="float" office:value="576" table:style-name="ce8">
            <text:p>5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19</text:p>
          </table:table-cell>
          <table:table-cell office:value-type="string" table:style-name="ce7">
            <text:p>柑園國小</text:p>
          </table:table-cell>
          <table:table-cell office:value-type="float" office:value="175" table:style-name="ce8">
            <text:p>175</text:p>
          </table:table-cell>
          <table:table-cell office:value-type="float" office:value="18389.36" table:style-name="ce8">
            <text:p>18389.36</text:p>
          </table:table-cell>
          <table:table-cell office:value-type="float" office:value="8.5399999999999991" table:style-name="ce8">
            <text:p>8.54</text:p>
          </table:table-cell>
          <table:table-cell office:value-type="float" office:value="700" table:style-name="ce8">
            <text:p>7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0</text:p>
          </table:table-cell>
          <table:table-cell office:value-type="string" table:style-name="ce7">
            <text:p>鶯歌國小</text:p>
          </table:table-cell>
          <table:table-cell office:value-type="float" office:value="310" table:style-name="ce8">
            <text:p>310</text:p>
          </table:table-cell>
          <table:table-cell office:value-type="float" office:value="33198.15" table:style-name="ce8">
            <text:p>33198.15</text:p>
          </table:table-cell>
          <table:table-cell office:value-type="float" office:value="8.2200000000000006" table:style-name="ce8">
            <text:p>8.22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1</text:p>
          </table:table-cell>
          <table:table-cell office:value-type="string" table:style-name="ce7">
            <text:p>二橋國小</text:p>
          </table:table-cell>
          <table:table-cell office:value-type="float" office:value="155" table:style-name="ce8">
            <text:p>15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20" table:style-name="ce8">
            <text:p>6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2</text:p>
          </table:table-cell>
          <table:table-cell office:value-type="string" table:style-name="ce7">
            <text:p>中湖國小</text:p>
          </table:table-cell>
          <table:table-cell office:value-type="float" office:value="29" table:style-name="ce8">
            <text:p>29</text:p>
          </table:table-cell>
          <table:table-cell office:value-type="float" office:value="668.35" table:style-name="ce8">
            <text:p>668.35</text:p>
          </table:table-cell>
          <table:table-cell office:value-type="float" office:value="0" table:style-name="ce8">
            <text:p>0</text:p>
          </table:table-cell>
          <table:table-cell office:value-type="float" office:value="116" table:style-name="ce8">
            <text:p>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3</text:p>
          </table:table-cell>
          <table:table-cell office:value-type="string" table:style-name="ce7">
            <text:p>鳳鳴國小</text:p>
          </table:table-cell>
          <table:table-cell office:value-type="float" office:value="165" table:style-name="ce8">
            <text:p>165</text:p>
          </table:table-cell>
          <table:table-cell office:value-type="float" office:value="26940.1" table:style-name="ce8">
            <text:p>26940.1</text:p>
          </table:table-cell>
          <table:table-cell office:value-type="float" office:value="0" table:style-name="ce8">
            <text:p>0</text:p>
          </table:table-cell>
          <table:table-cell office:value-type="float" office:value="660" table:style-name="ce8">
            <text:p>6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4</text:p>
          </table:table-cell>
          <table:table-cell office:value-type="string" table:style-name="ce7">
            <text:p>三峽國小</text:p>
          </table:table-cell>
          <table:table-cell office:value-type="float" office:value="279" table:style-name="ce8">
            <text:p>279</text:p>
          </table:table-cell>
          <table:table-cell office:value-type="float" office:value="68252.569999999992" table:style-name="ce8">
            <text:p>68252.57</text:p>
          </table:table-cell>
          <table:table-cell office:value-type="float" office:value="23.92" table:style-name="ce8">
            <text:p>23.92</text:p>
          </table:table-cell>
          <table:table-cell office:value-type="float" office:value="1116" table:style-name="ce8">
            <text:p>1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5</text:p>
          </table:table-cell>
          <table:table-cell office:value-type="string" table:style-name="ce7">
            <text:p>大埔國小</text:p>
          </table:table-cell>
          <table:table-cell office:value-type="float" office:value="66" table:style-name="ce8">
            <text:p>66</text:p>
          </table:table-cell>
          <table:table-cell office:value-type="float" office:value="1571.1599999999999" table:style-name="ce8">
            <text:p>1571.16</text:p>
          </table:table-cell>
          <table:table-cell office:value-type="float" office:value="11.47" table:style-name="ce8">
            <text:p>11.47</text:p>
          </table:table-cell>
          <table:table-cell office:value-type="float" office:value="264" table:style-name="ce8">
            <text:p>2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6</text:p>
          </table:table-cell>
          <table:table-cell office:value-type="string" table:style-name="ce7">
            <text:p>民義國小</text:p>
          </table:table-cell>
          <table:table-cell office:value-type="float" office:value="24" table:style-name="ce8">
            <text:p>24</text:p>
          </table:table-cell>
          <table:table-cell office:value-type="float" office:value="1710.7" table:style-name="ce8">
            <text:p>1710.7</text:p>
          </table:table-cell>
          <table:table-cell office:value-type="float" office:value="0.32" table:style-name="ce8">
            <text:p>0.32</text:p>
          </table:table-cell>
          <table:table-cell office:value-type="float" office:value="96" table:style-name="ce8">
            <text:p>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7</text:p>
          </table:table-cell>
          <table:table-cell office:value-type="string" table:style-name="ce7">
            <text:p>成福國小</text:p>
          </table:table-cell>
          <table:table-cell office:value-type="float" office:value="44" table:style-name="ce8">
            <text:p>44</text:p>
          </table:table-cell>
          <table:table-cell office:value-type="float" office:value="8646.7799999999988" table:style-name="ce8">
            <text:p>8646.78</text:p>
          </table:table-cell>
          <table:table-cell office:value-type="float" office:value="22.369999999999997" table:style-name="ce8">
            <text:p>22.37</text:p>
          </table:table-cell>
          <table:table-cell office:value-type="float" office:value="176" table:style-name="ce8">
            <text:p>1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8</text:p>
          </table:table-cell>
          <table:table-cell office:value-type="string" table:style-name="ce7">
            <text:p>大成國小</text:p>
          </table:table-cell>
          <table:table-cell office:value-type="float" office:value="17" table:style-name="ce8">
            <text:p>17</text:p>
          </table:table-cell>
          <table:table-cell office:value-type="float" office:value="2676.59" table:style-name="ce8">
            <text:p>2676.59</text:p>
          </table:table-cell>
          <table:table-cell office:value-type="float" office:value="0" table:style-name="ce8">
            <text:p>0</text:p>
          </table:table-cell>
          <table:table-cell office:value-type="float" office:value="68" table:style-name="ce8">
            <text:p>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29</text:p>
          </table:table-cell>
          <table:table-cell office:value-type="string" table:style-name="ce7">
            <text:p>建安國小</text:p>
          </table:table-cell>
          <table:table-cell office:value-type="float" office:value="17" table:style-name="ce8">
            <text:p>17</text:p>
          </table:table-cell>
          <table:table-cell office:value-type="float" office:value="3035.84" table:style-name="ce8">
            <text:p>3035.84</text:p>
          </table:table-cell>
          <table:table-cell office:value-type="float" office:value="25" table:style-name="ce8">
            <text:p>25</text:p>
          </table:table-cell>
          <table:table-cell office:value-type="float" office:value="68" table:style-name="ce8">
            <text:p>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0</text:p>
          </table:table-cell>
          <table:table-cell office:value-type="string" table:style-name="ce7">
            <text:p>插角國小</text:p>
          </table:table-cell>
          <table:table-cell office:value-type="float" office:value="182" table:style-name="ce8">
            <text:p>182</text:p>
          </table:table-cell>
          <table:table-cell office:value-type="float" office:value="10115.040000000001" table:style-name="ce8">
            <text:p>10115.04</text:p>
          </table:table-cell>
          <table:table-cell office:value-type="float" office:value="0.02" table:style-name="ce8">
            <text:p>0.02</text:p>
          </table:table-cell>
          <table:table-cell office:value-type="float" office:value="728" table:style-name="ce8">
            <text:p>7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1</text:p>
          </table:table-cell>
          <table:table-cell office:value-type="string" table:style-name="ce7">
            <text:p>有木國小</text:p>
          </table:table-cell>
          <table:table-cell office:value-type="float" office:value="99" table:style-name="ce8">
            <text:p>99</text:p>
          </table:table-cell>
          <table:table-cell office:value-type="float" office:value="230.44" table:style-name="ce8">
            <text:p>230.44</text:p>
          </table:table-cell>
          <table:table-cell office:value-type="float" office:value="1.3900000000000001" table:style-name="ce8">
            <text:p>1.39</text:p>
          </table:table-cell>
          <table:table-cell office:value-type="float" office:value="396" table:style-name="ce8">
            <text:p>3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2</text:p>
          </table:table-cell>
          <table:table-cell office:value-type="string" table:style-name="ce7">
            <text:p>五寮國小</text:p>
          </table:table-cell>
          <table:table-cell office:value-type="float" office:value="84" table:style-name="ce8">
            <text:p>84</text:p>
          </table:table-cell>
          <table:table-cell office:value-type="float" office:value="15399.28" table:style-name="ce8">
            <text:p>15399.28</text:p>
          </table:table-cell>
          <table:table-cell office:value-type="float" office:value="895.75" table:style-name="ce8">
            <text:p>895.75</text:p>
          </table:table-cell>
          <table:table-cell office:value-type="float" office:value="336" table:style-name="ce8">
            <text:p>3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3</text:p>
          </table:table-cell>
          <table:table-cell office:value-type="string" table:style-name="ce7">
            <text:p>中和國小</text:p>
          </table:table-cell>
          <table:table-cell office:value-type="float" office:value="570" table:style-name="ce8">
            <text:p>570</text:p>
          </table:table-cell>
          <table:table-cell office:value-type="float" office:value="55085.17" table:style-name="ce8">
            <text:p>55085.17</text:p>
          </table:table-cell>
          <table:table-cell office:value-type="float" office:value="13.12" table:style-name="ce8">
            <text:p>13.12</text:p>
          </table:table-cell>
          <table:table-cell office:value-type="float" office:value="2280" table:style-name="ce8">
            <text:p>2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4</text:p>
          </table:table-cell>
          <table:table-cell office:value-type="string" table:style-name="ce7">
            <text:p>復興國小</text:p>
          </table:table-cell>
          <table:table-cell office:value-type="float" office:value="372" table:style-name="ce8">
            <text:p>372</text:p>
          </table:table-cell>
          <table:table-cell office:value-type="float" office:value="8003.8899999999994" table:style-name="ce8">
            <text:p>8003.89</text:p>
          </table:table-cell>
          <table:table-cell office:value-type="float" office:value="0.13" table:style-name="ce8">
            <text:p>0.13</text:p>
          </table:table-cell>
          <table:table-cell office:value-type="float" office:value="1488" table:style-name="ce8">
            <text:p>14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5</text:p>
          </table:table-cell>
          <table:table-cell office:value-type="string" table:style-name="ce7">
            <text:p>興南國小</text:p>
          </table:table-cell>
          <table:table-cell office:value-type="float" office:value="279" table:style-name="ce8">
            <text:p>279</text:p>
          </table:table-cell>
          <table:table-cell office:value-type="float" office:value="4516.8599999999997" table:style-name="ce8">
            <text:p>4516.86</text:p>
          </table:table-cell>
          <table:table-cell office:value-type="float" office:value="0.08" table:style-name="ce8">
            <text:p>0.08</text:p>
          </table:table-cell>
          <table:table-cell office:value-type="float" office:value="1116" table:style-name="ce8">
            <text:p>1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6</text:p>
          </table:table-cell>
          <table:table-cell office:value-type="string" table:style-name="ce7">
            <text:p>秀山國小</text:p>
          </table:table-cell>
          <table:table-cell office:value-type="float" office:value="360" table:style-name="ce8">
            <text:p>360</text:p>
          </table:table-cell>
          <table:table-cell office:value-type="float" office:value="38643.99" table:style-name="ce8">
            <text:p>38643.99</text:p>
          </table:table-cell>
          <table:table-cell office:value-type="float" office:value="16.8" table:style-name="ce8">
            <text:p>16.8</text:p>
          </table:table-cell>
          <table:table-cell office:value-type="float" office:value="1440" table:style-name="ce8">
            <text:p>14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7</text:p>
          </table:table-cell>
          <table:table-cell office:value-type="string" table:style-name="ce7">
            <text:p>積穗國小</text:p>
          </table:table-cell>
          <table:table-cell office:value-type="float" office:value="408" table:style-name="ce8">
            <text:p>408</text:p>
          </table:table-cell>
          <table:table-cell office:value-type="float" office:value="66364.61" table:style-name="ce8">
            <text:p>66364.61</text:p>
          </table:table-cell>
          <table:table-cell office:value-type="float" office:value="198.92000000000002" table:style-name="ce8">
            <text:p>198.92</text:p>
          </table:table-cell>
          <table:table-cell office:value-type="float" office:value="1632" table:style-name="ce8">
            <text:p>16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8</text:p>
          </table:table-cell>
          <table:table-cell office:value-type="string" table:style-name="ce7">
            <text:p>自強國小</text:p>
          </table:table-cell>
          <table:table-cell office:value-type="float" office:value="310" table:style-name="ce8">
            <text:p>310</text:p>
          </table:table-cell>
          <table:table-cell office:value-type="float" office:value="87029.819999999992" table:style-name="ce8">
            <text:p>87029.82</text:p>
          </table:table-cell>
          <table:table-cell office:value-type="float" office:value="1022.25" table:style-name="ce8">
            <text:p>1022.25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39</text:p>
          </table:table-cell>
          <table:table-cell office:value-type="string" table:style-name="ce7">
            <text:p>錦和國小</text:p>
          </table:table-cell>
          <table:table-cell office:value-type="float" office:value="330" table:style-name="ce8">
            <text:p>330</text:p>
          </table:table-cell>
          <table:table-cell office:value-type="float" office:value="29204.99" table:style-name="ce8">
            <text:p>29204.99</text:p>
          </table:table-cell>
          <table:table-cell office:value-type="float" office:value="89.88" table:style-name="ce8">
            <text:p>89.88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0</text:p>
          </table:table-cell>
          <table:table-cell office:value-type="string" table:style-name="ce7">
            <text:p>景新國小</text:p>
          </table:table-cell>
          <table:table-cell office:value-type="float" office:value="120" table:style-name="ce8">
            <text:p>120</text:p>
          </table:table-cell>
          <table:table-cell office:value-type="float" office:value="38747.68" table:style-name="ce8">
            <text:p>38747.68</text:p>
          </table:table-cell>
          <table:table-cell office:value-type="float" office:value="48.790000000000006" table:style-name="ce8">
            <text:p>48.79</text:p>
          </table:table-cell>
          <table:table-cell office:value-type="float" office:value="480" table:style-name="ce8">
            <text:p>4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1</text:p>
          </table:table-cell>
          <table:table-cell office:value-type="string" table:style-name="ce7">
            <text:p>永和國小</text:p>
          </table:table-cell>
          <table:table-cell office:value-type="float" office:value="465" table:style-name="ce8">
            <text:p>465</text:p>
          </table:table-cell>
          <table:table-cell office:value-type="float" office:value="32089.64" table:style-name="ce8">
            <text:p>32089.64</text:p>
          </table:table-cell>
          <table:table-cell office:value-type="float" office:value="24.26" table:style-name="ce8">
            <text:p>24.26</text:p>
          </table:table-cell>
          <table:table-cell office:value-type="float" office:value="1860" table:style-name="ce8">
            <text:p>18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2</text:p>
          </table:table-cell>
          <table:table-cell office:value-type="string" table:style-name="ce7">
            <text:p>秀朗國小</text:p>
          </table:table-cell>
          <table:table-cell office:value-type="float" office:value="672" table:style-name="ce8">
            <text:p>672</text:p>
          </table:table-cell>
          <table:table-cell office:value-type="float" office:value="57928.289999999994" table:style-name="ce8">
            <text:p>57928.29</text:p>
          </table:table-cell>
          <table:table-cell office:value-type="float" office:value="53.08" table:style-name="ce8">
            <text:p>53.08</text:p>
          </table:table-cell>
          <table:table-cell office:value-type="float" office:value="2688" table:style-name="ce8">
            <text:p>26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3</text:p>
          </table:table-cell>
          <table:table-cell office:value-type="string" table:style-name="ce7">
            <text:p>頂溪國小</text:p>
          </table:table-cell>
          <table:table-cell office:value-type="float" office:value="174" table:style-name="ce8">
            <text:p>174</text:p>
          </table:table-cell>
          <table:table-cell office:value-type="float" office:value="27060.89" table:style-name="ce8">
            <text:p>27060.89</text:p>
          </table:table-cell>
          <table:table-cell office:value-type="float" office:value="401.74" table:style-name="ce8">
            <text:p>401.74</text:p>
          </table:table-cell>
          <table:table-cell office:value-type="float" office:value="696" table:style-name="ce8">
            <text:p>6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4</text:p>
          </table:table-cell>
          <table:table-cell office:value-type="string" table:style-name="ce7">
            <text:p>網溪國小</text:p>
          </table:table-cell>
          <table:table-cell office:value-type="float" office:value="310" table:style-name="ce8">
            <text:p>310</text:p>
          </table:table-cell>
          <table:table-cell office:value-type="float" office:value="0.62" table:style-name="ce8">
            <text:p>0.62</text:p>
          </table:table-cell>
          <table:table-cell office:value-type="float" office:value="0" table:style-name="ce8">
            <text:p>0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5</text:p>
          </table:table-cell>
          <table:table-cell office:value-type="string" table:style-name="ce7">
            <text:p>永平國小</text:p>
          </table:table-cell>
          <table:table-cell office:value-type="float" office:value="544" table:style-name="ce8">
            <text:p>544</text:p>
          </table:table-cell>
          <table:table-cell office:value-type="float" office:value="30803" table:style-name="ce8">
            <text:p>30803</text:p>
          </table:table-cell>
          <table:table-cell office:value-type="float" office:value="11.92" table:style-name="ce8">
            <text:p>11.92</text:p>
          </table:table-cell>
          <table:table-cell office:value-type="float" office:value="2176" table:style-name="ce8">
            <text:p>21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6</text:p>
          </table:table-cell>
          <table:table-cell office:value-type="string" table:style-name="ce7">
            <text:p>土城國小</text:p>
          </table:table-cell>
          <table:table-cell office:value-type="float" office:value="448" table:style-name="ce8">
            <text:p>448</text:p>
          </table:table-cell>
          <table:table-cell office:value-type="float" office:value="44771.96" table:style-name="ce8">
            <text:p>44771.96</text:p>
          </table:table-cell>
          <table:table-cell office:value-type="float" office:value="77.61" table:style-name="ce8">
            <text:p>77.61</text:p>
          </table:table-cell>
          <table:table-cell office:value-type="float" office:value="1792" table:style-name="ce8">
            <text:p>17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7</text:p>
          </table:table-cell>
          <table:table-cell office:value-type="string" table:style-name="ce7">
            <text:p>清水國小</text:p>
          </table:table-cell>
          <table:table-cell office:value-type="float" office:value="420" table:style-name="ce8">
            <text:p>420</text:p>
          </table:table-cell>
          <table:table-cell office:value-type="float" office:value="59643.119999999995" table:style-name="ce8">
            <text:p>59643.12</text:p>
          </table:table-cell>
          <table:table-cell office:value-type="float" office:value="56.81" table:style-name="ce8">
            <text:p>56.81</text:p>
          </table:table-cell>
          <table:table-cell office:value-type="float" office:value="1680" table:style-name="ce8">
            <text:p>16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8</text:p>
          </table:table-cell>
          <table:table-cell office:value-type="string" table:style-name="ce7">
            <text:p>頂埔國小</text:p>
          </table:table-cell>
          <table:table-cell office:value-type="float" office:value="217" table:style-name="ce8">
            <text:p>217</text:p>
          </table:table-cell>
          <table:table-cell office:value-type="float" office:value="346.01" table:style-name="ce8">
            <text:p>346.01</text:p>
          </table:table-cell>
          <table:table-cell office:value-type="float" office:value="3.26" table:style-name="ce8">
            <text:p>3.26</text:p>
          </table:table-cell>
          <table:table-cell office:value-type="float" office:value="868" table:style-name="ce8">
            <text:p>8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49</text:p>
          </table:table-cell>
          <table:table-cell office:value-type="string" table:style-name="ce7">
            <text:p>廣福國小</text:p>
          </table:table-cell>
          <table:table-cell office:value-type="float" office:value="527" table:style-name="ce8">
            <text:p>527</text:p>
          </table:table-cell>
          <table:table-cell office:value-type="float" office:value="12682.42" table:style-name="ce8">
            <text:p>12682.42</text:p>
          </table:table-cell>
          <table:table-cell office:value-type="float" office:value="53.66" table:style-name="ce8">
            <text:p>53.66</text:p>
          </table:table-cell>
          <table:table-cell office:value-type="float" office:value="2108" table:style-name="ce8">
            <text:p>21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0</text:p>
          </table:table-cell>
          <table:table-cell office:value-type="string" table:style-name="ce7">
            <text:p>汐止國小</text:p>
          </table:table-cell>
          <table:table-cell office:value-type="float" office:value="224" table:style-name="ce8">
            <text:p>224</text:p>
          </table:table-cell>
          <table:table-cell office:value-type="float" office:value="9596.06" table:style-name="ce8">
            <text:p>9596.06</text:p>
          </table:table-cell>
          <table:table-cell office:value-type="float" office:value="34.14" table:style-name="ce8">
            <text:p>34.14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1</text:p>
          </table:table-cell>
          <table:table-cell office:value-type="string" table:style-name="ce7">
            <text:p>長安國小</text:p>
          </table:table-cell>
          <table:table-cell office:value-type="float" office:value="96" table:style-name="ce8">
            <text:p>96</text:p>
          </table:table-cell>
          <table:table-cell office:value-type="float" office:value="3271.83" table:style-name="ce8">
            <text:p>3271.83</text:p>
          </table:table-cell>
          <table:table-cell office:value-type="float" office:value="0.34" table:style-name="ce8">
            <text:p>0.34</text:p>
          </table:table-cell>
          <table:table-cell office:value-type="float" office:value="384" table:style-name="ce8">
            <text:p>3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2</text:p>
          </table:table-cell>
          <table:table-cell office:value-type="string" table:style-name="ce7">
            <text:p>保長國小</text:p>
          </table:table-cell>
          <table:table-cell office:value-type="float" office:value="116" table:style-name="ce8">
            <text:p>1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464" table:style-name="ce8">
            <text:p>4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3</text:p>
          </table:table-cell>
          <table:table-cell office:value-type="string" table:style-name="ce7">
            <text:p>崇德國小</text:p>
          </table:table-cell>
          <table:table-cell office:value-type="float" office:value="248" table:style-name="ce8">
            <text:p>248</text:p>
          </table:table-cell>
          <table:table-cell office:value-type="float" office:value="57432.990000000005" table:style-name="ce8">
            <text:p>57432.99</text:p>
          </table:table-cell>
          <table:table-cell office:value-type="float" office:value="650.31999999999994" table:style-name="ce8">
            <text:p>650.32</text:p>
          </table:table-cell>
          <table:table-cell office:value-type="float" office:value="992" table:style-name="ce8">
            <text:p>9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4</text:p>
          </table:table-cell>
          <table:table-cell office:value-type="string" table:style-name="ce7">
            <text:p>北港國小</text:p>
          </table:table-cell>
          <table:table-cell office:value-type="float" office:value="50" table:style-name="ce8">
            <text:p>50</text:p>
          </table:table-cell>
          <table:table-cell office:value-type="float" office:value="7472.8099999999995" table:style-name="ce8">
            <text:p>7472.81</text:p>
          </table:table-cell>
          <table:table-cell office:value-type="float" office:value="23.060000000000002" table:style-name="ce8">
            <text:p>23.06</text:p>
          </table:table-cell>
          <table:table-cell office:value-type="float" office:value="200" table:style-name="ce8">
            <text:p>2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5</text:p>
          </table:table-cell>
          <table:table-cell office:value-type="string" table:style-name="ce7">
            <text:p>北峰國小</text:p>
          </table:table-cell>
          <table:table-cell office:value-type="float" office:value="116" table:style-name="ce8">
            <text:p>116</text:p>
          </table:table-cell>
          <table:table-cell office:value-type="float" office:value="4323.7299999999996" table:style-name="ce8">
            <text:p>4323.73</text:p>
          </table:table-cell>
          <table:table-cell office:value-type="float" office:value="3.24" table:style-name="ce8">
            <text:p>3.24</text:p>
          </table:table-cell>
          <table:table-cell office:value-type="float" office:value="464" table:style-name="ce8">
            <text:p>4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6</text:p>
          </table:table-cell>
          <table:table-cell office:value-type="string" table:style-name="ce7">
            <text:p>東山國小</text:p>
          </table:table-cell>
          <table:table-cell office:value-type="float" office:value="22" table:style-name="ce8">
            <text:p>22</text:p>
          </table:table-cell>
          <table:table-cell office:value-type="float" office:value="349.11" table:style-name="ce8">
            <text:p>349.11</text:p>
          </table:table-cell>
          <table:table-cell office:value-type="float" office:value="1.04" table:style-name="ce8">
            <text:p>1.04</text:p>
          </table:table-cell>
          <table:table-cell office:value-type="float" office:value="88" table:style-name="ce8">
            <text:p>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7</text:p>
          </table:table-cell>
          <table:table-cell office:value-type="string" table:style-name="ce7">
            <text:p>白雲國小</text:p>
          </table:table-cell>
          <table:table-cell office:value-type="float" office:value="102" table:style-name="ce8">
            <text:p>102</text:p>
          </table:table-cell>
          <table:table-cell office:value-type="float" office:value="52345.35" table:style-name="ce8">
            <text:p>52345.35</text:p>
          </table:table-cell>
          <table:table-cell office:value-type="float" office:value="104.83" table:style-name="ce8">
            <text:p>104.83</text:p>
          </table:table-cell>
          <table:table-cell office:value-type="float" office:value="408" table:style-name="ce8">
            <text:p>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8</text:p>
          </table:table-cell>
          <table:table-cell office:value-type="string" table:style-name="ce7">
            <text:p>萬里國小</text:p>
          </table:table-cell>
          <table:table-cell office:value-type="float" office:value="281" table:style-name="ce8">
            <text:p>281</text:p>
          </table:table-cell>
          <table:table-cell office:value-type="float" office:value="31320.080000000002" table:style-name="ce8">
            <text:p>31320.08</text:p>
          </table:table-cell>
          <table:table-cell office:value-type="float" office:value="132.42000000000002" table:style-name="ce8">
            <text:p>132.42</text:p>
          </table:table-cell>
          <table:table-cell office:value-type="float" office:value="1124" table:style-name="ce8">
            <text:p>11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59</text:p>
          </table:table-cell>
          <table:table-cell office:value-type="string" table:style-name="ce7">
            <text:p>野柳國小</text:p>
          </table:table-cell>
          <table:table-cell office:value-type="float" office:value="82" table:style-name="ce8">
            <text:p>82</text:p>
          </table:table-cell>
          <table:table-cell office:value-type="float" office:value="16883.25" table:style-name="ce8">
            <text:p>16883.25</text:p>
          </table:table-cell>
          <table:table-cell office:value-type="float" office:value="294.34000000000003" table:style-name="ce8">
            <text:p>294.34</text:p>
          </table:table-cell>
          <table:table-cell office:value-type="float" office:value="328" table:style-name="ce8">
            <text:p>3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0</text:p>
          </table:table-cell>
          <table:table-cell office:value-type="string" table:style-name="ce7">
            <text:p>大鵬國小</text:p>
          </table:table-cell>
          <table:table-cell office:value-type="float" office:value="52" table:style-name="ce8">
            <text:p>52</text:p>
          </table:table-cell>
          <table:table-cell office:value-type="float" office:value="9820.2099999999991" table:style-name="ce8">
            <text:p>9820.21</text:p>
          </table:table-cell>
          <table:table-cell office:value-type="float" office:value="889.94" table:style-name="ce8">
            <text:p>889.94</text:p>
          </table:table-cell>
          <table:table-cell office:value-type="float" office:value="208" table:style-name="ce8">
            <text:p>2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1</text:p>
          </table:table-cell>
          <table:table-cell office:value-type="string" table:style-name="ce7">
            <text:p>大坪國小</text:p>
          </table:table-cell>
          <table:table-cell office:value-type="float" office:value="47" table:style-name="ce8">
            <text:p>47</text:p>
          </table:table-cell>
          <table:table-cell office:value-type="float" office:value="22.39" table:style-name="ce8">
            <text:p>22.39</text:p>
          </table:table-cell>
          <table:table-cell office:value-type="float" office:value="0" table:style-name="ce8">
            <text:p>0</text:p>
          </table:table-cell>
          <table:table-cell office:value-type="float" office:value="188" table:style-name="ce8">
            <text:p>1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2</text:p>
          </table:table-cell>
          <table:table-cell office:value-type="string" table:style-name="ce7">
            <text:p>崁腳國小</text:p>
          </table:table-cell>
          <table:table-cell office:value-type="float" office:value="33" table:style-name="ce8">
            <text:p>3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32" table:style-name="ce8">
            <text:p>1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3</text:p>
          </table:table-cell>
          <table:table-cell office:value-type="string" table:style-name="ce7">
            <text:p>金山國小</text:p>
          </table:table-cell>
          <table:table-cell office:value-type="float" office:value="460" table:style-name="ce8">
            <text:p>460</text:p>
          </table:table-cell>
          <table:table-cell office:value-type="float" office:value="20873.2" table:style-name="ce8">
            <text:p>20873.2</text:p>
          </table:table-cell>
          <table:table-cell office:value-type="float" office:value="0.22" table:style-name="ce8">
            <text:p>0.22</text:p>
          </table:table-cell>
          <table:table-cell office:value-type="float" office:value="1840" table:style-name="ce8">
            <text:p>18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4</text:p>
          </table:table-cell>
          <table:table-cell office:value-type="string" table:style-name="ce7">
            <text:p>中角國小</text:p>
          </table:table-cell>
          <table:table-cell office:value-type="float" office:value="65" table:style-name="ce8">
            <text:p>65</text:p>
          </table:table-cell>
          <table:table-cell office:value-type="float" office:value="6309.41" table:style-name="ce8">
            <text:p>6309.41</text:p>
          </table:table-cell>
          <table:table-cell office:value-type="float" office:value="9.6999999999999993" table:style-name="ce8">
            <text:p>9.7</text:p>
          </table:table-cell>
          <table:table-cell office:value-type="float" office:value="260" table:style-name="ce8">
            <text:p>2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5</text:p>
          </table:table-cell>
          <table:table-cell office:value-type="string" table:style-name="ce7">
            <text:p>三和國小</text:p>
          </table:table-cell>
          <table:table-cell office:value-type="float" office:value="88" table:style-name="ce8">
            <text:p>88</text:p>
          </table:table-cell>
          <table:table-cell office:value-type="float" office:value="11521.63" table:style-name="ce8">
            <text:p>11521.63</text:p>
          </table:table-cell>
          <table:table-cell office:value-type="float" office:value="31" table:style-name="ce8">
            <text:p>31</text:p>
          </table:table-cell>
          <table:table-cell office:value-type="float" office:value="352" table:style-name="ce8">
            <text:p>3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6</text:p>
          </table:table-cell>
          <table:table-cell office:value-type="string" table:style-name="ce7">
            <text:p>新店國小</text:p>
          </table:table-cell>
          <table:table-cell office:value-type="float" office:value="124" table:style-name="ce8">
            <text:p>124</text:p>
          </table:table-cell>
          <table:table-cell office:value-type="float" office:value="106153.74" table:style-name="ce8">
            <text:p>106153.74</text:p>
          </table:table-cell>
          <table:table-cell office:value-type="float" office:value="621.03" table:style-name="ce8">
            <text:p>621.03</text:p>
          </table:table-cell>
          <table:table-cell office:value-type="float" office:value="496" table:style-name="ce8">
            <text:p>4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7</text:p>
          </table:table-cell>
          <table:table-cell office:value-type="string" table:style-name="ce7">
            <text:p>直潭國小</text:p>
          </table:table-cell>
          <table:table-cell office:value-type="float" office:value="22" table:style-name="ce8">
            <text:p>22</text:p>
          </table:table-cell>
          <table:table-cell office:value-type="float" office:value="1852.12" table:style-name="ce8">
            <text:p>1852.12</text:p>
          </table:table-cell>
          <table:table-cell office:value-type="float" office:value="4.3600000000000003" table:style-name="ce8">
            <text:p>4.36</text:p>
          </table:table-cell>
          <table:table-cell office:value-type="float" office:value="88" table:style-name="ce8">
            <text:p>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8</text:p>
          </table:table-cell>
          <table:table-cell office:value-type="string" table:style-name="ce7">
            <text:p>青潭國小</text:p>
          </table:table-cell>
          <table:table-cell office:value-type="float" office:value="111" table:style-name="ce8">
            <text:p>111</text:p>
          </table:table-cell>
          <table:table-cell office:value-type="float" office:value="15154.52" table:style-name="ce8">
            <text:p>15154.52</text:p>
          </table:table-cell>
          <table:table-cell office:value-type="float" office:value="0.48" table:style-name="ce8">
            <text:p>0.48</text:p>
          </table:table-cell>
          <table:table-cell office:value-type="float" office:value="444" table:style-name="ce8">
            <text:p>4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69</text:p>
          </table:table-cell>
          <table:table-cell office:value-type="string" table:style-name="ce7">
            <text:p>雙峰國小</text:p>
          </table:table-cell>
          <table:table-cell office:value-type="float" office:value="75" table:style-name="ce8">
            <text:p>75</text:p>
          </table:table-cell>
          <table:table-cell office:value-type="float" office:value="300.10000000000002" table:style-name="ce8">
            <text:p>300.1</text:p>
          </table:table-cell>
          <table:table-cell office:value-type="float" office:value="7.0000000000000007E-2" table:style-name="ce8">
            <text:p>0.07</text:p>
          </table:table-cell>
          <table:table-cell office:value-type="float" office:value="300" table:style-name="ce8">
            <text:p>3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0</text:p>
          </table:table-cell>
          <table:table-cell office:value-type="string" table:style-name="ce7">
            <text:p>大豐國小</text:p>
          </table:table-cell>
          <table:table-cell office:value-type="float" office:value="352" table:style-name="ce8">
            <text:p>352</text:p>
          </table:table-cell>
          <table:table-cell office:value-type="float" office:value="63344.58" table:style-name="ce8">
            <text:p>63344.58</text:p>
          </table:table-cell>
          <table:table-cell office:value-type="float" office:value="237.56" table:style-name="ce8">
            <text:p>237.56</text:p>
          </table:table-cell>
          <table:table-cell office:value-type="float" office:value="1408" table:style-name="ce8">
            <text:p>1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1</text:p>
          </table:table-cell>
          <table:table-cell office:value-type="string" table:style-name="ce7">
            <text:p>中正國小</text:p>
          </table:table-cell>
          <table:table-cell office:value-type="float" office:value="341" table:style-name="ce8">
            <text:p>341</text:p>
          </table:table-cell>
          <table:table-cell office:value-type="float" office:value="33107.71" table:style-name="ce8">
            <text:p>33107.71</text:p>
          </table:table-cell>
          <table:table-cell office:value-type="float" office:value="11.89" table:style-name="ce8">
            <text:p>11.89</text:p>
          </table:table-cell>
          <table:table-cell office:value-type="float" office:value="1364" table:style-name="ce8">
            <text:p>13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2</text:p>
          </table:table-cell>
          <table:table-cell office:value-type="string" table:style-name="ce7">
            <text:p>安坑國小</text:p>
          </table:table-cell>
          <table:table-cell office:value-type="float" office:value="448" table:style-name="ce8">
            <text:p>448</text:p>
          </table:table-cell>
          <table:table-cell office:value-type="float" office:value="38809.51" table:style-name="ce8">
            <text:p>38809.51</text:p>
          </table:table-cell>
          <table:table-cell office:value-type="float" office:value="17.399999999999999" table:style-name="ce8">
            <text:p>17.4</text:p>
          </table:table-cell>
          <table:table-cell office:value-type="float" office:value="1792" table:style-name="ce8">
            <text:p>17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3</text:p>
          </table:table-cell>
          <table:table-cell office:value-type="string" table:style-name="ce7">
            <text:p>雙城國小</text:p>
          </table:table-cell>
          <table:table-cell office:value-type="float" office:value="128" table:style-name="ce8">
            <text:p>128</text:p>
          </table:table-cell>
          <table:table-cell office:value-type="float" office:value="12728.31" table:style-name="ce8">
            <text:p>12728.31</text:p>
          </table:table-cell>
          <table:table-cell office:value-type="float" office:value="16.380000000000003" table:style-name="ce8">
            <text:p>16.38</text:p>
          </table:table-cell>
          <table:table-cell office:value-type="float" office:value="512" table:style-name="ce8">
            <text:p>5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4</text:p>
          </table:table-cell>
          <table:table-cell office:value-type="string" table:style-name="ce7">
            <text:p>屈尺國小</text:p>
          </table:table-cell>
          <table:table-cell office:value-type="float" office:value="42" table:style-name="ce8">
            <text:p>4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68" table:style-name="ce8">
            <text:p>1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5</text:p>
          </table:table-cell>
          <table:table-cell office:value-type="string" table:style-name="ce7">
            <text:p>龜山國小</text:p>
          </table:table-cell>
          <table:table-cell office:value-type="float" office:value="16" table:style-name="ce8">
            <text:p>16</text:p>
          </table:table-cell>
          <table:table-cell office:value-type="float" office:value="1851.46" table:style-name="ce8">
            <text:p>1851.46</text:p>
          </table:table-cell>
          <table:table-cell office:value-type="float" office:value="14.49" table:style-name="ce8">
            <text:p>14.49</text:p>
          </table:table-cell>
          <table:table-cell office:value-type="float" office:value="64" table:style-name="ce8">
            <text:p>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6</text:p>
          </table:table-cell>
          <table:table-cell office:value-type="string" table:style-name="ce7">
            <text:p>深坑國小</text:p>
          </table:table-cell>
          <table:table-cell office:value-type="float" office:value="174" table:style-name="ce8">
            <text:p>174</text:p>
          </table:table-cell>
          <table:table-cell office:value-type="float" office:value="425.87" table:style-name="ce8">
            <text:p>425.87</text:p>
          </table:table-cell>
          <table:table-cell office:value-type="float" office:value="0.08" table:style-name="ce8">
            <text:p>0.08</text:p>
          </table:table-cell>
          <table:table-cell office:value-type="float" office:value="696" table:style-name="ce8">
            <text:p>6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7</text:p>
          </table:table-cell>
          <table:table-cell office:value-type="string" table:style-name="ce7">
            <text:p>石碇國小</text:p>
          </table:table-cell>
          <table:table-cell office:value-type="float" office:value="41" table:style-name="ce8">
            <text:p>41</text:p>
          </table:table-cell>
          <table:table-cell office:value-type="float" office:value="6879.25" table:style-name="ce8">
            <text:p>6879.25</text:p>
          </table:table-cell>
          <table:table-cell office:value-type="float" office:value="0.08" table:style-name="ce8">
            <text:p>0.08</text:p>
          </table:table-cell>
          <table:table-cell office:value-type="float" office:value="164" table:style-name="ce8">
            <text:p>1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8</text:p>
          </table:table-cell>
          <table:table-cell office:value-type="string" table:style-name="ce7">
            <text:p>和平國小</text:p>
          </table:table-cell>
          <table:table-cell office:value-type="float" office:value="103" table:style-name="ce8">
            <text:p>103</text:p>
          </table:table-cell>
          <table:table-cell office:value-type="float" office:value="18266.55" table:style-name="ce8">
            <text:p>18266.55</text:p>
          </table:table-cell>
          <table:table-cell office:value-type="float" office:value="11.709999999999999" table:style-name="ce8">
            <text:p>11.71</text:p>
          </table:table-cell>
          <table:table-cell office:value-type="float" office:value="412" table:style-name="ce8">
            <text:p>4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79</text:p>
          </table:table-cell>
          <table:table-cell office:value-type="string" table:style-name="ce7">
            <text:p>永定國小</text:p>
          </table:table-cell>
          <table:table-cell office:value-type="float" office:value="46" table:style-name="ce8">
            <text:p>46</text:p>
          </table:table-cell>
          <table:table-cell office:value-type="float" office:value="7774.13" table:style-name="ce8">
            <text:p>7774.13</text:p>
          </table:table-cell>
          <table:table-cell office:value-type="float" office:value="19.14" table:style-name="ce8">
            <text:p>19.14</text:p>
          </table:table-cell>
          <table:table-cell office:value-type="float" office:value="184" table:style-name="ce8">
            <text:p>1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0</text:p>
          </table:table-cell>
          <table:table-cell office:value-type="string" table:style-name="ce7">
            <text:p>雲海國小</text:p>
          </table:table-cell>
          <table:table-cell office:value-type="float" office:value="86" table:style-name="ce8">
            <text:p>86</text:p>
          </table:table-cell>
          <table:table-cell office:value-type="float" office:value="19366.629999999997" table:style-name="ce8">
            <text:p>19366.63</text:p>
          </table:table-cell>
          <table:table-cell office:value-type="float" office:value="106.94000000000001" table:style-name="ce8">
            <text:p>106.94</text:p>
          </table:table-cell>
          <table:table-cell office:value-type="float" office:value="344" table:style-name="ce8">
            <text:p>3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2</text:p>
          </table:table-cell>
          <table:table-cell office:value-type="string" table:style-name="ce7">
            <text:p>坪林國小</text:p>
          </table:table-cell>
          <table:table-cell office:value-type="float" office:value="124" table:style-name="ce8">
            <text:p>124</text:p>
          </table:table-cell>
          <table:table-cell office:value-type="float" office:value="27139.379999999997" table:style-name="ce8">
            <text:p>27139.38</text:p>
          </table:table-cell>
          <table:table-cell office:value-type="float" office:value="140.20000000000002" table:style-name="ce8">
            <text:p>140.2</text:p>
          </table:table-cell>
          <table:table-cell office:value-type="float" office:value="496" table:style-name="ce8">
            <text:p>4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5</text:p>
          </table:table-cell>
          <table:table-cell office:value-type="string" table:style-name="ce7">
            <text:p>德拉楠實小</text:p>
          </table:table-cell>
          <table:table-cell office:value-type="float" office:value="31" table:style-name="ce8">
            <text:p>31</text:p>
          </table:table-cell>
          <table:table-cell office:value-type="float" office:value="8515.7900000000009" table:style-name="ce8">
            <text:p>8515.79</text:p>
          </table:table-cell>
          <table:table-cell office:value-type="float" office:value="6" table:style-name="ce8">
            <text:p>6</text:p>
          </table:table-cell>
          <table:table-cell office:value-type="float" office:value="124" table:style-name="ce8">
            <text:p>1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6</text:p>
          </table:table-cell>
          <table:table-cell office:value-type="string" table:style-name="ce7">
            <text:p>瑞芳國小</text:p>
          </table:table-cell>
          <table:table-cell office:value-type="float" office:value="192" table:style-name="ce8">
            <text:p>192</text:p>
          </table:table-cell>
          <table:table-cell office:value-type="float" office:value="71851.45" table:style-name="ce8">
            <text:p>71851.45</text:p>
          </table:table-cell>
          <table:table-cell office:value-type="float" office:value="295.39999999999998" table:style-name="ce8">
            <text:p>295.4</text:p>
          </table:table-cell>
          <table:table-cell office:value-type="float" office:value="768" table:style-name="ce8">
            <text:p>7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7</text:p>
          </table:table-cell>
          <table:table-cell office:value-type="string" table:style-name="ce7">
            <text:p>義方國小</text:p>
          </table:table-cell>
          <table:table-cell office:value-type="float" office:value="88" table:style-name="ce8">
            <text:p>88</text:p>
          </table:table-cell>
          <table:table-cell office:value-type="float" office:value="14430.919999999998" table:style-name="ce8">
            <text:p>14430.92</text:p>
          </table:table-cell>
          <table:table-cell office:value-type="float" office:value="19.509999999999998" table:style-name="ce8">
            <text:p>19.51</text:p>
          </table:table-cell>
          <table:table-cell office:value-type="float" office:value="352" table:style-name="ce8">
            <text:p>3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8</text:p>
          </table:table-cell>
          <table:table-cell office:value-type="string" table:style-name="ce7">
            <text:p>瑞柑國小</text:p>
          </table:table-cell>
          <table:table-cell office:value-type="float" office:value="87" table:style-name="ce8">
            <text:p>87</text:p>
          </table:table-cell>
          <table:table-cell office:value-type="float" office:value="489.37" table:style-name="ce8">
            <text:p>489.37</text:p>
          </table:table-cell>
          <table:table-cell office:value-type="float" office:value="0.16999999999999998" table:style-name="ce8">
            <text:p>0.17</text:p>
          </table:table-cell>
          <table:table-cell office:value-type="float" office:value="348" table:style-name="ce8">
            <text:p>3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89</text:p>
          </table:table-cell>
          <table:table-cell office:value-type="string" table:style-name="ce7">
            <text:p>瑞濱國小</text:p>
          </table:table-cell>
          <table:table-cell office:value-type="float" office:value="103" table:style-name="ce8">
            <text:p>103</text:p>
          </table:table-cell>
          <table:table-cell office:value-type="float" office:value="4029.3999999999996" table:style-name="ce8">
            <text:p>4029.4</text:p>
          </table:table-cell>
          <table:table-cell office:value-type="float" office:value="0.03" table:style-name="ce8">
            <text:p>0.03</text:p>
          </table:table-cell>
          <table:table-cell office:value-type="float" office:value="412" table:style-name="ce8">
            <text:p>4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0</text:p>
          </table:table-cell>
          <table:table-cell office:value-type="string" table:style-name="ce7">
            <text:p>九份國小</text:p>
          </table:table-cell>
          <table:table-cell office:value-type="float" office:value="42" table:style-name="ce8">
            <text:p>42</text:p>
          </table:table-cell>
          <table:table-cell office:value-type="float" office:value="10142.93" table:style-name="ce8">
            <text:p>10142.93</text:p>
          </table:table-cell>
          <table:table-cell office:value-type="float" office:value="10.34" table:style-name="ce8">
            <text:p>10.34</text:p>
          </table:table-cell>
          <table:table-cell office:value-type="float" office:value="168" table:style-name="ce8">
            <text:p>1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1</text:p>
          </table:table-cell>
          <table:table-cell office:value-type="string" table:style-name="ce7">
            <text:p>瓜山國小</text:p>
          </table:table-cell>
          <table:table-cell office:value-type="float" office:value="28" table:style-name="ce8">
            <text:p>28</text:p>
          </table:table-cell>
          <table:table-cell office:value-type="float" office:value="3532.3" table:style-name="ce8">
            <text:p>3532.3</text:p>
          </table:table-cell>
          <table:table-cell office:value-type="float" office:value="0.15" table:style-name="ce8">
            <text:p>0.15</text:p>
          </table:table-cell>
          <table:table-cell office:value-type="float" office:value="112" table:style-name="ce8">
            <text:p>1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2</text:p>
          </table:table-cell>
          <table:table-cell office:value-type="string" table:style-name="ce7">
            <text:p>濂洞國小</text:p>
          </table:table-cell>
          <table:table-cell office:value-type="float" office:value="22" table:style-name="ce8">
            <text:p>22</text:p>
          </table:table-cell>
          <table:table-cell office:value-type="float" office:value="522.92000000000007" table:style-name="ce8">
            <text:p>522.92</text:p>
          </table:table-cell>
          <table:table-cell office:value-type="float" office:value="0.70000000000000007" table:style-name="ce8">
            <text:p>0.7</text:p>
          </table:table-cell>
          <table:table-cell office:value-type="float" office:value="88" table:style-name="ce8">
            <text:p>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3</text:p>
          </table:table-cell>
          <table:table-cell office:value-type="string" table:style-name="ce7">
            <text:p>新北市立猴硐蒙梭實小</text:p>
          </table:table-cell>
          <table:table-cell office:value-type="float" office:value="40" table:style-name="ce8">
            <text:p>40</text:p>
          </table:table-cell>
          <table:table-cell office:value-type="float" office:value="610.32999999999993" table:style-name="ce8">
            <text:p>610.33</text:p>
          </table:table-cell>
          <table:table-cell office:value-type="float" office:value="0.2" table:style-name="ce8">
            <text:p>0.2</text:p>
          </table:table-cell>
          <table:table-cell office:value-type="float" office:value="160" table:style-name="ce8">
            <text:p>1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4</text:p>
          </table:table-cell>
          <table:table-cell office:value-type="string" table:style-name="ce7">
            <text:p>瑞亭國小</text:p>
          </table:table-cell>
          <table:table-cell office:value-type="float" office:value="70" table:style-name="ce8">
            <text:p>70</text:p>
          </table:table-cell>
          <table:table-cell office:value-type="float" office:value="26286.5" table:style-name="ce8">
            <text:p>26286.5</text:p>
          </table:table-cell>
          <table:table-cell office:value-type="float" office:value="6.35" table:style-name="ce8">
            <text:p>6.35</text:p>
          </table:table-cell>
          <table:table-cell office:value-type="float" office:value="280" table:style-name="ce8">
            <text:p>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5</text:p>
          </table:table-cell>
          <table:table-cell office:value-type="string" table:style-name="ce7">
            <text:p>吉慶國小</text:p>
          </table:table-cell>
          <table:table-cell office:value-type="float" office:value="50" table:style-name="ce8">
            <text:p>5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00" table:style-name="ce8">
            <text:p>2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6</text:p>
          </table:table-cell>
          <table:table-cell office:value-type="string" table:style-name="ce7">
            <text:p>鼻頭國小</text:p>
          </table:table-cell>
          <table:table-cell office:value-type="float" office:value="26" table:style-name="ce8">
            <text:p>26</text:p>
          </table:table-cell>
          <table:table-cell office:value-type="float" office:value="6633.86" table:style-name="ce8">
            <text:p>6633.86</text:p>
          </table:table-cell>
          <table:table-cell office:value-type="float" office:value="0.96" table:style-name="ce8">
            <text:p>0.96</text:p>
          </table:table-cell>
          <table:table-cell office:value-type="float" office:value="104" table:style-name="ce8">
            <text:p>1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7</text:p>
          </table:table-cell>
          <table:table-cell office:value-type="string" table:style-name="ce7">
            <text:p>雙溪國小</text:p>
          </table:table-cell>
          <table:table-cell office:value-type="float" office:value="114" table:style-name="ce8">
            <text:p>114</text:p>
          </table:table-cell>
          <table:table-cell office:value-type="float" office:value="1572.21" table:style-name="ce8">
            <text:p>1572.21</text:p>
          </table:table-cell>
          <table:table-cell office:value-type="float" office:value="0" table:style-name="ce8">
            <text:p>0</text:p>
          </table:table-cell>
          <table:table-cell office:value-type="float" office:value="456" table:style-name="ce8">
            <text:p>45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8</text:p>
          </table:table-cell>
          <table:table-cell office:value-type="string" table:style-name="ce7">
            <text:p>柑林國小</text:p>
          </table:table-cell>
          <table:table-cell office:value-type="float" office:value="18" table:style-name="ce8">
            <text:p>18</text:p>
          </table:table-cell>
          <table:table-cell office:value-type="float" office:value="1592.56" table:style-name="ce8">
            <text:p>1592.56</text:p>
          </table:table-cell>
          <table:table-cell office:value-type="float" office:value="2.84" table:style-name="ce8">
            <text:p>2.84</text:p>
          </table:table-cell>
          <table:table-cell office:value-type="float" office:value="72" table:style-name="ce8">
            <text:p>7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699</text:p>
          </table:table-cell>
          <table:table-cell office:value-type="string" table:style-name="ce7">
            <text:p>上林國小</text:p>
          </table:table-cell>
          <table:table-cell office:value-type="float" office:value="39" table:style-name="ce8">
            <text:p>39</text:p>
          </table:table-cell>
          <table:table-cell office:value-type="float" office:value="82.710000000000008" table:style-name="ce8">
            <text:p>82.71</text:p>
          </table:table-cell>
          <table:table-cell office:value-type="float" office:value="0" table:style-name="ce8">
            <text:p>0</text:p>
          </table:table-cell>
          <table:table-cell office:value-type="float" office:value="156" table:style-name="ce8">
            <text:p>15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0</text:p>
          </table:table-cell>
          <table:table-cell office:value-type="string" table:style-name="ce7">
            <text:p>牡丹國小</text:p>
          </table:table-cell>
          <table:table-cell office:value-type="float" office:value="26" table:style-name="ce8">
            <text:p>2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04" table:style-name="ce8">
            <text:p>1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2</text:p>
          </table:table-cell>
          <table:table-cell office:value-type="string" table:style-name="ce7">
            <text:p>貢寮國小</text:p>
          </table:table-cell>
          <table:table-cell office:value-type="float" office:value="40" table:style-name="ce8">
            <text:p>40</text:p>
          </table:table-cell>
          <table:table-cell office:value-type="float" office:value="0.27" table:style-name="ce8">
            <text:p>0.27</text:p>
          </table:table-cell>
          <table:table-cell office:value-type="float" office:value="0" table:style-name="ce8">
            <text:p>0</text:p>
          </table:table-cell>
          <table:table-cell office:value-type="float" office:value="160" table:style-name="ce8">
            <text:p>1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3</text:p>
          </table:table-cell>
          <table:table-cell office:value-type="string" table:style-name="ce7">
            <text:p>福隆國小</text:p>
          </table:table-cell>
          <table:table-cell office:value-type="float" office:value="34" table:style-name="ce8">
            <text:p>34</text:p>
          </table:table-cell>
          <table:table-cell office:value-type="float" office:value="87.09" table:style-name="ce8">
            <text:p>87.09</text:p>
          </table:table-cell>
          <table:table-cell office:value-type="float" office:value="0" table:style-name="ce8">
            <text:p>0</text:p>
          </table:table-cell>
          <table:table-cell office:value-type="float" office:value="136" table:style-name="ce8">
            <text:p>1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4</text:p>
          </table:table-cell>
          <table:table-cell office:value-type="string" table:style-name="ce7">
            <text:p>澳底國小</text:p>
          </table:table-cell>
          <table:table-cell office:value-type="float" office:value="115" table:style-name="ce8">
            <text:p>115</text:p>
          </table:table-cell>
          <table:table-cell office:value-type="float" office:value="2887.39" table:style-name="ce8">
            <text:p>2887.39</text:p>
          </table:table-cell>
          <table:table-cell office:value-type="float" office:value="0" table:style-name="ce8">
            <text:p>0</text:p>
          </table:table-cell>
          <table:table-cell office:value-type="float" office:value="460" table:style-name="ce8">
            <text:p>4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6</text:p>
          </table:table-cell>
          <table:table-cell office:value-type="string" table:style-name="ce7">
            <text:p>和美國小</text:p>
          </table:table-cell>
          <table:table-cell office:value-type="float" office:value="24" table:style-name="ce8">
            <text:p>24</text:p>
          </table:table-cell>
          <table:table-cell office:value-type="float" office:value="2924.26" table:style-name="ce8">
            <text:p>2924.26</text:p>
          </table:table-cell>
          <table:table-cell office:value-type="float" office:value="2.84" table:style-name="ce8">
            <text:p>2.84</text:p>
          </table:table-cell>
          <table:table-cell office:value-type="float" office:value="96" table:style-name="ce8">
            <text:p>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8</text:p>
          </table:table-cell>
          <table:table-cell office:value-type="string" table:style-name="ce7">
            <text:p>福連國小</text:p>
          </table:table-cell>
          <table:table-cell office:value-type="float" office:value="14" table:style-name="ce8">
            <text:p>14</text:p>
          </table:table-cell>
          <table:table-cell office:value-type="float" office:value="386.11" table:style-name="ce8">
            <text:p>386.11</text:p>
          </table:table-cell>
          <table:table-cell office:value-type="float" office:value="0" table:style-name="ce8">
            <text:p>0</text:p>
          </table:table-cell>
          <table:table-cell office:value-type="float" office:value="56" table:style-name="ce8">
            <text:p>5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09</text:p>
          </table:table-cell>
          <table:table-cell office:value-type="string" table:style-name="ce7">
            <text:p>平溪國小</text:p>
          </table:table-cell>
          <table:table-cell office:value-type="float" office:value="33" table:style-name="ce8">
            <text:p>33</text:p>
          </table:table-cell>
          <table:table-cell office:value-type="float" office:value="510.31" table:style-name="ce8">
            <text:p>510.31</text:p>
          </table:table-cell>
          <table:table-cell office:value-type="float" office:value="0.32999999999999996" table:style-name="ce8">
            <text:p>0.33</text:p>
          </table:table-cell>
          <table:table-cell office:value-type="float" office:value="132" table:style-name="ce8">
            <text:p>13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0</text:p>
          </table:table-cell>
          <table:table-cell office:value-type="string" table:style-name="ce7">
            <text:p>菁桐國小</text:p>
          </table:table-cell>
          <table:table-cell office:value-type="float" office:value="40" table:style-name="ce8">
            <text:p>40</text:p>
          </table:table-cell>
          <table:table-cell office:value-type="float" office:value="4747.45" table:style-name="ce8">
            <text:p>4747.45</text:p>
          </table:table-cell>
          <table:table-cell office:value-type="float" office:value="0.04" table:style-name="ce8">
            <text:p>0.04</text:p>
          </table:table-cell>
          <table:table-cell office:value-type="float" office:value="160" table:style-name="ce8">
            <text:p>1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1</text:p>
          </table:table-cell>
          <table:table-cell office:value-type="string" table:style-name="ce7">
            <text:p>十分國小</text:p>
          </table:table-cell>
          <table:table-cell office:value-type="float" office:value="35" table:style-name="ce8">
            <text:p>35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40" table:style-name="ce8">
            <text:p>1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2</text:p>
          </table:table-cell>
          <table:table-cell office:value-type="string" table:style-name="ce7">
            <text:p>淡水國小</text:p>
          </table:table-cell>
          <table:table-cell office:value-type="float" office:value="256" table:style-name="ce8">
            <text:p>256</text:p>
          </table:table-cell>
          <table:table-cell office:value-type="float" office:value="547.75" table:style-name="ce8">
            <text:p>547.75</text:p>
          </table:table-cell>
          <table:table-cell office:value-type="float" office:value="0" table:style-name="ce8">
            <text:p>0</text:p>
          </table:table-cell>
          <table:table-cell office:value-type="float" office:value="1024" table:style-name="ce8">
            <text:p>10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3</text:p>
          </table:table-cell>
          <table:table-cell office:value-type="string" table:style-name="ce7">
            <text:p>育英國小</text:p>
          </table:table-cell>
          <table:table-cell office:value-type="float" office:value="70" table:style-name="ce8">
            <text:p>70</text:p>
          </table:table-cell>
          <table:table-cell office:value-type="float" office:value="5627.03" table:style-name="ce8">
            <text:p>5627.03</text:p>
          </table:table-cell>
          <table:table-cell office:value-type="float" office:value="46.84" table:style-name="ce8">
            <text:p>46.84</text:p>
          </table:table-cell>
          <table:table-cell office:value-type="float" office:value="280" table:style-name="ce8">
            <text:p>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4</text:p>
          </table:table-cell>
          <table:table-cell office:value-type="string" table:style-name="ce7">
            <text:p>文化國小</text:p>
          </table:table-cell>
          <table:table-cell office:value-type="float" office:value="155" table:style-name="ce8">
            <text:p>155</text:p>
          </table:table-cell>
          <table:table-cell office:value-type="float" office:value="19640.36" table:style-name="ce8">
            <text:p>19640.36</text:p>
          </table:table-cell>
          <table:table-cell office:value-type="float" office:value="15.04" table:style-name="ce8">
            <text:p>15.04</text:p>
          </table:table-cell>
          <table:table-cell office:value-type="float" office:value="620" table:style-name="ce8">
            <text:p>6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5</text:p>
          </table:table-cell>
          <table:table-cell office:value-type="string" table:style-name="ce7">
            <text:p>天生國小</text:p>
          </table:table-cell>
          <table:table-cell office:value-type="float" office:value="180" table:style-name="ce8">
            <text:p>180</text:p>
          </table:table-cell>
          <table:table-cell office:value-type="float" office:value="40447.86" table:style-name="ce8">
            <text:p>40447.86</text:p>
          </table:table-cell>
          <table:table-cell office:value-type="float" office:value="0.24" table:style-name="ce8">
            <text:p>0.24</text:p>
          </table:table-cell>
          <table:table-cell office:value-type="float" office:value="720" table:style-name="ce8">
            <text:p>7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6</text:p>
          </table:table-cell>
          <table:table-cell office:value-type="string" table:style-name="ce7">
            <text:p>水源國小</text:p>
          </table:table-cell>
          <table:table-cell office:value-type="float" office:value="54" table:style-name="ce8">
            <text:p>5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16" table:style-name="ce8">
            <text:p>2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7</text:p>
          </table:table-cell>
          <table:table-cell office:value-type="string" table:style-name="ce7">
            <text:p>興仁國小</text:p>
          </table:table-cell>
          <table:table-cell office:value-type="float" office:value="21" table:style-name="ce8">
            <text:p>21</text:p>
          </table:table-cell>
          <table:table-cell office:value-type="float" office:value="124.79" table:style-name="ce8">
            <text:p>124.79</text:p>
          </table:table-cell>
          <table:table-cell office:value-type="float" office:value="0.03" table:style-name="ce8">
            <text:p>0.03</text:p>
          </table:table-cell>
          <table:table-cell office:value-type="float" office:value="84" table:style-name="ce8">
            <text:p>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8</text:p>
          </table:table-cell>
          <table:table-cell office:value-type="string" table:style-name="ce7">
            <text:p>忠山實小</text:p>
          </table:table-cell>
          <table:table-cell office:value-type="float" office:value="23" table:style-name="ce8">
            <text:p>23</text:p>
          </table:table-cell>
          <table:table-cell office:value-type="float" office:value="66.41" table:style-name="ce8">
            <text:p>66.41</text:p>
          </table:table-cell>
          <table:table-cell office:value-type="float" office:value="0" table:style-name="ce8">
            <text:p>0</text:p>
          </table:table-cell>
          <table:table-cell office:value-type="float" office:value="92" table:style-name="ce8">
            <text:p>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19</text:p>
          </table:table-cell>
          <table:table-cell office:value-type="string" table:style-name="ce7">
            <text:p>屯山國小</text:p>
          </table:table-cell>
          <table:table-cell office:value-type="float" office:value="16" table:style-name="ce8">
            <text:p>16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64" table:style-name="ce8">
            <text:p>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0</text:p>
          </table:table-cell>
          <table:table-cell office:value-type="string" table:style-name="ce7">
            <text:p>中泰國小</text:p>
          </table:table-cell>
          <table:table-cell office:value-type="float" office:value="12" table:style-name="ce8">
            <text:p>12</text:p>
          </table:table-cell>
          <table:table-cell office:value-type="float" office:value="270.27999999999997" table:style-name="ce8">
            <text:p>270.28</text:p>
          </table:table-cell>
          <table:table-cell office:value-type="float" office:value="0" table:style-name="ce8">
            <text:p>0</text:p>
          </table:table-cell>
          <table:table-cell office:value-type="float" office:value="48" table:style-name="ce8">
            <text:p>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1</text:p>
          </table:table-cell>
          <table:table-cell office:value-type="string" table:style-name="ce7">
            <text:p>坪頂國小</text:p>
          </table:table-cell>
          <table:table-cell office:value-type="float" office:value="12" table:style-name="ce8">
            <text:p>12</text:p>
          </table:table-cell>
          <table:table-cell office:value-type="float" office:value="109.24000000000001" table:style-name="ce8">
            <text:p>109.24</text:p>
          </table:table-cell>
          <table:table-cell office:value-type="float" office:value="0.06" table:style-name="ce8">
            <text:p>0.06</text:p>
          </table:table-cell>
          <table:table-cell office:value-type="float" office:value="48" table:style-name="ce8">
            <text:p>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2</text:p>
          </table:table-cell>
          <table:table-cell office:value-type="string" table:style-name="ce7">
            <text:p>竹圍國小</text:p>
          </table:table-cell>
          <table:table-cell office:value-type="float" office:value="256" table:style-name="ce8">
            <text:p>256</text:p>
          </table:table-cell>
          <table:table-cell office:value-type="float" office:value="18739.46" table:style-name="ce8">
            <text:p>18739.46</text:p>
          </table:table-cell>
          <table:table-cell office:value-type="float" office:value="27.7" table:style-name="ce8">
            <text:p>27.7</text:p>
          </table:table-cell>
          <table:table-cell office:value-type="float" office:value="1024" table:style-name="ce8">
            <text:p>10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3</text:p>
          </table:table-cell>
          <table:table-cell office:value-type="string" table:style-name="ce7">
            <text:p>石門國小</text:p>
          </table:table-cell>
          <table:table-cell office:value-type="float" office:value="75" table:style-name="ce8">
            <text:p>75</text:p>
          </table:table-cell>
          <table:table-cell office:value-type="float" office:value="927.66" table:style-name="ce8">
            <text:p>927.66</text:p>
          </table:table-cell>
          <table:table-cell office:value-type="float" office:value="0" table:style-name="ce8">
            <text:p>0</text:p>
          </table:table-cell>
          <table:table-cell office:value-type="float" office:value="300" table:style-name="ce8">
            <text:p>3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4</text:p>
          </table:table-cell>
          <table:table-cell office:value-type="string" table:style-name="ce7">
            <text:p>乾華國小</text:p>
          </table:table-cell>
          <table:table-cell office:value-type="float" office:value="45" table:style-name="ce8">
            <text:p>45</text:p>
          </table:table-cell>
          <table:table-cell office:value-type="float" office:value="228.32" table:style-name="ce8">
            <text:p>228.32</text:p>
          </table:table-cell>
          <table:table-cell office:value-type="float" office:value="0" table:style-name="ce8">
            <text:p>0</text:p>
          </table:table-cell>
          <table:table-cell office:value-type="float" office:value="180" table:style-name="ce8">
            <text:p>1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5</text:p>
          </table:table-cell>
          <table:table-cell office:value-type="string" table:style-name="ce7">
            <text:p>老梅國小</text:p>
          </table:table-cell>
          <table:table-cell office:value-type="float" office:value="73" table:style-name="ce8">
            <text:p>7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92" table:style-name="ce8">
            <text:p>2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6</text:p>
          </table:table-cell>
          <table:table-cell office:value-type="string" table:style-name="ce7">
            <text:p>三芝國小</text:p>
          </table:table-cell>
          <table:table-cell office:value-type="float" office:value="180" table:style-name="ce8">
            <text:p>180</text:p>
          </table:table-cell>
          <table:table-cell office:value-type="float" office:value="38169.51" table:style-name="ce8">
            <text:p>38169.51</text:p>
          </table:table-cell>
          <table:table-cell office:value-type="float" office:value="19.14" table:style-name="ce8">
            <text:p>19.14</text:p>
          </table:table-cell>
          <table:table-cell office:value-type="float" office:value="720" table:style-name="ce8">
            <text:p>7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7</text:p>
          </table:table-cell>
          <table:table-cell office:value-type="string" table:style-name="ce7">
            <text:p>橫山國小</text:p>
          </table:table-cell>
          <table:table-cell office:value-type="float" office:value="28" table:style-name="ce8">
            <text:p>28</text:p>
          </table:table-cell>
          <table:table-cell office:value-type="float" office:value="9723.33" table:style-name="ce8">
            <text:p>9723.33</text:p>
          </table:table-cell>
          <table:table-cell office:value-type="float" office:value="26.669999999999998" table:style-name="ce8">
            <text:p>26.67</text:p>
          </table:table-cell>
          <table:table-cell office:value-type="float" office:value="112" table:style-name="ce8">
            <text:p>1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8</text:p>
          </table:table-cell>
          <table:table-cell office:value-type="string" table:style-name="ce7">
            <text:p>興華國小</text:p>
          </table:table-cell>
          <table:table-cell office:value-type="float" office:value="13" table:style-name="ce8">
            <text:p>13</text:p>
          </table:table-cell>
          <table:table-cell office:value-type="float" office:value="3561.88" table:style-name="ce8">
            <text:p>3561.88</text:p>
          </table:table-cell>
          <table:table-cell office:value-type="float" office:value="0" table:style-name="ce8">
            <text:p>0</text:p>
          </table:table-cell>
          <table:table-cell office:value-type="float" office:value="52" table:style-name="ce8">
            <text:p>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29</text:p>
          </table:table-cell>
          <table:table-cell office:value-type="string" table:style-name="ce7">
            <text:p>新莊國小</text:p>
          </table:table-cell>
          <table:table-cell office:value-type="float" office:value="352" table:style-name="ce8">
            <text:p>352</text:p>
          </table:table-cell>
          <table:table-cell office:value-type="float" office:value="93793.3" table:style-name="ce8">
            <text:p>93793.3</text:p>
          </table:table-cell>
          <table:table-cell office:value-type="float" office:value="234.44" table:style-name="ce8">
            <text:p>234.44</text:p>
          </table:table-cell>
          <table:table-cell office:value-type="float" office:value="1408" table:style-name="ce8">
            <text:p>1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0</text:p>
          </table:table-cell>
          <table:table-cell office:value-type="string" table:style-name="ce7">
            <text:p>中港國小</text:p>
          </table:table-cell>
          <table:table-cell office:value-type="float" office:value="360" table:style-name="ce8">
            <text:p>360</text:p>
          </table:table-cell>
          <table:table-cell office:value-type="float" office:value="21013.16" table:style-name="ce8">
            <text:p>21013.16</text:p>
          </table:table-cell>
          <table:table-cell office:value-type="float" office:value="86.91" table:style-name="ce8">
            <text:p>86.91</text:p>
          </table:table-cell>
          <table:table-cell office:value-type="float" office:value="1440" table:style-name="ce8">
            <text:p>14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1</text:p>
          </table:table-cell>
          <table:table-cell office:value-type="string" table:style-name="ce7">
            <text:p>思賢國小</text:p>
          </table:table-cell>
          <table:table-cell office:value-type="float" office:value="252" table:style-name="ce8">
            <text:p>252</text:p>
          </table:table-cell>
          <table:table-cell office:value-type="float" office:value="9932.35" table:style-name="ce8">
            <text:p>9932.35</text:p>
          </table:table-cell>
          <table:table-cell office:value-type="float" office:value="0.56000000000000005" table:style-name="ce8">
            <text:p>0.56</text:p>
          </table:table-cell>
          <table:table-cell office:value-type="float" office:value="1008" table:style-name="ce8">
            <text:p>10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2</text:p>
          </table:table-cell>
          <table:table-cell office:value-type="string" table:style-name="ce7">
            <text:p>頭前國小</text:p>
          </table:table-cell>
          <table:table-cell office:value-type="float" office:value="150" table:style-name="ce8">
            <text:p>150</text:p>
          </table:table-cell>
          <table:table-cell office:value-type="float" office:value="6272.75" table:style-name="ce8">
            <text:p>6272.75</text:p>
          </table:table-cell>
          <table:table-cell office:value-type="float" office:value="149.16999999999999" table:style-name="ce8">
            <text:p>149.17</text:p>
          </table:table-cell>
          <table:table-cell office:value-type="float" office:value="600" table:style-name="ce8">
            <text:p>6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3</text:p>
          </table:table-cell>
          <table:table-cell office:value-type="string" table:style-name="ce7">
            <text:p>國泰國小</text:p>
          </table:table-cell>
          <table:table-cell office:value-type="float" office:value="50" table:style-name="ce8">
            <text:p>50</text:p>
          </table:table-cell>
          <table:table-cell office:value-type="float" office:value="3332.07" table:style-name="ce8">
            <text:p>3332.07</text:p>
          </table:table-cell>
          <table:table-cell office:value-type="float" office:value="0" table:style-name="ce8">
            <text:p>0</text:p>
          </table:table-cell>
          <table:table-cell office:value-type="float" office:value="200" table:style-name="ce8">
            <text:p>2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4</text:p>
          </table:table-cell>
          <table:table-cell office:value-type="string" table:style-name="ce7">
            <text:p>豐年國小</text:p>
          </table:table-cell>
          <table:table-cell office:value-type="float" office:value="150" table:style-name="ce8">
            <text:p>150</text:p>
          </table:table-cell>
          <table:table-cell office:value-type="float" office:value="14364.95" table:style-name="ce8">
            <text:p>14364.95</text:p>
          </table:table-cell>
          <table:table-cell office:value-type="float" office:value="8.35" table:style-name="ce8">
            <text:p>8.35</text:p>
          </table:table-cell>
          <table:table-cell office:value-type="float" office:value="600" table:style-name="ce8">
            <text:p>6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5</text:p>
          </table:table-cell>
          <table:table-cell office:value-type="string" table:style-name="ce7">
            <text:p>丹鳳國小</text:p>
          </table:table-cell>
          <table:table-cell office:value-type="float" office:value="420" table:style-name="ce8">
            <text:p>420</text:p>
          </table:table-cell>
          <table:table-cell office:value-type="float" office:value="52432.63" table:style-name="ce8">
            <text:p>52432.63</text:p>
          </table:table-cell>
          <table:table-cell office:value-type="float" office:value="94.210000000000008" table:style-name="ce8">
            <text:p>94.21</text:p>
          </table:table-cell>
          <table:table-cell office:value-type="float" office:value="1680" table:style-name="ce8">
            <text:p>16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6</text:p>
          </table:table-cell>
          <table:table-cell office:value-type="string" table:style-name="ce7">
            <text:p>光華國小</text:p>
          </table:table-cell>
          <table:table-cell office:value-type="float" office:value="660" table:style-name="ce8">
            <text:p>66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640" table:style-name="ce8">
            <text:p>26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7</text:p>
          </table:table-cell>
          <table:table-cell office:value-type="string" table:style-name="ce7">
            <text:p>民安國小</text:p>
          </table:table-cell>
          <table:table-cell office:value-type="float" office:value="390" table:style-name="ce8">
            <text:p>390</text:p>
          </table:table-cell>
          <table:table-cell office:value-type="float" office:value="43623.27" table:style-name="ce8">
            <text:p>43623.27</text:p>
          </table:table-cell>
          <table:table-cell office:value-type="float" office:value="121.64" table:style-name="ce8">
            <text:p>121.64</text:p>
          </table:table-cell>
          <table:table-cell office:value-type="float" office:value="1560" table:style-name="ce8">
            <text:p>1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8</text:p>
          </table:table-cell>
          <table:table-cell office:value-type="string" table:style-name="ce7">
            <text:p>昌隆國小</text:p>
          </table:table-cell>
          <table:table-cell office:value-type="float" office:value="217" table:style-name="ce8">
            <text:p>217</text:p>
          </table:table-cell>
          <table:table-cell office:value-type="float" office:value="24239.989999999998" table:style-name="ce8">
            <text:p>24239.99</text:p>
          </table:table-cell>
          <table:table-cell office:value-type="float" office:value="21.66" table:style-name="ce8">
            <text:p>21.66</text:p>
          </table:table-cell>
          <table:table-cell office:value-type="float" office:value="868" table:style-name="ce8">
            <text:p>8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39</text:p>
          </table:table-cell>
          <table:table-cell office:value-type="string" table:style-name="ce7">
            <text:p>泰山國小</text:p>
          </table:table-cell>
          <table:table-cell office:value-type="float" office:value="248" table:style-name="ce8">
            <text:p>248</text:p>
          </table:table-cell>
          <table:table-cell office:value-type="float" office:value="1079.5600000000002" table:style-name="ce8">
            <text:p>1079.56</text:p>
          </table:table-cell>
          <table:table-cell office:value-type="float" office:value="48.38" table:style-name="ce8">
            <text:p>48.38</text:p>
          </table:table-cell>
          <table:table-cell office:value-type="float" office:value="992" table:style-name="ce8">
            <text:p>9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0</text:p>
          </table:table-cell>
          <table:table-cell office:value-type="string" table:style-name="ce7">
            <text:p>明志國小</text:p>
          </table:table-cell>
          <table:table-cell office:value-type="float" office:value="186" table:style-name="ce8">
            <text:p>186</text:p>
          </table:table-cell>
          <table:table-cell office:value-type="float" office:value="33166.79" table:style-name="ce8">
            <text:p>33166.79</text:p>
          </table:table-cell>
          <table:table-cell office:value-type="float" office:value="200.15" table:style-name="ce8">
            <text:p>200.15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1</text:p>
          </table:table-cell>
          <table:table-cell office:value-type="string" table:style-name="ce7">
            <text:p>成州國小</text:p>
          </table:table-cell>
          <table:table-cell office:value-type="float" office:value="288" table:style-name="ce8">
            <text:p>288</text:p>
          </table:table-cell>
          <table:table-cell office:value-type="float" office:value="33010.81" table:style-name="ce8">
            <text:p>33010.81</text:p>
          </table:table-cell>
          <table:table-cell office:value-type="float" office:value="19.61" table:style-name="ce8">
            <text:p>19.61</text:p>
          </table:table-cell>
          <table:table-cell office:value-type="float" office:value="1152" table:style-name="ce8">
            <text:p>11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2</text:p>
          </table:table-cell>
          <table:table-cell office:value-type="string" table:style-name="ce7">
            <text:p>更寮國小</text:p>
          </table:table-cell>
          <table:table-cell office:value-type="float" office:value="78" table:style-name="ce8">
            <text:p>78</text:p>
          </table:table-cell>
          <table:table-cell office:value-type="float" office:value="140.72" table:style-name="ce8">
            <text:p>140.72</text:p>
          </table:table-cell>
          <table:table-cell office:value-type="float" office:value="0.14000000000000001" table:style-name="ce8">
            <text:p>0.14</text:p>
          </table:table-cell>
          <table:table-cell office:value-type="float" office:value="312" table:style-name="ce8">
            <text:p>3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3</text:p>
          </table:table-cell>
          <table:table-cell office:value-type="string" table:style-name="ce7">
            <text:p>五股國小</text:p>
          </table:table-cell>
          <table:table-cell office:value-type="float" office:value="288" table:style-name="ce8">
            <text:p>288</text:p>
          </table:table-cell>
          <table:table-cell office:value-type="float" office:value="3840.98" table:style-name="ce8">
            <text:p>3840.98</text:p>
          </table:table-cell>
          <table:table-cell office:value-type="float" office:value="0.13" table:style-name="ce8">
            <text:p>0.13</text:p>
          </table:table-cell>
          <table:table-cell office:value-type="float" office:value="1152" table:style-name="ce8">
            <text:p>11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4</text:p>
          </table:table-cell>
          <table:table-cell office:value-type="string" table:style-name="ce7">
            <text:p>蘆洲國小</text:p>
          </table:table-cell>
          <table:table-cell office:value-type="float" office:value="384" table:style-name="ce8">
            <text:p>384</text:p>
          </table:table-cell>
          <table:table-cell office:value-type="float" office:value="21910.120000000003" table:style-name="ce8">
            <text:p>21910.12</text:p>
          </table:table-cell>
          <table:table-cell office:value-type="float" office:value="92.460000000000008" table:style-name="ce8">
            <text:p>92.46</text:p>
          </table:table-cell>
          <table:table-cell office:value-type="float" office:value="1536" table:style-name="ce8">
            <text:p>15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5</text:p>
          </table:table-cell>
          <table:table-cell office:value-type="string" table:style-name="ce7">
            <text:p>鷺江國小</text:p>
          </table:table-cell>
          <table:table-cell office:value-type="float" office:value="527" table:style-name="ce8">
            <text:p>527</text:p>
          </table:table-cell>
          <table:table-cell office:value-type="float" office:value="69940.05" table:style-name="ce8">
            <text:p>69940.05</text:p>
          </table:table-cell>
          <table:table-cell office:value-type="float" office:value="358.52" table:style-name="ce8">
            <text:p>358.52</text:p>
          </table:table-cell>
          <table:table-cell office:value-type="float" office:value="2108" table:style-name="ce8">
            <text:p>21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6</text:p>
          </table:table-cell>
          <table:table-cell office:value-type="string" table:style-name="ce7">
            <text:p>八里國小</text:p>
          </table:table-cell>
          <table:table-cell office:value-type="float" office:value="140" table:style-name="ce8">
            <text:p>140</text:p>
          </table:table-cell>
          <table:table-cell office:value-type="float" office:value="12521.63" table:style-name="ce8">
            <text:p>12521.63</text:p>
          </table:table-cell>
          <table:table-cell office:value-type="float" office:value="1.77" table:style-name="ce8">
            <text:p>1.77</text:p>
          </table:table-cell>
          <table:table-cell office:value-type="float" office:value="560" table:style-name="ce8">
            <text:p>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7</text:p>
          </table:table-cell>
          <table:table-cell office:value-type="string" table:style-name="ce7">
            <text:p>長坑國小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4" table:style-name="ce8">
            <text:p>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8</text:p>
          </table:table-cell>
          <table:table-cell office:value-type="string" table:style-name="ce7">
            <text:p>米倉國小</text:p>
          </table:table-cell>
          <table:table-cell office:value-type="float" office:value="90" table:style-name="ce8">
            <text:p>90</text:p>
          </table:table-cell>
          <table:table-cell office:value-type="float" office:value="12.100000000000001" table:style-name="ce8">
            <text:p>12.1</text:p>
          </table:table-cell>
          <table:table-cell office:value-type="float" office:value="0" table:style-name="ce8">
            <text:p>0</text:p>
          </table:table-cell>
          <table:table-cell office:value-type="float" office:value="360" table:style-name="ce8">
            <text:p>3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49</text:p>
          </table:table-cell>
          <table:table-cell office:value-type="string" table:style-name="ce7">
            <text:p>林口國小</text:p>
          </table:table-cell>
          <table:table-cell office:value-type="float" office:value="396" table:style-name="ce8">
            <text:p>396</text:p>
          </table:table-cell>
          <table:table-cell office:value-type="float" office:value="42487.46" table:style-name="ce8">
            <text:p>42487.46</text:p>
          </table:table-cell>
          <table:table-cell office:value-type="float" office:value="85.33" table:style-name="ce8">
            <text:p>85.33</text:p>
          </table:table-cell>
          <table:table-cell office:value-type="float" office:value="1584" table:style-name="ce8">
            <text:p>15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0</text:p>
          </table:table-cell>
          <table:table-cell office:value-type="string" table:style-name="ce7">
            <text:p>南勢國中小</text:p>
          </table:table-cell>
          <table:table-cell office:value-type="float" office:value="180" table:style-name="ce8">
            <text:p>180</text:p>
          </table:table-cell>
          <table:table-cell office:value-type="float" office:value="17084" table:style-name="ce8">
            <text:p>17084</text:p>
          </table:table-cell>
          <table:table-cell office:value-type="float" office:value="167.43" table:style-name="ce8">
            <text:p>167.43</text:p>
          </table:table-cell>
          <table:table-cell office:value-type="float" office:value="720" table:style-name="ce8">
            <text:p>7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1</text:p>
          </table:table-cell>
          <table:table-cell office:value-type="string" table:style-name="ce7">
            <text:p>嘉寶國小</text:p>
          </table:table-cell>
          <table:table-cell office:value-type="float" office:value="162" table:style-name="ce8">
            <text:p>162</text:p>
          </table:table-cell>
          <table:table-cell office:value-type="float" office:value="33851.1" table:style-name="ce8">
            <text:p>33851.1</text:p>
          </table:table-cell>
          <table:table-cell office:value-type="float" office:value="15.2" table:style-name="ce8">
            <text:p>15.2</text:p>
          </table:table-cell>
          <table:table-cell office:value-type="float" office:value="648" table:style-name="ce8">
            <text:p>6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2</text:p>
          </table:table-cell>
          <table:table-cell office:value-type="string" table:style-name="ce7">
            <text:p>瑞平國小</text:p>
          </table:table-cell>
          <table:table-cell office:value-type="float" office:value="19" table:style-name="ce8">
            <text:p>19</text:p>
          </table:table-cell>
          <table:table-cell office:value-type="float" office:value="3931.34" table:style-name="ce8">
            <text:p>3931.34</text:p>
          </table:table-cell>
          <table:table-cell office:value-type="float" office:value="0" table:style-name="ce8">
            <text:p>0</text:p>
          </table:table-cell>
          <table:table-cell office:value-type="float" office:value="76" table:style-name="ce8">
            <text:p>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3</text:p>
          </table:table-cell>
          <table:table-cell office:value-type="string" table:style-name="ce7">
            <text:p>興福國小</text:p>
          </table:table-cell>
          <table:table-cell office:value-type="float" office:value="130" table:style-name="ce8">
            <text:p>130</text:p>
          </table:table-cell>
          <table:table-cell office:value-type="float" office:value="39104.67" table:style-name="ce8">
            <text:p>39104.67</text:p>
          </table:table-cell>
          <table:table-cell office:value-type="float" office:value="382.19" table:style-name="ce8">
            <text:p>382.19</text:p>
          </table:table-cell>
          <table:table-cell office:value-type="float" office:value="520" table:style-name="ce8">
            <text:p>5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4</text:p>
          </table:table-cell>
          <table:table-cell office:value-type="string" table:style-name="ce7">
            <text:p>三重國小</text:p>
          </table:table-cell>
          <table:table-cell office:value-type="float" office:value="232" table:style-name="ce8">
            <text:p>232</text:p>
          </table:table-cell>
          <table:table-cell office:value-type="float" office:value="15908.39" table:style-name="ce8">
            <text:p>15908.39</text:p>
          </table:table-cell>
          <table:table-cell office:value-type="float" office:value="113.01" table:style-name="ce8">
            <text:p>113.01</text:p>
          </table:table-cell>
          <table:table-cell office:value-type="float" office:value="928" table:style-name="ce8">
            <text:p>9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5</text:p>
          </table:table-cell>
          <table:table-cell office:value-type="string" table:style-name="ce7">
            <text:p>永福國小</text:p>
          </table:table-cell>
          <table:table-cell office:value-type="float" office:value="330" table:style-name="ce8">
            <text:p>330</text:p>
          </table:table-cell>
          <table:table-cell office:value-type="float" office:value="56740.72" table:style-name="ce8">
            <text:p>56740.72</text:p>
          </table:table-cell>
          <table:table-cell office:value-type="float" office:value="161.57" table:style-name="ce8">
            <text:p>161.57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6</text:p>
          </table:table-cell>
          <table:table-cell office:value-type="string" table:style-name="ce7">
            <text:p>光榮國小</text:p>
          </table:table-cell>
          <table:table-cell office:value-type="float" office:value="120" table:style-name="ce8">
            <text:p>120</text:p>
          </table:table-cell>
          <table:table-cell office:value-type="float" office:value="43822.080000000002" table:style-name="ce8">
            <text:p>43822.08</text:p>
          </table:table-cell>
          <table:table-cell office:value-type="float" office:value="870.5" table:style-name="ce8">
            <text:p>870.5</text:p>
          </table:table-cell>
          <table:table-cell office:value-type="float" office:value="480" table:style-name="ce8">
            <text:p>4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7</text:p>
          </table:table-cell>
          <table:table-cell office:value-type="string" table:style-name="ce7">
            <text:p>厚德國小</text:p>
          </table:table-cell>
          <table:table-cell office:value-type="float" office:value="360" table:style-name="ce8">
            <text:p>360</text:p>
          </table:table-cell>
          <table:table-cell office:value-type="float" office:value="58503.67" table:style-name="ce8">
            <text:p>58503.67</text:p>
          </table:table-cell>
          <table:table-cell office:value-type="float" office:value="40.04" table:style-name="ce8">
            <text:p>40.04</text:p>
          </table:table-cell>
          <table:table-cell office:value-type="float" office:value="1440" table:style-name="ce8">
            <text:p>14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8</text:p>
          </table:table-cell>
          <table:table-cell office:value-type="string" table:style-name="ce7">
            <text:p>碧華國小</text:p>
          </table:table-cell>
          <table:table-cell office:value-type="float" office:value="480" table:style-name="ce8">
            <text:p>480</text:p>
          </table:table-cell>
          <table:table-cell office:value-type="float" office:value="57919.06" table:style-name="ce8">
            <text:p>57919.06</text:p>
          </table:table-cell>
          <table:table-cell office:value-type="float" office:value="126.73" table:style-name="ce8">
            <text:p>126.73</text:p>
          </table:table-cell>
          <table:table-cell office:value-type="float" office:value="1920" table:style-name="ce8">
            <text:p>19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59</text:p>
          </table:table-cell>
          <table:table-cell office:value-type="string" table:style-name="ce7">
            <text:p>三光國小</text:p>
          </table:table-cell>
          <table:table-cell office:value-type="float" office:value="52" table:style-name="ce8">
            <text:p>52</text:p>
          </table:table-cell>
          <table:table-cell office:value-type="float" office:value="17229.66" table:style-name="ce8">
            <text:p>17229.66</text:p>
          </table:table-cell>
          <table:table-cell office:value-type="float" office:value="0.08" table:style-name="ce8">
            <text:p>0.08</text:p>
          </table:table-cell>
          <table:table-cell office:value-type="float" office:value="208" table:style-name="ce8">
            <text:p>2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0</text:p>
          </table:table-cell>
          <table:table-cell office:value-type="string" table:style-name="ce7">
            <text:p>光興國小</text:p>
          </table:table-cell>
          <table:table-cell office:value-type="float" office:value="180" table:style-name="ce8">
            <text:p>180</text:p>
          </table:table-cell>
          <table:table-cell office:value-type="float" office:value="33681.229999999996" table:style-name="ce8">
            <text:p>33681.23</text:p>
          </table:table-cell>
          <table:table-cell office:value-type="float" office:value="80.959999999999994" table:style-name="ce8">
            <text:p>80.96</text:p>
          </table:table-cell>
          <table:table-cell office:value-type="float" office:value="720" table:style-name="ce8">
            <text:p>7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1</text:p>
          </table:table-cell>
          <table:table-cell office:value-type="string" table:style-name="ce7">
            <text:p>正義國小</text:p>
          </table:table-cell>
          <table:table-cell office:value-type="float" office:value="270" table:style-name="ce8">
            <text:p>270</text:p>
          </table:table-cell>
          <table:table-cell office:value-type="float" office:value="51843.34" table:style-name="ce8">
            <text:p>51843.34</text:p>
          </table:table-cell>
          <table:table-cell office:value-type="float" office:value="3.23" table:style-name="ce8">
            <text:p>3.23</text:p>
          </table:table-cell>
          <table:table-cell office:value-type="float" office:value="1080" table:style-name="ce8">
            <text:p>10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2</text:p>
          </table:table-cell>
          <table:table-cell office:value-type="string" table:style-name="ce7">
            <text:p>修德國小</text:p>
          </table:table-cell>
          <table:table-cell office:value-type="float" office:value="186" table:style-name="ce8">
            <text:p>186</text:p>
          </table:table-cell>
          <table:table-cell office:value-type="float" office:value="6376" table:style-name="ce8">
            <text:p>6376</text:p>
          </table:table-cell>
          <table:table-cell office:value-type="float" office:value="0.24" table:style-name="ce8">
            <text:p>0.24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3</text:p>
          </table:table-cell>
          <table:table-cell office:value-type="string" table:style-name="ce7">
            <text:p>二重國小</text:p>
          </table:table-cell>
          <table:table-cell office:value-type="float" office:value="174" table:style-name="ce8">
            <text:p>174</text:p>
          </table:table-cell>
          <table:table-cell office:value-type="float" office:value="26225.55" table:style-name="ce8">
            <text:p>26225.55</text:p>
          </table:table-cell>
          <table:table-cell office:value-type="float" office:value="32.71" table:style-name="ce8">
            <text:p>32.71</text:p>
          </table:table-cell>
          <table:table-cell office:value-type="float" office:value="696" table:style-name="ce8">
            <text:p>6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4</text:p>
          </table:table-cell>
          <table:table-cell office:value-type="string" table:style-name="ce7">
            <text:p>興穀國小</text:p>
          </table:table-cell>
          <table:table-cell office:value-type="float" office:value="56" table:style-name="ce8">
            <text:p>56</text:p>
          </table:table-cell>
          <table:table-cell office:value-type="float" office:value="366.1" table:style-name="ce8">
            <text:p>366.1</text:p>
          </table:table-cell>
          <table:table-cell office:value-type="float" office:value="0" table:style-name="ce8">
            <text:p>0</text:p>
          </table:table-cell>
          <table:table-cell office:value-type="float" office:value="224" table:style-name="ce8">
            <text:p>22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5</text:p>
          </table:table-cell>
          <table:table-cell office:value-type="string" table:style-name="ce7">
            <text:p>興化國小</text:p>
          </table:table-cell>
          <table:table-cell office:value-type="float" office:value="52" table:style-name="ce8">
            <text:p>52</text:p>
          </table:table-cell>
          <table:table-cell office:value-type="float" office:value="11985.47" table:style-name="ce8">
            <text:p>11985.47</text:p>
          </table:table-cell>
          <table:table-cell office:value-type="float" office:value="17.899999999999999" table:style-name="ce8">
            <text:p>17.9</text:p>
          </table:table-cell>
          <table:table-cell office:value-type="float" office:value="208" table:style-name="ce8">
            <text:p>2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6</text:p>
          </table:table-cell>
          <table:table-cell office:value-type="string" table:style-name="ce7">
            <text:p>中山國小</text:p>
          </table:table-cell>
          <table:table-cell office:value-type="float" office:value="300" table:style-name="ce8">
            <text:p>300</text:p>
          </table:table-cell>
          <table:table-cell office:value-type="float" office:value="34527.279999999999" table:style-name="ce8">
            <text:p>34527.28</text:p>
          </table:table-cell>
          <table:table-cell office:value-type="float" office:value="106.39" table:style-name="ce8">
            <text:p>106.39</text:p>
          </table:table-cell>
          <table:table-cell office:value-type="float" office:value="1200" table:style-name="ce8">
            <text:p>12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7</text:p>
          </table:table-cell>
          <table:table-cell office:value-type="string" table:style-name="ce7">
            <text:p>三多國小</text:p>
          </table:table-cell>
          <table:table-cell office:value-type="float" office:value="186" table:style-name="ce8">
            <text:p>186</text:p>
          </table:table-cell>
          <table:table-cell office:value-type="float" office:value="41728.9" table:style-name="ce8">
            <text:p>41728.9</text:p>
          </table:table-cell>
          <table:table-cell office:value-type="float" office:value="15.24" table:style-name="ce8">
            <text:p>15.24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8</text:p>
          </table:table-cell>
          <table:table-cell office:value-type="string" table:style-name="ce7">
            <text:p>實踐國小</text:p>
          </table:table-cell>
          <table:table-cell office:value-type="float" office:value="186" table:style-name="ce8">
            <text:p>186</text:p>
          </table:table-cell>
          <table:table-cell office:value-type="float" office:value="15017.2" table:style-name="ce8">
            <text:p>15017.2</text:p>
          </table:table-cell>
          <table:table-cell office:value-type="float" office:value="0.02" table:style-name="ce8">
            <text:p>0.02</text:p>
          </table:table-cell>
          <table:table-cell office:value-type="float" office:value="744" table:style-name="ce8">
            <text:p>74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69</text:p>
          </table:table-cell>
          <table:table-cell office:value-type="string" table:style-name="ce7">
            <text:p>大觀國小</text:p>
          </table:table-cell>
          <table:table-cell office:value-type="float" office:value="224" table:style-name="ce8">
            <text:p>224</text:p>
          </table:table-cell>
          <table:table-cell office:value-type="float" office:value="35768.959999999999" table:style-name="ce8">
            <text:p>35768.96</text:p>
          </table:table-cell>
          <table:table-cell office:value-type="float" office:value="86.69" table:style-name="ce8">
            <text:p>86.69</text:p>
          </table:table-cell>
          <table:table-cell office:value-type="float" office:value="896" table:style-name="ce8">
            <text:p>8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0</text:p>
          </table:table-cell>
          <table:table-cell office:value-type="string" table:style-name="ce7">
            <text:p>溪洲國小</text:p>
          </table:table-cell>
          <table:table-cell office:value-type="float" office:value="320" table:style-name="ce8">
            <text:p>320</text:p>
          </table:table-cell>
          <table:table-cell office:value-type="float" office:value="55610.69" table:style-name="ce8">
            <text:p>55610.69</text:p>
          </table:table-cell>
          <table:table-cell office:value-type="float" office:value="310.89" table:style-name="ce8">
            <text:p>310.89</text:p>
          </table:table-cell>
          <table:table-cell office:value-type="float" office:value="1280" table:style-name="ce8">
            <text:p>1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1</text:p>
          </table:table-cell>
          <table:table-cell office:value-type="string" table:style-name="ce7">
            <text:p>信義國小</text:p>
          </table:table-cell>
          <table:table-cell office:value-type="float" office:value="48" table:style-name="ce8">
            <text:p>48</text:p>
          </table:table-cell>
          <table:table-cell office:value-type="float" office:value="72287.58" table:style-name="ce8">
            <text:p>72287.58</text:p>
          </table:table-cell>
          <table:table-cell office:value-type="float" office:value="24.31" table:style-name="ce8">
            <text:p>24.31</text:p>
          </table:table-cell>
          <table:table-cell office:value-type="float" office:value="192" table:style-name="ce8">
            <text:p>1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2</text:p>
          </table:table-cell>
          <table:table-cell office:value-type="string" table:style-name="ce7">
            <text:p>重慶國小</text:p>
          </table:table-cell>
          <table:table-cell office:value-type="float" office:value="300" table:style-name="ce8">
            <text:p>300</text:p>
          </table:table-cell>
          <table:table-cell office:value-type="float" office:value="28061.33" table:style-name="ce8">
            <text:p>28061.33</text:p>
          </table:table-cell>
          <table:table-cell office:value-type="float" office:value="13.120000000000001" table:style-name="ce8">
            <text:p>13.12</text:p>
          </table:table-cell>
          <table:table-cell office:value-type="float" office:value="1200" table:style-name="ce8">
            <text:p>120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3</text:p>
          </table:table-cell>
          <table:table-cell office:value-type="string" table:style-name="ce7">
            <text:p>樂利國小</text:p>
          </table:table-cell>
          <table:table-cell office:value-type="float" office:value="330" table:style-name="ce8">
            <text:p>330</text:p>
          </table:table-cell>
          <table:table-cell office:value-type="float" office:value="24181.97" table:style-name="ce8">
            <text:p>24181.97</text:p>
          </table:table-cell>
          <table:table-cell office:value-type="float" office:value="19.399999999999999" table:style-name="ce8">
            <text:p>19.4</text:p>
          </table:table-cell>
          <table:table-cell office:value-type="float" office:value="1320" table:style-name="ce8">
            <text:p>13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4</text:p>
          </table:table-cell>
          <table:table-cell office:value-type="string" table:style-name="ce7">
            <text:p>安和國小</text:p>
          </table:table-cell>
          <table:table-cell office:value-type="float" office:value="390" table:style-name="ce8">
            <text:p>390</text:p>
          </table:table-cell>
          <table:table-cell office:value-type="float" office:value="44830.720000000001" table:style-name="ce8">
            <text:p>44830.72</text:p>
          </table:table-cell>
          <table:table-cell office:value-type="float" office:value="46.79" table:style-name="ce8">
            <text:p>46.79</text:p>
          </table:table-cell>
          <table:table-cell office:value-type="float" office:value="1560" table:style-name="ce8">
            <text:p>15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5</text:p>
          </table:table-cell>
          <table:table-cell office:value-type="string" table:style-name="ce7">
            <text:p>彭福國小</text:p>
          </table:table-cell>
          <table:table-cell office:value-type="float" office:value="155" table:style-name="ce8">
            <text:p>155</text:p>
          </table:table-cell>
          <table:table-cell office:value-type="float" office:value="12830.3" table:style-name="ce8">
            <text:p>12830.3</text:p>
          </table:table-cell>
          <table:table-cell office:value-type="float" office:value="6.9899999999999993" table:style-name="ce8">
            <text:p>6.99</text:p>
          </table:table-cell>
          <table:table-cell office:value-type="float" office:value="620" table:style-name="ce8">
            <text:p>62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6</text:p>
          </table:table-cell>
          <table:table-cell office:value-type="string" table:style-name="ce7">
            <text:p>育林國小</text:p>
          </table:table-cell>
          <table:table-cell office:value-type="float" office:value="90" table:style-name="ce8">
            <text:p>90</text:p>
          </table:table-cell>
          <table:table-cell office:value-type="float" office:value="29.96" table:style-name="ce8">
            <text:p>29.96</text:p>
          </table:table-cell>
          <table:table-cell office:value-type="float" office:value="7.18" table:style-name="ce8">
            <text:p>7.18</text:p>
          </table:table-cell>
          <table:table-cell office:value-type="float" office:value="360" table:style-name="ce8">
            <text:p>3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7</text:p>
          </table:table-cell>
          <table:table-cell office:value-type="string" table:style-name="ce7">
            <text:p>建國國小</text:p>
          </table:table-cell>
          <table:table-cell office:value-type="float" office:value="192" table:style-name="ce8">
            <text:p>192</text:p>
          </table:table-cell>
          <table:table-cell office:value-type="float" office:value="6071.11" table:style-name="ce8">
            <text:p>6071.11</text:p>
          </table:table-cell>
          <table:table-cell office:value-type="float" office:value="92.86" table:style-name="ce8">
            <text:p>92.86</text:p>
          </table:table-cell>
          <table:table-cell office:value-type="float" office:value="768" table:style-name="ce8">
            <text:p>76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8</text:p>
          </table:table-cell>
          <table:table-cell office:value-type="string" table:style-name="ce7">
            <text:p>安溪國小</text:p>
          </table:table-cell>
          <table:table-cell office:value-type="float" office:value="135" table:style-name="ce8">
            <text:p>135</text:p>
          </table:table-cell>
          <table:table-cell office:value-type="float" office:value="13272.81" table:style-name="ce8">
            <text:p>13272.81</text:p>
          </table:table-cell>
          <table:table-cell office:value-type="float" office:value="21.32" table:style-name="ce8">
            <text:p>21.32</text:p>
          </table:table-cell>
          <table:table-cell office:value-type="float" office:value="540" table:style-name="ce8">
            <text:p>5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79</text:p>
          </table:table-cell>
          <table:table-cell office:value-type="string" table:style-name="ce7">
            <text:p>樟樹國小</text:p>
          </table:table-cell>
          <table:table-cell office:value-type="float" office:value="116" table:style-name="ce8">
            <text:p>116</text:p>
          </table:table-cell>
          <table:table-cell office:value-type="float" office:value="29750.090000000004" table:style-name="ce8">
            <text:p>29750.09</text:p>
          </table:table-cell>
          <table:table-cell office:value-type="float" office:value="50.940000000000005" table:style-name="ce8">
            <text:p>50.94</text:p>
          </table:table-cell>
          <table:table-cell office:value-type="float" office:value="464" table:style-name="ce8">
            <text:p>4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0</text:p>
          </table:table-cell>
          <table:table-cell office:value-type="string" table:style-name="ce7">
            <text:p>金美國小</text:p>
          </table:table-cell>
          <table:table-cell office:value-type="float" office:value="144" table:style-name="ce8">
            <text:p>144</text:p>
          </table:table-cell>
          <table:table-cell office:value-type="float" office:value="15388.77" table:style-name="ce8">
            <text:p>15388.77</text:p>
          </table:table-cell>
          <table:table-cell office:value-type="float" office:value="48.36" table:style-name="ce8">
            <text:p>48.36</text:p>
          </table:table-cell>
          <table:table-cell office:value-type="float" office:value="576" table:style-name="ce8">
            <text:p>57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1</text:p>
          </table:table-cell>
          <table:table-cell office:value-type="string" table:style-name="ce7">
            <text:p>新和國小</text:p>
          </table:table-cell>
          <table:table-cell office:value-type="float" office:value="288" table:style-name="ce8">
            <text:p>288</text:p>
          </table:table-cell>
          <table:table-cell office:value-type="float" office:value="23992.07" table:style-name="ce8">
            <text:p>23992.07</text:p>
          </table:table-cell>
          <table:table-cell office:value-type="float" office:value="144.54" table:style-name="ce8">
            <text:p>144.54</text:p>
          </table:table-cell>
          <table:table-cell office:value-type="float" office:value="1152" table:style-name="ce8">
            <text:p>115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2</text:p>
          </table:table-cell>
          <table:table-cell office:value-type="string" table:style-name="ce7">
            <text:p>鄧公國小</text:p>
          </table:table-cell>
          <table:table-cell office:value-type="float" office:value="279" table:style-name="ce8">
            <text:p>279</text:p>
          </table:table-cell>
          <table:table-cell office:value-type="float" office:value="49643.53" table:style-name="ce8">
            <text:p>49643.53</text:p>
          </table:table-cell>
          <table:table-cell office:value-type="float" office:value="9.76" table:style-name="ce8">
            <text:p>9.76</text:p>
          </table:table-cell>
          <table:table-cell office:value-type="float" office:value="1116" table:style-name="ce8">
            <text:p>111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3</text:p>
          </table:table-cell>
          <table:table-cell office:value-type="string" table:style-name="ce7">
            <text:p>新興國小</text:p>
          </table:table-cell>
          <table:table-cell office:value-type="float" office:value="396" table:style-name="ce8">
            <text:p>396</text:p>
          </table:table-cell>
          <table:table-cell office:value-type="float" office:value="20217.03" table:style-name="ce8">
            <text:p>20217.03</text:p>
          </table:table-cell>
          <table:table-cell office:value-type="float" office:value="1080.56" table:style-name="ce8">
            <text:p>1080.56</text:p>
          </table:table-cell>
          <table:table-cell office:value-type="float" office:value="1584" table:style-name="ce8">
            <text:p>15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4</text:p>
          </table:table-cell>
          <table:table-cell office:value-type="string" table:style-name="ce7">
            <text:p>重陽國小</text:p>
          </table:table-cell>
          <table:table-cell office:value-type="float" office:value="448" table:style-name="ce8">
            <text:p>448</text:p>
          </table:table-cell>
          <table:table-cell office:value-type="float" office:value="27343.61" table:style-name="ce8">
            <text:p>27343.61</text:p>
          </table:table-cell>
          <table:table-cell office:value-type="float" office:value="5.34" table:style-name="ce8">
            <text:p>5.34</text:p>
          </table:table-cell>
          <table:table-cell office:value-type="float" office:value="1792" table:style-name="ce8">
            <text:p>179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5</text:p>
          </table:table-cell>
          <table:table-cell office:value-type="string" table:style-name="ce7">
            <text:p>五華國小</text:p>
          </table:table-cell>
          <table:table-cell office:value-type="float" office:value="416" table:style-name="ce8">
            <text:p>416</text:p>
          </table:table-cell>
          <table:table-cell office:value-type="float" office:value="45015.85" table:style-name="ce8">
            <text:p>45015.85</text:p>
          </table:table-cell>
          <table:table-cell office:value-type="float" office:value="51.22" table:style-name="ce8">
            <text:p>51.22</text:p>
          </table:table-cell>
          <table:table-cell office:value-type="float" office:value="1664" table:style-name="ce8">
            <text:p>16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6</text:p>
          </table:table-cell>
          <table:table-cell office:value-type="string" table:style-name="ce7">
            <text:p>成功國小</text:p>
          </table:table-cell>
          <table:table-cell office:value-type="float" office:value="434" table:style-name="ce8">
            <text:p>434</text:p>
          </table:table-cell>
          <table:table-cell office:value-type="float" office:value="73215.94" table:style-name="ce8">
            <text:p>73215.94</text:p>
          </table:table-cell>
          <table:table-cell office:value-type="float" office:value="126.15" table:style-name="ce8">
            <text:p>126.15</text:p>
          </table:table-cell>
          <table:table-cell office:value-type="float" office:value="1736" table:style-name="ce8">
            <text:p>17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7</text:p>
          </table:table-cell>
          <table:table-cell office:value-type="string" table:style-name="ce7">
            <text:p>仁愛國小</text:p>
          </table:table-cell>
          <table:table-cell office:value-type="float" office:value="352" table:style-name="ce8">
            <text:p>352</text:p>
          </table:table-cell>
          <table:table-cell office:value-type="float" office:value="99693.26999999999" table:style-name="ce8">
            <text:p>99693.27</text:p>
          </table:table-cell>
          <table:table-cell office:value-type="float" office:value="210.17999999999998" table:style-name="ce8">
            <text:p>210.18</text:p>
          </table:table-cell>
          <table:table-cell office:value-type="float" office:value="1408" table:style-name="ce8">
            <text:p>1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8</text:p>
          </table:table-cell>
          <table:table-cell office:value-type="string" table:style-name="ce7">
            <text:p>榮富國小</text:p>
          </table:table-cell>
          <table:table-cell office:value-type="float" office:value="527" table:style-name="ce8">
            <text:p>527</text:p>
          </table:table-cell>
          <table:table-cell office:value-type="float" office:value="52653.41" table:style-name="ce8">
            <text:p>52653.41</text:p>
          </table:table-cell>
          <table:table-cell office:value-type="float" office:value="68.37" table:style-name="ce8">
            <text:p>68.37</text:p>
          </table:table-cell>
          <table:table-cell office:value-type="float" office:value="2108" table:style-name="ce8">
            <text:p>21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89</text:p>
          </table:table-cell>
          <table:table-cell office:value-type="string" table:style-name="ce7">
            <text:p>裕民國小</text:p>
          </table:table-cell>
          <table:table-cell office:value-type="float" office:value="372" table:style-name="ce8">
            <text:p>372</text:p>
          </table:table-cell>
          <table:table-cell office:value-type="float" office:value="40213.360000000001" table:style-name="ce8">
            <text:p>40213.36</text:p>
          </table:table-cell>
          <table:table-cell office:value-type="float" office:value="38.94" table:style-name="ce8">
            <text:p>38.94</text:p>
          </table:table-cell>
          <table:table-cell office:value-type="float" office:value="1488" table:style-name="ce8">
            <text:p>14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0</text:p>
          </table:table-cell>
          <table:table-cell office:value-type="string" table:style-name="ce7">
            <text:p>新泰國小</text:p>
          </table:table-cell>
          <table:table-cell office:value-type="float" office:value="270" table:style-name="ce8">
            <text:p>270</text:p>
          </table:table-cell>
          <table:table-cell office:value-type="float" office:value="73982.87" table:style-name="ce8">
            <text:p>73982.87</text:p>
          </table:table-cell>
          <table:table-cell office:value-type="float" office:value="204.96" table:style-name="ce8">
            <text:p>204.96</text:p>
          </table:table-cell>
          <table:table-cell office:value-type="float" office:value="1080" table:style-name="ce8">
            <text:p>10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1</text:p>
          </table:table-cell>
          <table:table-cell office:value-type="string" table:style-name="ce7">
            <text:p>中信國小</text:p>
          </table:table-cell>
          <table:table-cell office:value-type="float" office:value="320" table:style-name="ce8">
            <text:p>320</text:p>
          </table:table-cell>
          <table:table-cell office:value-type="float" office:value="26133.13" table:style-name="ce8">
            <text:p>26133.13</text:p>
          </table:table-cell>
          <table:table-cell office:value-type="float" office:value="6.7700000000000005" table:style-name="ce8">
            <text:p>6.77</text:p>
          </table:table-cell>
          <table:table-cell office:value-type="float" office:value="1280" table:style-name="ce8">
            <text:p>12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2</text:p>
          </table:table-cell>
          <table:table-cell office:value-type="string" table:style-name="ce7">
            <text:p>德音國小</text:p>
          </table:table-cell>
          <table:table-cell office:value-type="float" office:value="270" table:style-name="ce8">
            <text:p>270</text:p>
          </table:table-cell>
          <table:table-cell office:value-type="float" office:value="5816.09" table:style-name="ce8">
            <text:p>5816.09</text:p>
          </table:table-cell>
          <table:table-cell office:value-type="float" office:value="0.39" table:style-name="ce8">
            <text:p>0.39</text:p>
          </table:table-cell>
          <table:table-cell office:value-type="float" office:value="1080" table:style-name="ce8">
            <text:p>108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3</text:p>
          </table:table-cell>
          <table:table-cell office:value-type="string" table:style-name="ce7">
            <text:p>麗園國小</text:p>
          </table:table-cell>
          <table:table-cell office:value-type="float" office:value="340" table:style-name="ce8">
            <text:p>340</text:p>
          </table:table-cell>
          <table:table-cell office:value-type="float" office:value="40285.549999999996" table:style-name="ce8">
            <text:p>40285.55</text:p>
          </table:table-cell>
          <table:table-cell office:value-type="float" office:value="151.86999999999998" table:style-name="ce8">
            <text:p>151.87</text:p>
          </table:table-cell>
          <table:table-cell office:value-type="float" office:value="1360" table:style-name="ce8">
            <text:p>13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4</text:p>
          </table:table-cell>
          <table:table-cell office:value-type="string" table:style-name="ce7">
            <text:p>北新國小</text:p>
          </table:table-cell>
          <table:table-cell office:value-type="float" office:value="465" table:style-name="ce8">
            <text:p>465</text:p>
          </table:table-cell>
          <table:table-cell office:value-type="float" office:value="136703.28" table:style-name="ce8">
            <text:p>136703.28</text:p>
          </table:table-cell>
          <table:table-cell office:value-type="float" office:value="216.92000000000002" table:style-name="ce8">
            <text:p>216.92</text:p>
          </table:table-cell>
          <table:table-cell office:value-type="float" office:value="1860" table:style-name="ce8">
            <text:p>18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5</text:p>
          </table:table-cell>
          <table:table-cell office:value-type="string" table:style-name="ce7">
            <text:p>同榮國小</text:p>
          </table:table-cell>
          <table:table-cell office:value-type="float" office:value="240" table:style-name="ce8">
            <text:p>240</text:p>
          </table:table-cell>
          <table:table-cell office:value-type="float" office:value="23418.53" table:style-name="ce8">
            <text:p>23418.53</text:p>
          </table:table-cell>
          <table:table-cell office:value-type="float" office:value="98.72" table:style-name="ce8">
            <text:p>98.72</text:p>
          </table:table-cell>
          <table:table-cell office:value-type="float" office:value="960" table:style-name="ce8">
            <text:p>9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6</text:p>
          </table:table-cell>
          <table:table-cell office:value-type="string" table:style-name="ce7">
            <text:p>光復國小</text:p>
          </table:table-cell>
          <table:table-cell office:value-type="float" office:value="352" table:style-name="ce8">
            <text:p>352</text:p>
          </table:table-cell>
          <table:table-cell office:value-type="float" office:value="34111.620000000003" table:style-name="ce8">
            <text:p>34111.62</text:p>
          </table:table-cell>
          <table:table-cell office:value-type="float" office:value="8.66" table:style-name="ce8">
            <text:p>8.66</text:p>
          </table:table-cell>
          <table:table-cell office:value-type="float" office:value="1408" table:style-name="ce8">
            <text:p>140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7</text:p>
          </table:table-cell>
          <table:table-cell office:value-type="string" table:style-name="ce7">
            <text:p>秀峰國小</text:p>
          </table:table-cell>
          <table:table-cell office:value-type="float" office:value="403" table:style-name="ce8">
            <text:p>403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612" table:style-name="ce8">
            <text:p>1612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8</text:p>
          </table:table-cell>
          <table:table-cell office:value-type="string" table:style-name="ce7">
            <text:p>金龍國小</text:p>
          </table:table-cell>
          <table:table-cell office:value-type="float" office:value="272" table:style-name="ce8">
            <text:p>272</text:p>
          </table:table-cell>
          <table:table-cell office:value-type="float" office:value="90032.07" table:style-name="ce8">
            <text:p>90032.07</text:p>
          </table:table-cell>
          <table:table-cell office:value-type="float" office:value="92" table:style-name="ce8">
            <text:p>92</text:p>
          </table:table-cell>
          <table:table-cell office:value-type="float" office:value="1088" table:style-name="ce8">
            <text:p>108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799</text:p>
          </table:table-cell>
          <table:table-cell office:value-type="string" table:style-name="ce7">
            <text:p>介壽國小</text:p>
          </table:table-cell>
          <table:table-cell office:value-type="float" office:value="210" table:style-name="ce8">
            <text:p>210</text:p>
          </table:table-cell>
          <table:table-cell office:value-type="float" office:value="88205.260000000009" table:style-name="ce8">
            <text:p>88205.26</text:p>
          </table:table-cell>
          <table:table-cell office:value-type="float" office:value="74.75" table:style-name="ce8">
            <text:p>74.75</text:p>
          </table:table-cell>
          <table:table-cell office:value-type="float" office:value="840" table:style-name="ce8">
            <text:p>8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1</text:p>
          </table:table-cell>
          <table:table-cell office:value-type="string" table:style-name="ce7">
            <text:p>昌平國小</text:p>
          </table:table-cell>
          <table:table-cell office:value-type="float" office:value="434" table:style-name="ce8">
            <text:p>434</text:p>
          </table:table-cell>
          <table:table-cell office:value-type="float" office:value="740.24" table:style-name="ce8">
            <text:p>740.24</text:p>
          </table:table-cell>
          <table:table-cell office:value-type="float" office:value="0.02" table:style-name="ce8">
            <text:p>0.02</text:p>
          </table:table-cell>
          <table:table-cell office:value-type="float" office:value="1736" table:style-name="ce8">
            <text:p>17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2</text:p>
          </table:table-cell>
          <table:table-cell office:value-type="string" table:style-name="ce7">
            <text:p>麗林國小</text:p>
          </table:table-cell>
          <table:table-cell office:value-type="float" office:value="396" table:style-name="ce8">
            <text:p>396</text:p>
          </table:table-cell>
          <table:table-cell office:value-type="float" office:value="4481.3999999999996" table:style-name="ce8">
            <text:p>4481.4</text:p>
          </table:table-cell>
          <table:table-cell office:value-type="float" office:value="15.95" table:style-name="ce8">
            <text:p>15.95</text:p>
          </table:table-cell>
          <table:table-cell office:value-type="float" office:value="1584" table:style-name="ce8">
            <text:p>158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3</text:p>
          </table:table-cell>
          <table:table-cell office:value-type="string" table:style-name="ce7">
            <text:p>集美國小</text:p>
          </table:table-cell>
          <table:table-cell office:value-type="float" office:value="540" table:style-name="ce8">
            <text:p>540</text:p>
          </table:table-cell>
          <table:table-cell office:value-type="float" office:value="1456.33" table:style-name="ce8">
            <text:p>1456.33</text:p>
          </table:table-cell>
          <table:table-cell office:value-type="float" office:value="12.31" table:style-name="ce8">
            <text:p>12.31</text:p>
          </table:table-cell>
          <table:table-cell office:value-type="float" office:value="2160" table:style-name="ce8">
            <text:p>216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4</text:p>
          </table:table-cell>
          <table:table-cell office:value-type="string" table:style-name="ce7">
            <text:p>永吉國小</text:p>
          </table:table-cell>
          <table:table-cell office:value-type="float" office:value="112" table:style-name="ce8">
            <text:p>112</text:p>
          </table:table-cell>
          <table:table-cell office:value-type="float" office:value="4227.32" table:style-name="ce8">
            <text:p>4227.32</text:p>
          </table:table-cell>
          <table:table-cell office:value-type="float" office:value="2.86" table:style-name="ce8">
            <text:p>2.86</text:p>
          </table:table-cell>
          <table:table-cell office:value-type="float" office:value="448" table:style-name="ce8">
            <text:p>44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5</text:p>
          </table:table-cell>
          <table:table-cell office:value-type="string" table:style-name="ce7">
            <text:p>大崁國小</text:p>
          </table:table-cell>
          <table:table-cell office:value-type="float" office:value="132" table:style-name="ce8">
            <text:p>132</text:p>
          </table:table-cell>
          <table:table-cell office:value-type="float" office:value="16176.58" table:style-name="ce8">
            <text:p>16176.58</text:p>
          </table:table-cell>
          <table:table-cell office:value-type="float" office:value="0.36" table:style-name="ce8">
            <text:p>0.36</text:p>
          </table:table-cell>
          <table:table-cell office:value-type="float" office:value="528" table:style-name="ce8">
            <text:p>528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6</text:p>
          </table:table-cell>
          <table:table-cell office:value-type="string" table:style-name="ce7">
            <text:p>中園國小</text:p>
          </table:table-cell>
          <table:table-cell office:value-type="float" office:value="124" table:style-name="ce8">
            <text:p>124</text:p>
          </table:table-cell>
          <table:table-cell office:value-type="float" office:value="25014.01" table:style-name="ce8">
            <text:p>25014.01</text:p>
          </table:table-cell>
          <table:table-cell office:value-type="float" office:value="46.44" table:style-name="ce8">
            <text:p>46.44</text:p>
          </table:table-cell>
          <table:table-cell office:value-type="float" office:value="496" table:style-name="ce8">
            <text:p>4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7</text:p>
          </table:table-cell>
          <table:table-cell office:value-type="string" table:style-name="ce7">
            <text:p>昌福國小</text:p>
          </table:table-cell>
          <table:table-cell office:value-type="float" office:value="84" table:style-name="ce8">
            <text:p>84</text:p>
          </table:table-cell>
          <table:table-cell office:value-type="float" office:value="2255.8199999999997" table:style-name="ce8">
            <text:p>2255.82</text:p>
          </table:table-cell>
          <table:table-cell office:value-type="float" office:value="2.13" table:style-name="ce8">
            <text:p>2.13</text:p>
          </table:table-cell>
          <table:table-cell office:value-type="float" office:value="336" table:style-name="ce8">
            <text:p>33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08</text:p>
          </table:table-cell>
          <table:table-cell office:value-type="string" table:style-name="ce7">
            <text:p>忠義國小</text:p>
          </table:table-cell>
          <table:table-cell office:value-type="float" office:value="576" table:style-name="ce8">
            <text:p>576</text:p>
          </table:table-cell>
          <table:table-cell office:value-type="float" office:value="171799.21000000002" table:style-name="ce8">
            <text:p>171799.21</text:p>
          </table:table-cell>
          <table:table-cell office:value-type="float" office:value="58.76" table:style-name="ce8">
            <text:p>58.76</text:p>
          </table:table-cell>
          <table:table-cell office:value-type="float" office:value="2304" table:style-name="ce8">
            <text:p>230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12</text:p>
          </table:table-cell>
          <table:table-cell office:value-type="string" table:style-name="ce7">
            <text:p>義學國小</text:p>
          </table:table-cell>
          <table:table-cell office:value-type="float" office:value="310" table:style-name="ce8">
            <text:p>310</text:p>
          </table:table-cell>
          <table:table-cell office:value-type="float" office:value="51205.33" table:style-name="ce8">
            <text:p>51205.33</text:p>
          </table:table-cell>
          <table:table-cell office:value-type="float" office:value="52.89" table:style-name="ce8">
            <text:p>52.89</text:p>
          </table:table-cell>
          <table:table-cell office:value-type="float" office:value="1240" table:style-name="ce8">
            <text:p>12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15</text:p>
          </table:table-cell>
          <table:table-cell office:value-type="string" table:style-name="ce7">
            <text:p>龍埔國小</text:p>
          </table:table-cell>
          <table:table-cell office:value-type="float" office:value="324" table:style-name="ce8">
            <text:p>324</text:p>
          </table:table-cell>
          <table:table-cell office:value-type="float" office:value="4784.58" table:style-name="ce8">
            <text:p>4784.58</text:p>
          </table:table-cell>
          <table:table-cell office:value-type="float" office:value="43.97" table:style-name="ce8">
            <text:p>43.97</text:p>
          </table:table-cell>
          <table:table-cell office:value-type="float" office:value="1296" table:style-name="ce8">
            <text:p>1296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16</text:p>
          </table:table-cell>
          <table:table-cell office:value-type="string" table:style-name="ce7">
            <text:p>頭湖國小</text:p>
          </table:table-cell>
          <table:table-cell office:value-type="float" office:value="216" table:style-name="ce8">
            <text:p>216</text:p>
          </table:table-cell>
          <table:table-cell office:value-type="float" office:value="21499.149999999998" table:style-name="ce8">
            <text:p>21499.15</text:p>
          </table:table-cell>
          <table:table-cell office:value-type="float" office:value="0.9" table:style-name="ce8">
            <text:p>0.9</text:p>
          </table:table-cell>
          <table:table-cell office:value-type="float" office:value="864" table:style-name="ce8">
            <text:p>864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4817</text:p>
          </table:table-cell>
          <table:table-cell office:value-type="string" table:style-name="ce7">
            <text:p>新市國小</text:p>
          </table:table-cell>
          <table:table-cell office:value-type="float" office:value="210" table:style-name="ce8">
            <text:p>210</text:p>
          </table:table-cell>
          <table:table-cell office:value-type="float" office:value="40518.400000000001" table:style-name="ce8">
            <text:p>40518.4</text:p>
          </table:table-cell>
          <table:table-cell office:value-type="float" office:value="1.95" table:style-name="ce8">
            <text:p>1.95</text:p>
          </table:table-cell>
          <table:table-cell office:value-type="float" office:value="840" table:style-name="ce8">
            <text:p>840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013F01</text:p>
          </table:table-cell>
          <table:table-cell office:value-type="string" table:style-name="ce7">
            <text:p>新北市立新北特殊教育學校</text:p>
          </table:table-cell>
          <table:table-cell office:value-type="float" office:value="44" table:style-name="ce8">
            <text:p>44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176" table:style-name="ce8">
            <text:p>176</text:p>
          </table:table-cell>
          <table:table-cell table:number-columns-repeated="16378"/>
        </table:table-row>
        <table:table-row table:number-rows-repeated="1048248" table:style-name="ro1">
          <table:table-cell table:number-columns-repeated="16384"/>
        </table:table-row>
      </table:table>
      <table:database-ranges>
        <table:database-range table:target-range-address="工作表1.A3:工作表1.H338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>
      <style:text-properties fo:color="#0000FF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/>
    <dc:creator/>
    <meta:creation-date>2006-09-16T00:00:00Z</meta:creation-date>
    <dc:date>2023-02-15T01:12:52Z</dc:date>
  </office:meta>
</office:document-meta>
</file>